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10000000F7F865D250E42A2AF1.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Symbol" svg:font-family="Symbol" style:font-adornments="Normale" style:font-family-generic="roman" style:font-pitch="variable" style:font-charset="x-symbol"/>
    <style:font-face style:name="Arial MT" svg:font-family="'Arial MT'"/>
    <style:font-face style:name="arial" svg:font-family="arial, helvetica, sans-serif"/>
    <style:font-face style:name="Lucida Sans1" svg:font-family="'Lucida Sans'" style:font-family-generic="swiss"/>
    <style:font-face style:name="Arial" svg:font-family="Arial" style:font-family-generic="roman" style:font-pitch="variable"/>
    <style:font-face style:name="Arial MT1" svg:font-family="'Arial MT'" style:font-family-generic="roman" style:font-pitch="variable"/>
    <style:font-face style:name="Arial-ItalicMT" svg:font-family="Arial-ItalicMT" style:font-family-generic="roman" style:font-pitch="variable"/>
    <style:font-face style:name="ArialMT" svg:font-family="ArialMT"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Arial MT2" svg:font-family="'Arial MT'"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 svg:font-family="Verdana" style:font-family-generic="system" style:font-pitch="variable"/>
  </office:font-face-decls>
  <office:automatic-styles>
    <style:style style:name="P1" style:family="paragraph" style:parent-style-name="Text_20_body">
      <style:text-properties fo:font-size="10pt" style:font-size-asian="10pt"/>
    </style:style>
    <style:style style:name="P2" style:family="paragraph" style:parent-style-name="Text_20_body">
      <style:paragraph-properties fo:line-height="5%"/>
      <style:text-properties fo:font-size="10pt" style:font-size-asian="10pt"/>
    </style:style>
    <style:style style:name="P3" style:family="paragraph" style:parent-style-name="Text_20_body">
      <style:text-properties style:font-name="Arial" fo:font-weight="bold" style:font-weight-asian="bold"/>
    </style:style>
    <style:style style:name="P4" style:family="paragraph" style:parent-style-name="Text_20_body">
      <style:text-properties style:font-name="Arial" fo:font-style="italic" fo:font-weight="bold" style:font-style-asian="italic" style:font-weight-asian="bold"/>
    </style:style>
    <style:style style:name="P5" style:family="paragraph" style:parent-style-name="Standard">
      <style:paragraph-properties fo:text-align="center" style:justify-single-word="false" fo:orphans="2" fo:widows="2"/>
      <style:text-properties style:font-name="Arial1" fo:font-size="12pt" fo:font-weight="bold" officeooo:paragraph-rsid="0016ab4a" style:font-size-asian="12pt" style:font-weight-asian="bold" style:font-size-complex="12pt"/>
    </style:style>
    <style:style style:name="P6" style:family="paragraph" style:parent-style-name="Frame_20_contents">
      <style:paragraph-properties fo:margin-left="0.035cm" fo:margin-right="0cm" fo:margin-top="0.019cm" fo:margin-bottom="0cm" loext:contextual-spacing="false" fo:text-align="start" style:justify-single-word="false" fo:text-indent="0cm" style:auto-text-indent="false"/>
      <style:text-properties style:font-name="Times New Roman" fo:font-size="10pt" fo:letter-spacing="-0.009cm" style:font-size-asian="10pt"/>
    </style:style>
    <style:style style:name="P7" style:family="paragraph" style:parent-style-name="Heading_20_2">
      <style:paragraph-properties fo:margin-left="0.065cm" fo:margin-right="0.252cm" fo:text-align="justify" style:justify-single-word="false" fo:text-indent="0cm" style:auto-text-indent="false"/>
    </style:style>
    <style:style style:name="P8" style:family="paragraph" style:parent-style-name="Standard">
      <style:paragraph-properties fo:margin-left="0.289cm" fo:margin-right="0.506cm" fo:margin-top="0cm" fo:margin-bottom="0cm" loext:contextual-spacing="false" fo:text-align="center" style:justify-single-word="false" fo:text-indent="0cm" style:auto-text-indent="false"/>
    </style:style>
    <style:style style:name="P9" style:family="paragraph" style:parent-style-name="Text_20_body">
      <style:paragraph-properties fo:margin-left="0.065cm" fo:margin-right="0.259cm" fo:margin-top="0.407cm" fo:margin-bottom="0cm" loext:contextual-spacing="false" fo:text-align="justify" style:justify-single-word="false" fo:text-indent="0cm" style:auto-text-indent="false"/>
    </style:style>
    <style:style style:name="P10" style:family="paragraph" style:parent-style-name="Text_20_body">
      <style:paragraph-properties fo:margin-left="0.065cm" fo:margin-right="0.259cm" fo:text-align="justify" style:justify-single-word="false" fo:text-indent="0cm" style:auto-text-indent="false"/>
    </style:style>
    <style:style style:name="P11" style:family="paragraph" style:parent-style-name="Standard">
      <style:paragraph-properties fo:margin-left="0.065cm" fo:margin-right="0.247cm" fo:margin-top="0.445cm" fo:margin-bottom="0cm" loext:contextual-spacing="false" fo:text-align="justify" style:justify-single-word="false" fo:text-indent="0cm" style:auto-text-indent="false"/>
    </style:style>
    <style:style style:name="P12" style:family="paragraph" style:parent-style-name="Standard">
      <style:paragraph-properties fo:margin-left="0.065cm" fo:margin-right="0.254cm" fo:margin-top="0.406cm" fo:margin-bottom="0cm" loext:contextual-spacing="false" fo:text-align="justify" style:justify-single-word="false" fo:text-indent="0cm" style:auto-text-indent="false"/>
    </style:style>
    <style:style style:name="P13" style:family="paragraph" style:parent-style-name="Text_20_body">
      <style:paragraph-properties fo:margin-left="0.065cm" fo:margin-right="0.254cm" fo:line-height="92%" fo:text-align="justify" style:justify-single-word="false" fo:text-indent="0cm" style:auto-text-indent="false"/>
    </style:style>
    <style:style style:name="P14" style:family="paragraph" style:parent-style-name="Standard">
      <style:paragraph-properties fo:margin-left="0.065cm" fo:margin-right="0.243cm" fo:margin-top="0cm" fo:margin-bottom="0cm" loext:contextual-spacing="false" fo:text-align="justify" style:justify-single-word="false" fo:text-indent="0cm" style:auto-text-indent="false"/>
    </style:style>
    <style:style style:name="P15" style:family="paragraph" style:parent-style-name="Text_20_body">
      <style:paragraph-properties fo:margin-left="0.065cm" fo:margin-right="0.25cm" fo:text-align="justify" style:justify-single-word="false" fo:text-indent="0cm" style:auto-text-indent="false"/>
    </style:style>
    <style:style style:name="P16" style:family="paragraph" style:parent-style-name="Standard">
      <style:paragraph-properties fo:margin-left="0.065cm" fo:margin-right="0.242cm" fo:margin-top="0.434cm" fo:margin-bottom="0cm" loext:contextual-spacing="false" fo:line-height="92%" fo:text-align="justify" style:justify-single-word="false" fo:text-indent="0cm" style:auto-text-indent="false"/>
    </style:style>
    <style:style style:name="P17" style:family="paragraph" style:parent-style-name="Text_20_body">
      <style:paragraph-properties fo:margin-left="0.065cm" fo:margin-right="0.242cm" fo:text-align="justify" style:justify-single-word="false" fo:text-indent="0cm" style:auto-text-indent="false"/>
    </style:style>
    <style:style style:name="P18" style:family="paragraph" style:parent-style-name="Standard">
      <style:paragraph-properties fo:margin-left="0.065cm" fo:margin-right="0.24cm" fo:margin-top="0.002cm" fo:margin-bottom="0cm" loext:contextual-spacing="false" fo:text-align="justify" style:justify-single-word="false" fo:text-indent="0cm" style:auto-text-indent="false"/>
    </style:style>
    <style:style style:name="P19" style:family="paragraph" style:parent-style-name="Standard">
      <style:paragraph-properties fo:margin-left="5.392cm" fo:margin-right="5.576cm" fo:margin-top="0.101cm" fo:margin-bottom="0cm" loext:contextual-spacing="false" fo:text-align="center" style:justify-single-word="false" fo:text-indent="0cm" style:auto-text-indent="false"/>
    </style:style>
    <style:style style:name="P20" style:family="paragraph" style:parent-style-name="Standard">
      <style:paragraph-properties fo:margin-left="0.065cm" fo:margin-right="0cm" fo:margin-top="0cm" fo:margin-bottom="0cm" loext:contextual-spacing="false" fo:text-align="start" style:justify-single-word="false" fo:text-indent="0cm" style:auto-text-indent="false"/>
    </style:style>
    <style:style style:name="P21" style:family="paragraph" style:parent-style-name="Standard">
      <style:paragraph-properties fo:margin-left="0.065cm" fo:margin-right="0cm" fo:margin-top="0.164cm" fo:margin-bottom="0cm" loext:contextual-spacing="false" fo:text-align="start" style:justify-single-word="false" fo:text-indent="0cm" style:auto-text-indent="false"/>
    </style:style>
    <style:style style:name="P22" style:family="paragraph" style:parent-style-name="Standard">
      <style:paragraph-properties fo:margin-left="0.065cm" fo:margin-right="0.011cm" fo:margin-top="0.101cm" fo:margin-bottom="0cm" loext:contextual-spacing="false" fo:text-align="start" style:justify-single-word="false" fo:text-indent="0cm" style:auto-text-indent="false"/>
    </style:style>
    <style:style style:name="P23" style:family="paragraph" style:parent-style-name="Standard">
      <style:paragraph-properties fo:margin-left="0.212cm" fo:margin-right="0.506cm" fo:margin-top="0.446cm" fo:margin-bottom="0cm" loext:contextual-spacing="false" fo:text-align="center" style:justify-single-word="false" fo:text-indent="0cm" style:auto-text-indent="false"/>
    </style:style>
    <style:style style:name="P24" style:family="paragraph" style:parent-style-name="Standard">
      <style:paragraph-properties fo:margin-left="0.065cm" fo:margin-right="0.284cm" fo:margin-top="0.164cm" fo:margin-bottom="0cm" loext:contextual-spacing="false" fo:line-height="105%" fo:text-align="justify" style:justify-single-word="false" fo:text-indent="0cm" style:auto-text-indent="false"/>
    </style:style>
    <style:style style:name="P25" style:family="paragraph" style:parent-style-name="Text_20_body">
      <style:paragraph-properties fo:margin-top="0.153cm" fo:margin-bottom="0cm" loext:contextual-spacing="false"/>
      <style:text-properties fo:font-size="10pt" style:font-size-asian="10pt"/>
    </style:style>
    <style:style style:name="P26" style:family="paragraph" style:parent-style-name="Text_20_body">
      <style:paragraph-properties fo:margin-top="0.12cm" fo:margin-bottom="0cm" loext:contextual-spacing="false"/>
      <style:text-properties fo:font-size="10pt" style:font-size-asian="10pt"/>
    </style:style>
    <style:style style:name="P27" style:family="paragraph" style:parent-style-name="Text_20_body">
      <style:paragraph-properties fo:margin-top="0.019cm" fo:margin-bottom="0cm" loext:contextual-spacing="false"/>
      <style:text-properties fo:font-size="3.5pt" style:font-size-asian="3.5pt"/>
    </style:style>
    <style:style style:name="P28" style:family="paragraph" style:parent-style-name="Text_20_body">
      <style:paragraph-properties fo:margin-top="0.018cm" fo:margin-bottom="0cm" loext:contextual-spacing="false"/>
      <style:text-properties fo:font-size="3pt" style:font-size-asian="3pt"/>
    </style:style>
    <style:style style:name="P29" style:family="paragraph" style:parent-style-name="Standard" style:master-page-name="">
      <loext:graphic-properties draw:fill="none"/>
      <style:paragraph-properties fo:margin-left="8.2cm" fo:margin-right="0cm" fo:margin-top="0cm" fo:margin-bottom="0cm" loext:contextual-spacing="false" fo:line-height="100%" fo:text-align="center" style:justify-single-word="false" fo:orphans="0" fo:widows="0" fo:text-indent="0cm" style:auto-text-indent="false" style:page-number="auto" fo:background-color="transparent" style:writing-mode="lr-tb">
        <style:tab-stops>
          <style:tab-stop style:position="0cm"/>
        </style:tab-stops>
      </style:paragraph-properties>
      <style:text-properties style:font-name="Arial" fo:font-size="8pt" fo:letter-spacing="-0.004cm" fo:font-style="italic" officeooo:paragraph-rsid="000d50d4" fo:background-color="transparent" style:font-size-asian="8pt" style:font-style-asian="italic" style:font-size-complex="9pt" style:font-style-complex="italic"/>
    </style:style>
    <style:style style:name="P30" style:family="paragraph" style:parent-style-name="Standard" style:master-page-name="">
      <loext:graphic-properties draw:fill="none"/>
      <style:paragraph-properties fo:margin-left="8.999cm" fo:margin-right="0cm" fo:margin-top="0cm" fo:margin-bottom="0cm" loext:contextual-spacing="false" fo:line-height="100%" fo:text-align="center" style:justify-single-word="false" fo:orphans="0" fo:widows="0" fo:text-indent="0cm" style:auto-text-indent="false" style:page-number="auto" fo:background-color="transparent" style:writing-mode="lr-tb"/>
      <style:text-properties style:font-name="ArialMT" fo:font-size="11pt" style:font-size-asian="11pt"/>
    </style:style>
    <style:style style:name="P31" style:family="paragraph" style:parent-style-name="Standard">
      <loext:graphic-properties draw:fill="none"/>
      <style:paragraph-properties fo:margin-left="8.999cm" fo:margin-right="0cm" fo:margin-top="0cm" fo:margin-bottom="0cm" loext:contextual-spacing="false" fo:line-height="100%" fo:text-align="center" style:justify-single-word="false" fo:orphans="0" fo:widows="0" fo:text-indent="0cm" style:auto-text-indent="false" fo:background-color="transparent" style:writing-mode="lr-tb"/>
      <style:text-properties style:font-name="ArialMT" fo:font-size="11pt" style:font-size-asian="11pt"/>
    </style:style>
    <style:style style:name="P32" style:family="paragraph" style:parent-style-name="Standard">
      <loext:graphic-properties draw:fill="none"/>
      <style:paragraph-properties fo:margin-left="8.999cm" fo:margin-right="0cm" fo:margin-top="0cm" fo:margin-bottom="0cm" loext:contextual-spacing="false" fo:line-height="100%" fo:text-align="center" style:justify-single-word="false" fo:orphans="0" fo:widows="0" fo:text-indent="0cm" style:auto-text-indent="false" fo:background-color="transparent" style:writing-mode="lr-tb"/>
      <style:text-properties style:font-name="Arial-ItalicMT" fo:font-size="8pt" fo:font-style="italic" style:font-size-asian="8pt" style:font-style-asian="italic"/>
    </style:style>
    <style:style style:name="P33" style:family="paragraph" style:parent-style-name="Standard">
      <style:paragraph-properties fo:margin-left="0.198cm" fo:margin-right="0.395cm" fo:margin-top="0cm" fo:margin-bottom="0cm" loext:contextual-spacing="false" fo:text-align="center" style:justify-single-word="false" fo:orphans="2" fo:widows="2" fo:text-indent="-0.005cm" style:auto-text-indent="false"/>
      <style:text-properties style:font-name="Arial1" fo:font-size="12pt" fo:font-weight="bold" officeooo:paragraph-rsid="0016ab4a" style:font-size-asian="12pt" style:font-weight-asian="bold" style:font-size-complex="12pt"/>
    </style:style>
    <style:style style:name="P34" style:family="paragraph" style:parent-style-name="Standard">
      <style:paragraph-properties fo:margin-left="0.318cm" fo:margin-right="0.506cm" fo:margin-top="0cm" fo:margin-bottom="0cm" loext:contextual-spacing="false" fo:text-align="center" style:justify-single-word="false" fo:text-indent="0cm" style:auto-text-indent="false"/>
      <style:text-properties fo:font-size="11pt" style:font-size-asian="11pt" style:font-size-complex="11pt"/>
    </style:style>
    <style:style style:name="P35" style:family="paragraph" style:parent-style-name="Text_20_body">
      <style:paragraph-properties fo:margin-top="0.159cm" fo:margin-bottom="0cm" loext:contextual-spacing="false"/>
      <style:text-properties style:font-name="Arial1" fo:font-size="12pt" style:font-size-asian="12pt" style:font-size-complex="12pt"/>
    </style:style>
    <style:style style:name="P36" style:family="paragraph" style:parent-style-name="Heading_20_3" style:master-page-name="Converted1">
      <style:paragraph-properties fo:margin-left="0.295cm" fo:margin-right="0.506cm" fo:margin-top="0.145cm" fo:margin-bottom="0cm" loext:contextual-spacing="false" fo:text-indent="0cm" style:auto-text-indent="false" style:page-number="auto"/>
      <style:text-properties style:font-name="Arial1"/>
    </style:style>
    <style:style style:name="P37" style:family="paragraph" style:parent-style-name="Heading_20_3" style:master-page-name="Converted9">
      <style:paragraph-properties fo:margin-left="0.286cm" fo:margin-right="0.506cm" fo:margin-top="0.134cm" fo:margin-bottom="0cm" loext:contextual-spacing="false" fo:text-indent="0cm" style:auto-text-indent="false" style:page-number="auto"/>
      <style:text-properties style:font-name="Arial1"/>
    </style:style>
    <style:style style:name="P38" style:family="paragraph" style:parent-style-name="Heading_20_3">
      <style:paragraph-properties fo:margin-left="0.289cm" fo:margin-right="0.506cm" fo:text-indent="0cm" style:auto-text-indent="false"/>
      <style:text-properties style:font-name="Arial1"/>
    </style:style>
    <style:style style:name="P39" style:family="paragraph" style:parent-style-name="Heading_20_3">
      <style:paragraph-properties fo:margin-left="0.293cm" fo:margin-right="0.506cm" fo:text-indent="0cm" style:auto-text-indent="false"/>
      <style:text-properties style:font-name="Arial1"/>
    </style:style>
    <style:style style:name="P40" style:family="paragraph" style:parent-style-name="Heading_20_3">
      <style:paragraph-properties fo:margin-left="0.106cm" fo:margin-right="0.219cm" fo:margin-top="0.445cm" fo:margin-bottom="0cm" loext:contextual-spacing="false" fo:text-indent="0cm" style:auto-text-indent="false"/>
      <style:text-properties style:font-name="Arial1"/>
    </style:style>
    <style:style style:name="P41" style:family="paragraph" style:parent-style-name="Heading_20_3">
      <style:paragraph-properties fo:margin-left="6.355cm" fo:margin-right="0.123cm" fo:text-align="start" style:justify-single-word="false" fo:text-indent="-5.161cm" style:auto-text-indent="false"/>
      <style:text-properties style:font-name="Arial1"/>
    </style:style>
    <style:style style:name="P42" style:family="paragraph" style:parent-style-name="Heading_20_3">
      <style:paragraph-properties fo:margin-left="0.284cm" fo:margin-right="0.506cm" fo:text-indent="0cm" style:auto-text-indent="false"/>
      <style:text-properties style:font-name="Arial1" fo:font-size="11pt" style:font-size-asian="11pt" style:font-size-complex="11pt"/>
    </style:style>
    <style:style style:name="P43" style:family="paragraph" style:parent-style-name="Heading_20_3">
      <style:paragraph-properties fo:margin-left="0cm" fo:margin-right="0.219cm" fo:text-indent="0cm" style:auto-text-indent="false"/>
      <style:text-properties style:font-name="Arial1"/>
    </style:style>
    <style:style style:name="P44" style:family="paragraph" style:parent-style-name="Heading_20_2">
      <style:paragraph-properties fo:margin-left="0.333cm" fo:margin-right="0.506cm" fo:text-indent="0cm" style:auto-text-indent="false"/>
      <style:text-properties style:font-name="Arial1"/>
    </style:style>
    <style:style style:name="P45" style:family="paragraph" style:parent-style-name="Heading_20_2">
      <style:paragraph-properties fo:margin-left="0.721cm" fo:margin-right="0.9cm" fo:text-indent="-0.011cm" style:auto-text-indent="false"/>
      <style:text-properties style:font-name="Arial1"/>
    </style:style>
    <style:style style:name="P46" style:family="paragraph" style:parent-style-name="Heading_20_2">
      <style:paragraph-properties fo:margin-left="0.065cm" fo:margin-right="0.258cm" fo:margin-top="0.409cm" fo:margin-bottom="0cm" loext:contextual-spacing="false" fo:text-align="center" style:justify-single-word="false" fo:text-indent="0cm" style:auto-text-indent="false"/>
      <style:text-properties style:font-name="Arial1"/>
    </style:style>
    <style:style style:name="P47" style:family="paragraph" style:parent-style-name="Heading_20_1" style:list-style-name="WWNum7">
      <style:paragraph-properties fo:margin-left="0.065cm" fo:margin-right="0.268cm" fo:margin-top="0cm" fo:margin-bottom="0cm" loext:contextual-spacing="false" fo:line-height="100%" fo:text-align="justify" style:justify-single-word="false" fo:text-indent="0cm" style:auto-text-indent="false">
        <style:tab-stops>
          <style:tab-stop style:position="0.672cm"/>
        </style:tab-stops>
      </style:paragraph-properties>
      <style:text-properties style:font-name="Arial1" fo:font-size="11pt" style:font-size-asian="11pt" style:font-size-complex="11pt"/>
    </style:style>
    <style:style style:name="P48" style:family="paragraph" style:parent-style-name="Heading_20_1" style:master-page-name="Converted8">
      <style:paragraph-properties fo:margin-top="0.134cm" fo:margin-bottom="0cm" loext:contextual-spacing="false" style:page-number="auto"/>
      <style:text-properties style:font-name="Arial1" fo:font-size="11pt" style:font-size-asian="11pt" style:font-size-complex="11pt"/>
    </style:style>
    <style:style style:name="P49" style:family="paragraph" style:parent-style-name="List_20_Paragraph" style:list-style-name="WWNum1">
      <style:paragraph-properties fo:margin-left="1.335cm" fo:margin-right="0.256cm" fo:margin-top="0.002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style>
    <style:style style:name="P50" style:family="paragraph" style:parent-style-name="List_20_Paragraph" style:list-style-name="WWNum1">
      <style:paragraph-properties fo:margin-left="1.335cm" fo:margin-right="0.259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51" style:family="paragraph" style:parent-style-name="List_20_Paragraph" style:list-style-name="WWNum1">
      <style:paragraph-properties fo:margin-left="1.334cm" fo:margin-right="0cm" fo:margin-top="0cm" fo:margin-bottom="0cm" loext:contextual-spacing="false" fo:line-height="0.445cm" fo:text-align="justify" style:justify-single-word="false" fo:text-indent="-0.633cm" style:auto-text-indent="false">
        <style:tab-stops>
          <style:tab-stop style:position="1.334cm"/>
        </style:tab-stops>
      </style:paragraph-properties>
      <style:text-properties style:font-name="Arial1"/>
    </style:style>
    <style:style style:name="P52" style:family="paragraph" style:parent-style-name="List_20_Paragraph" style:list-style-name="WWNum1">
      <style:paragraph-properties fo:margin-left="1.334cm" fo:margin-right="0cm" fo:margin-top="0cm" fo:margin-bottom="0cm" loext:contextual-spacing="false" fo:line-height="100%" fo:text-align="start" style:justify-single-word="false" fo:text-indent="-0.633cm" style:auto-text-indent="false">
        <style:tab-stops>
          <style:tab-stop style:position="1.334cm"/>
        </style:tab-stops>
      </style:paragraph-properties>
      <style:text-properties style:font-name="Arial1"/>
    </style:style>
    <style:style style:name="P53" style:family="paragraph" style:parent-style-name="List_20_Paragraph" style:list-style-name="WWNum4">
      <style:paragraph-properties fo:margin-left="1.334cm" fo:margin-right="0cm" fo:margin-top="0cm" fo:margin-bottom="0cm" loext:contextual-spacing="false" fo:line-height="100%" fo:text-align="start" style:justify-single-word="false" fo:text-indent="-0.633cm" style:auto-text-indent="false">
        <style:tab-stops>
          <style:tab-stop style:position="1.334cm"/>
        </style:tab-stops>
      </style:paragraph-properties>
      <style:text-properties style:font-name="Arial1"/>
    </style:style>
    <style:style style:name="P54" style:family="paragraph" style:parent-style-name="List_20_Paragraph" style:list-style-name="WWNum1">
      <style:paragraph-properties fo:margin-left="1.334cm" fo:margin-right="0cm" fo:margin-top="0.002cm" fo:margin-bottom="0cm" loext:contextual-spacing="false" fo:line-height="0.445cm" fo:text-align="justify" style:justify-single-word="false" fo:text-indent="-0.633cm" style:auto-text-indent="false">
        <style:tab-stops>
          <style:tab-stop style:position="1.334cm"/>
        </style:tab-stops>
      </style:paragraph-properties>
      <style:text-properties style:font-name="Arial1"/>
    </style:style>
    <style:style style:name="P55" style:family="paragraph" style:parent-style-name="List_20_Paragraph" style:list-style-name="WWNum1">
      <style:paragraph-properties fo:margin-left="1.334cm" fo:margin-right="0cm" fo:margin-top="0.002cm" fo:margin-bottom="0cm" loext:contextual-spacing="false" fo:line-height="0.445cm" fo:text-align="start" style:justify-single-word="false" fo:text-indent="-0.633cm" style:auto-text-indent="false">
        <style:tab-stops>
          <style:tab-stop style:position="1.334cm"/>
        </style:tab-stops>
      </style:paragraph-properties>
      <style:text-properties style:font-name="Arial1"/>
    </style:style>
    <style:style style:name="P56" style:family="paragraph" style:parent-style-name="List_20_Paragraph" style:list-style-name="WWNum4">
      <style:paragraph-properties fo:margin-left="1.334cm" fo:margin-right="0cm" fo:margin-top="0.004cm" fo:margin-bottom="0cm" loext:contextual-spacing="false" fo:line-height="100%" fo:text-align="justify" style:justify-single-word="false" fo:text-indent="-0.633cm" style:auto-text-indent="false">
        <style:tab-stops>
          <style:tab-stop style:position="1.334cm"/>
        </style:tab-stops>
      </style:paragraph-properties>
      <style:text-properties style:font-name="Arial1"/>
    </style:style>
    <style:style style:name="P57" style:family="paragraph" style:parent-style-name="List_20_Paragraph" style:list-style-name="WWNum1">
      <style:paragraph-properties fo:margin-left="1.335cm" fo:margin-right="0.286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58" style:family="paragraph" style:parent-style-name="List_20_Paragraph" style:list-style-name="WWNum1">
      <style:paragraph-properties fo:margin-left="1.335cm" fo:margin-right="0.284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59" style:family="paragraph" style:parent-style-name="List_20_Paragraph" style:list-style-name="WWNum1">
      <style:paragraph-properties fo:margin-left="1.335cm" fo:margin-right="0.258cm" fo:margin-top="0cm" fo:margin-bottom="0cm" loext:contextual-spacing="false" fo:line-height="100%" fo:text-align="start" style:justify-single-word="false" fo:text-indent="-0.635cm" style:auto-text-indent="false">
        <style:tab-stops>
          <style:tab-stop style:position="1.335cm"/>
        </style:tab-stops>
      </style:paragraph-properties>
      <style:text-properties style:font-name="Arial1"/>
    </style:style>
    <style:style style:name="P60" style:family="paragraph" style:parent-style-name="List_20_Paragraph" style:list-style-name="WWNum1">
      <style:paragraph-properties fo:margin-left="1.335cm" fo:margin-right="0.258cm" fo:margin-top="0.002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61" style:family="paragraph" style:parent-style-name="List_20_Paragraph" style:list-style-name="WWNum1">
      <style:paragraph-properties fo:margin-left="1.335cm" fo:margin-right="0.272cm" fo:margin-top="0cm" fo:margin-bottom="0cm" loext:contextual-spacing="false" fo:line-height="100%" fo:text-align="start" style:justify-single-word="false" fo:text-indent="-0.635cm" style:auto-text-indent="false">
        <style:tab-stops>
          <style:tab-stop style:position="1.335cm"/>
        </style:tab-stops>
      </style:paragraph-properties>
      <style:text-properties style:font-name="Arial1"/>
    </style:style>
    <style:style style:name="P62" style:family="paragraph" style:parent-style-name="List_20_Paragraph" style:list-style-name="WWNum1">
      <style:paragraph-properties fo:margin-left="1.335cm" fo:margin-right="0.247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officeooo:paragraph-rsid="001ab97d" style:font-size-asian="11pt"/>
    </style:style>
    <style:style style:name="P63" style:family="paragraph" style:parent-style-name="List_20_Paragraph" style:list-style-name="WWNum2">
      <style:paragraph-properties fo:margin-left="2.605cm" fo:margin-right="0.261cm" fo:margin-top="0cm" fo:margin-bottom="0cm" loext:contextual-spacing="false" fo:line-height="100%" fo:text-align="justify" style:justify-single-word="false" fo:text-indent="-0.635cm" style:auto-text-indent="false">
        <style:tab-stops>
          <style:tab-stop style:position="2.605cm"/>
        </style:tab-stops>
      </style:paragraph-properties>
      <style:text-properties style:font-name="Arial1" fo:font-size="11pt" style:font-size-asian="11pt"/>
    </style:style>
    <style:style style:name="P64" style:family="paragraph" style:parent-style-name="List_20_Paragraph" style:list-style-name="WWNum6">
      <style:paragraph-properties fo:margin-left="2.605cm" fo:margin-right="0.261cm" fo:margin-top="0.002cm" fo:margin-bottom="0cm" loext:contextual-spacing="false" fo:line-height="100%" fo:text-align="justify" style:justify-single-word="false" fo:text-indent="-0.635cm" style:auto-text-indent="false">
        <style:tab-stops>
          <style:tab-stop style:position="2.605cm"/>
        </style:tab-stops>
      </style:paragraph-properties>
      <style:text-properties style:font-name="Arial1" fo:font-size="11pt" style:font-size-asian="11pt"/>
    </style:style>
    <style:style style:name="P65" style:family="paragraph" style:parent-style-name="List_20_Paragraph" style:list-style-name="WWNum2">
      <style:paragraph-properties fo:margin-left="2.605cm" fo:margin-right="0.252cm" fo:margin-top="0cm" fo:margin-bottom="0cm" loext:contextual-spacing="false" fo:line-height="100%" fo:text-align="justify" style:justify-single-word="false" fo:text-indent="-0.635cm" style:auto-text-indent="false">
        <style:tab-stops>
          <style:tab-stop style:position="2.602cm"/>
          <style:tab-stop style:position="2.605cm"/>
        </style:tab-stops>
      </style:paragraph-properties>
      <style:text-properties style:font-name="Arial1"/>
    </style:style>
    <style:style style:name="P66" style:family="paragraph" style:parent-style-name="List_20_Paragraph" style:list-style-name="WWNum6">
      <style:paragraph-properties fo:margin-left="2.605cm" fo:margin-right="0.252cm" fo:margin-top="0cm" fo:margin-bottom="0cm" loext:contextual-spacing="false" fo:line-height="100%" fo:text-align="justify" style:justify-single-word="false" fo:text-indent="-0.635cm" style:auto-text-indent="false">
        <style:tab-stops>
          <style:tab-stop style:position="2.605cm"/>
        </style:tab-stops>
      </style:paragraph-properties>
      <style:text-properties style:font-name="Arial1"/>
    </style:style>
    <style:style style:name="P67" style:family="paragraph" style:parent-style-name="List_20_Paragraph" style:list-style-name="WWNum3">
      <style:paragraph-properties fo:margin-left="0.065cm" fo:margin-right="0.259cm" fo:margin-top="0cm" fo:margin-bottom="0cm" loext:contextual-spacing="false" fo:line-height="100%" fo:text-align="start" style:justify-single-word="false" fo:text-indent="0cm" style:auto-text-indent="false">
        <style:tab-stops>
          <style:tab-stop style:position="0.549cm"/>
        </style:tab-stops>
      </style:paragraph-properties>
      <style:text-properties style:font-name="Arial1" fo:font-size="11pt" fo:font-weight="bold" fo:background-color="transparent" style:font-size-asian="11pt" style:font-weight-asian="bold"/>
    </style:style>
    <style:style style:name="P68" style:family="paragraph" style:parent-style-name="List_20_Paragraph" style:list-style-name="WWNum4">
      <style:paragraph-properties fo:margin-left="0.065cm" fo:margin-right="0.259cm" fo:margin-top="0cm" fo:margin-bottom="0cm" loext:contextual-spacing="false" fo:line-height="100%" fo:text-align="justify" style:justify-single-word="false" fo:text-indent="0cm" style:auto-text-indent="false">
        <style:tab-stops>
          <style:tab-stop style:position="0.549cm"/>
        </style:tab-stops>
      </style:paragraph-properties>
      <style:text-properties style:font-name="Arial1" fo:font-size="11pt" fo:font-weight="bold" fo:background-color="transparent" style:font-size-asian="11pt" style:font-weight-asian="bold"/>
    </style:style>
    <style:style style:name="P69" style:family="paragraph" style:parent-style-name="List_20_Paragraph" style:list-style-name="WWNum7">
      <style:paragraph-properties fo:margin-left="0.065cm" fo:margin-right="0.259cm" fo:margin-top="0cm" fo:margin-bottom="0cm" loext:contextual-spacing="false" fo:line-height="100%" fo:text-align="justify" style:justify-single-word="false" fo:text-indent="0cm" style:auto-text-indent="false">
        <style:tab-stops>
          <style:tab-stop style:position="0.542cm"/>
        </style:tab-stops>
      </style:paragraph-properties>
      <style:text-properties style:font-name="Arial1" fo:font-size="11pt" style:font-size-asian="11pt" style:font-size-complex="11pt"/>
    </style:style>
    <style:style style:name="P70" style:family="paragraph" style:parent-style-name="List_20_Paragraph" style:list-style-name="WWNum4">
      <style:paragraph-properties fo:margin-left="0.065cm" fo:margin-right="0.259cm" fo:margin-top="0cm" fo:margin-bottom="0cm" loext:contextual-spacing="false" fo:line-height="100%" fo:text-align="justify" style:justify-single-word="false" fo:text-indent="0cm" style:auto-text-indent="false">
        <style:tab-stops>
          <style:tab-stop style:position="0.517cm"/>
        </style:tab-stops>
      </style:paragraph-properties>
      <style:text-properties style:font-name="Arial1"/>
    </style:style>
    <style:style style:name="P71" style:family="paragraph" style:parent-style-name="List_20_Paragraph" style:list-style-name="WWNum9">
      <style:paragraph-properties fo:margin-left="0.065cm" fo:margin-right="0.259cm" fo:margin-top="0cm" fo:margin-bottom="0cm" loext:contextual-spacing="false" fo:line-height="100%" fo:text-align="justify" style:justify-single-word="false" fo:text-indent="0cm" style:auto-text-indent="false">
        <style:tab-stops>
          <style:tab-stop style:position="0.601cm"/>
        </style:tab-stops>
      </style:paragraph-properties>
      <style:text-properties style:font-name="Arial1"/>
    </style:style>
    <style:style style:name="P72" style:family="paragraph" style:parent-style-name="List_20_Paragraph" style:list-style-name="WWNum3">
      <style:paragraph-properties fo:margin-left="0.065cm" fo:margin-right="0.259cm" fo:margin-top="0.002cm" fo:margin-bottom="0cm" loext:contextual-spacing="false" fo:line-height="100%" fo:text-align="justify" style:justify-single-word="false" fo:text-indent="0cm" style:auto-text-indent="false">
        <style:tab-stops>
          <style:tab-stop style:position="0.307cm"/>
        </style:tab-stops>
      </style:paragraph-properties>
      <style:text-properties style:font-name="Arial1"/>
    </style:style>
    <style:style style:name="P73" style:family="paragraph" style:parent-style-name="List_20_Paragraph" style:list-style-name="WWNum9">
      <style:paragraph-properties fo:margin-left="0.065cm" fo:margin-right="0.259cm" fo:margin-top="0.407cm" fo:margin-bottom="0cm" loext:contextual-spacing="false" fo:line-height="100%" fo:text-align="justify" style:justify-single-word="false" fo:text-indent="0cm" style:auto-text-indent="false">
        <style:tab-stops>
          <style:tab-stop style:position="0.549cm"/>
        </style:tab-stops>
      </style:paragraph-properties>
      <style:text-properties style:font-name="Arial1" fo:font-size="11pt" style:font-size-asian="11pt"/>
    </style:style>
    <style:style style:name="P74" style:family="paragraph" style:parent-style-name="List_20_Paragraph" style:list-style-name="WWNum3">
      <style:paragraph-properties fo:margin-left="0.303cm" fo:margin-right="0cm" fo:margin-top="0cm" fo:margin-bottom="0cm" loext:contextual-spacing="false" fo:line-height="100%" fo:text-align="justify" style:justify-single-word="false" fo:text-indent="-0.238cm" style:auto-text-indent="false">
        <style:tab-stops>
          <style:tab-stop style:position="0.303cm"/>
        </style:tab-stops>
      </style:paragraph-properties>
      <style:text-properties style:font-name="Arial1"/>
    </style:style>
    <style:style style:name="P75" style:family="paragraph" style:parent-style-name="List_20_Paragraph" style:list-style-name="WWNum3">
      <style:paragraph-properties fo:margin-left="0.303cm" fo:margin-right="0cm" fo:margin-top="0cm" fo:margin-bottom="0cm" loext:contextual-spacing="false" fo:line-height="0.445cm" fo:text-align="justify" style:justify-single-word="false" fo:text-indent="-0.238cm" style:auto-text-indent="false">
        <style:tab-stops>
          <style:tab-stop style:position="0.303cm"/>
        </style:tab-stops>
      </style:paragraph-properties>
      <style:text-properties style:font-name="Arial1"/>
    </style:style>
    <style:style style:name="P76" style:family="paragraph" style:parent-style-name="List_20_Paragraph" style:list-style-name="WWNum5">
      <style:paragraph-properties fo:margin-left="0.303cm" fo:margin-right="0cm" fo:margin-top="0cm" fo:margin-bottom="0cm" loext:contextual-spacing="false" fo:line-height="0.445cm" fo:text-align="justify" style:justify-single-word="false" fo:text-indent="-0.238cm" style:auto-text-indent="false">
        <style:tab-stops>
          <style:tab-stop style:position="0.303cm"/>
        </style:tab-stops>
      </style:paragraph-properties>
      <style:text-properties style:font-name="Arial1"/>
    </style:style>
    <style:style style:name="P77" style:family="paragraph" style:parent-style-name="List_20_Paragraph" style:list-style-name="WWNum3">
      <style:paragraph-properties fo:margin-left="0.303cm" fo:margin-right="0cm" fo:margin-top="0.002cm" fo:margin-bottom="0cm" loext:contextual-spacing="false" fo:line-height="0.445cm" fo:text-align="justify" style:justify-single-word="false" fo:text-indent="-0.238cm" style:auto-text-indent="false">
        <style:tab-stops>
          <style:tab-stop style:position="0.303cm"/>
        </style:tab-stops>
      </style:paragraph-properties>
      <style:text-properties style:font-name="Arial1"/>
    </style:style>
    <style:style style:name="P78" style:family="paragraph" style:parent-style-name="List_20_Paragraph" style:list-style-name="WWNum3">
      <style:paragraph-properties fo:margin-left="0.303cm" fo:margin-right="0cm" fo:margin-top="0.002cm" fo:margin-bottom="0cm" loext:contextual-spacing="false" fo:line-height="100%" fo:text-align="justify" style:justify-single-word="false" fo:text-indent="-0.238cm" style:auto-text-indent="false">
        <style:tab-stops>
          <style:tab-stop style:position="0.303cm"/>
        </style:tab-stops>
      </style:paragraph-properties>
      <style:text-properties style:font-name="Arial1"/>
    </style:style>
    <style:style style:name="P79" style:family="paragraph" style:parent-style-name="List_20_Paragraph" style:list-style-name="WWNum3">
      <style:paragraph-properties fo:margin-left="0.065cm" fo:margin-right="0.247cm" fo:margin-top="0cm" fo:margin-bottom="0cm" loext:contextual-spacing="false" fo:line-height="100%" fo:text-align="justify" style:justify-single-word="false" fo:text-indent="0cm" style:auto-text-indent="false">
        <style:tab-stops>
          <style:tab-stop style:position="0.37cm"/>
        </style:tab-stops>
      </style:paragraph-properties>
      <style:text-properties style:font-name="Arial1"/>
    </style:style>
    <style:style style:name="P80" style:family="paragraph" style:parent-style-name="List_20_Paragraph" style:list-style-name="WWNum3">
      <style:paragraph-properties fo:margin-left="0.065cm" fo:margin-right="0.247cm" fo:margin-top="0.002cm" fo:margin-bottom="0cm" loext:contextual-spacing="false" fo:line-height="100%" fo:text-align="justify" style:justify-single-word="false" fo:text-indent="0cm" style:auto-text-indent="false">
        <style:tab-stops>
          <style:tab-stop style:position="0.328cm"/>
        </style:tab-stops>
      </style:paragraph-properties>
      <style:text-properties style:font-name="Arial1"/>
    </style:style>
    <style:style style:name="P81" style:family="paragraph" style:parent-style-name="List_20_Paragraph" style:list-style-name="WWNum7">
      <style:paragraph-properties fo:margin-left="0.065cm" fo:margin-right="0.247cm" fo:margin-top="0.445cm" fo:margin-bottom="0cm" loext:contextual-spacing="false" fo:line-height="100%" fo:text-align="justify" style:justify-single-word="false" fo:text-indent="0cm" style:auto-text-indent="false">
        <style:tab-stops>
          <style:tab-stop style:position="0.582cm"/>
        </style:tab-stops>
      </style:paragraph-properties>
    </style:style>
    <style:style style:name="P82" style:family="paragraph" style:parent-style-name="List_20_Paragraph" style:list-style-name="WWNum3">
      <style:paragraph-properties fo:margin-left="0.065cm" fo:margin-right="0.265cm" fo:margin-top="0.002cm" fo:margin-bottom="0cm" loext:contextual-spacing="false" fo:line-height="100%" fo:text-align="justify" style:justify-single-word="false" fo:text-indent="0cm" style:auto-text-indent="false">
        <style:tab-stops>
          <style:tab-stop style:position="0.37cm"/>
        </style:tab-stops>
      </style:paragraph-properties>
      <style:text-properties style:font-name="Arial1" fo:font-size="11pt" style:font-size-asian="11pt"/>
    </style:style>
    <style:style style:name="P83" style:family="paragraph" style:parent-style-name="List_20_Paragraph" style:list-style-name="WWNum3">
      <style:paragraph-properties fo:margin-left="0.065cm" fo:margin-right="0.265cm" fo:margin-top="0cm" fo:margin-bottom="0cm" loext:contextual-spacing="false" fo:line-height="100%" fo:text-align="justify" style:justify-single-word="false" fo:text-indent="0cm" style:auto-text-indent="false">
        <style:tab-stops>
          <style:tab-stop style:position="0.37cm"/>
        </style:tab-stops>
      </style:paragraph-properties>
      <style:text-properties style:font-name="Arial1" fo:font-size="11pt" style:font-size-asian="11pt"/>
    </style:style>
    <style:style style:name="P84" style:family="paragraph" style:parent-style-name="List_20_Paragraph" style:list-style-name="WWNum5">
      <style:paragraph-properties fo:margin-left="0.065cm" fo:margin-right="0.265cm" fo:margin-top="0cm" fo:margin-bottom="0cm" loext:contextual-spacing="false" fo:line-height="100%" fo:text-align="justify" style:justify-single-word="false" fo:text-indent="0cm" style:auto-text-indent="false">
        <style:tab-stops>
          <style:tab-stop style:position="0.37cm"/>
        </style:tab-stops>
      </style:paragraph-properties>
      <style:text-properties style:font-name="Arial1" fo:font-size="11pt" style:font-size-asian="11pt"/>
    </style:style>
    <style:style style:name="P85" style:family="paragraph" style:parent-style-name="List_20_Paragraph" style:list-style-name="WWNum12">
      <style:paragraph-properties fo:margin-left="0.065cm" fo:margin-right="0.265cm" fo:margin-top="0cm" fo:margin-bottom="0cm" loext:contextual-spacing="false" fo:line-height="100%" fo:text-align="justify" style:justify-single-word="false" fo:text-indent="0cm" style:auto-text-indent="false">
        <style:tab-stops>
          <style:tab-stop style:position="0.549cm"/>
        </style:tab-stops>
      </style:paragraph-properties>
      <style:text-properties style:font-name="Arial1" fo:font-size="11pt" style:font-size-asian="11pt"/>
    </style:style>
    <style:style style:name="P86" style:family="paragraph" style:parent-style-name="List_20_Paragraph" style:list-style-name="WWNum9">
      <style:paragraph-properties fo:margin-left="0.065cm" fo:margin-right="0.254cm" fo:margin-top="0cm" fo:margin-bottom="0cm" loext:contextual-spacing="false" fo:line-height="100%" fo:text-align="justify" style:justify-single-word="false" fo:text-indent="0cm" style:auto-text-indent="false">
        <style:tab-stops>
          <style:tab-stop style:position="0.542cm"/>
        </style:tab-stops>
      </style:paragraph-properties>
    </style:style>
    <style:style style:name="P87" style:family="paragraph" style:parent-style-name="List_20_Paragraph" style:list-style-name="WWNum3">
      <style:paragraph-properties fo:margin-left="0.065cm" fo:margin-right="0.254cm" fo:margin-top="0cm" fo:margin-bottom="0cm" loext:contextual-spacing="false" fo:line-height="100%" fo:text-align="start" style:justify-single-word="false" fo:text-indent="0cm" style:auto-text-indent="false">
        <style:tab-stops>
          <style:tab-stop style:position="0.549cm"/>
        </style:tab-stops>
      </style:paragraph-properties>
      <style:text-properties style:font-name="Arial1" fo:font-size="11pt" fo:font-weight="bold" fo:background-color="transparent" style:font-size-asian="11pt" style:font-weight-asian="bold"/>
    </style:style>
    <style:style style:name="P88" style:family="paragraph" style:parent-style-name="List_20_Paragraph" style:list-style-name="WWNum9">
      <style:paragraph-properties fo:margin-left="0.065cm" fo:margin-right="0.254cm" fo:margin-top="0cm" fo:margin-bottom="0cm" loext:contextual-spacing="false" fo:line-height="100%" fo:text-align="justify" style:justify-single-word="false" fo:text-indent="0cm" style:auto-text-indent="false">
        <style:tab-stops>
          <style:tab-stop style:position="0.559cm"/>
        </style:tab-stops>
      </style:paragraph-properties>
      <style:text-properties style:font-name="Arial1" fo:font-size="11pt" style:font-size-asian="11pt"/>
    </style:style>
    <style:style style:name="P89" style:family="paragraph" style:parent-style-name="List_20_Paragraph" style:list-style-name="WWNum4">
      <style:paragraph-properties fo:margin-left="0.065cm" fo:margin-right="0.254cm" fo:margin-top="0cm" fo:margin-bottom="0cm" loext:contextual-spacing="false" fo:line-height="100%" fo:text-align="justify" style:justify-single-word="false" fo:text-indent="0cm" style:auto-text-indent="false">
        <style:tab-stops>
          <style:tab-stop style:position="0.58cm"/>
        </style:tab-stops>
      </style:paragraph-properties>
      <style:text-properties style:font-name="Arial1"/>
    </style:style>
    <style:style style:name="P90" style:family="paragraph" style:parent-style-name="List_20_Paragraph" style:list-style-name="WWNum11">
      <style:paragraph-properties fo:margin-left="0.065cm" fo:margin-right="0.254cm" fo:margin-top="0cm" fo:margin-bottom="0cm" loext:contextual-spacing="false" fo:line-height="100%" fo:text-align="justify" style:justify-single-word="false" fo:text-indent="0cm" style:auto-text-indent="false">
        <style:tab-stops>
          <style:tab-stop style:position="0.517cm"/>
        </style:tab-stops>
      </style:paragraph-properties>
      <style:text-properties style:font-name="Arial1"/>
    </style:style>
    <style:style style:name="P91" style:family="paragraph" style:parent-style-name="List_20_Paragraph" style:list-style-name="WWNum3" style:master-page-name="Converted2">
      <style:paragraph-properties fo:margin-left="0.065cm" fo:margin-right="0.249cm" fo:margin-top="0.134cm" fo:margin-bottom="0cm" loext:contextual-spacing="false" fo:line-height="100%" fo:text-align="justify" style:justify-single-word="false" fo:text-indent="0cm" style:auto-text-indent="false" style:page-number="auto">
        <style:tab-stops>
          <style:tab-stop style:position="0.314cm"/>
        </style:tab-stops>
      </style:paragraph-properties>
      <style:text-properties style:font-name="Arial1"/>
    </style:style>
    <style:style style:name="P92" style:family="paragraph" style:parent-style-name="List_20_Paragraph" style:list-style-name="WWNum11" style:master-page-name="Converted11">
      <style:paragraph-properties fo:margin-left="0.065cm" fo:margin-right="0.249cm" fo:margin-top="0.134cm" fo:margin-bottom="0cm" loext:contextual-spacing="false" fo:line-height="100%" fo:text-align="justify" style:justify-single-word="false" fo:text-indent="0cm" style:auto-text-indent="false" style:page-number="auto">
        <style:tab-stops>
          <style:tab-stop style:position="0.499cm"/>
        </style:tab-stops>
      </style:paragraph-properties>
      <style:text-properties style:font-name="Arial1"/>
    </style:style>
    <style:style style:name="P93" style:family="paragraph" style:parent-style-name="List_20_Paragraph" style:list-style-name="WWNum5">
      <style:paragraph-properties fo:margin-left="0.065cm" fo:margin-right="0.249cm" fo:margin-top="0.002cm" fo:margin-bottom="0cm" loext:contextual-spacing="false" fo:line-height="100%" fo:text-align="justify" style:justify-single-word="false" fo:text-indent="0cm" style:auto-text-indent="false">
        <style:tab-stops>
          <style:tab-stop style:position="0.342cm"/>
        </style:tab-stops>
      </style:paragraph-properties>
      <style:text-properties style:font-name="Arial1"/>
    </style:style>
    <style:style style:name="P94" style:family="paragraph" style:parent-style-name="List_20_Paragraph" style:list-style-name="WWNum4">
      <style:paragraph-properties fo:margin-left="0.065cm" fo:margin-right="0.249cm" fo:margin-top="0cm" fo:margin-bottom="0cm" loext:contextual-spacing="false" fo:line-height="100%" fo:text-align="justify" style:justify-single-word="false" fo:text-indent="0cm" style:auto-text-indent="false">
        <style:tab-stops>
          <style:tab-stop style:position="0.612cm"/>
        </style:tab-stops>
      </style:paragraph-properties>
      <style:text-properties style:font-name="Arial1"/>
    </style:style>
    <style:style style:name="P95" style:family="paragraph" style:parent-style-name="List_20_Paragraph" style:list-style-name="WWNum7">
      <style:paragraph-properties fo:margin-left="0.065cm" fo:margin-right="0.249cm" fo:margin-top="0.445cm" fo:margin-bottom="0cm" loext:contextual-spacing="false" fo:line-height="100%" fo:text-align="justify" style:justify-single-word="false" fo:text-indent="0cm" style:auto-text-indent="false">
        <style:tab-stops>
          <style:tab-stop style:position="0.459cm"/>
        </style:tab-stops>
      </style:paragraph-properties>
      <style:text-properties style:font-name="Arial1" fo:font-size="11pt" style:font-size-asian="11pt" style:font-size-complex="11pt"/>
    </style:style>
    <style:style style:name="P96" style:family="paragraph" style:parent-style-name="List_20_Paragraph" style:list-style-name="WWNum3">
      <style:paragraph-properties fo:margin-left="0.065cm" fo:margin-right="0.243cm" fo:margin-top="0cm" fo:margin-bottom="0cm" loext:contextual-spacing="false" fo:line-height="100%" fo:text-align="justify" style:justify-single-word="false" fo:text-indent="0cm" style:auto-text-indent="false">
        <style:tab-stops>
          <style:tab-stop style:position="0.385cm"/>
        </style:tab-stops>
      </style:paragraph-properties>
      <style:text-properties style:font-name="Arial1" fo:font-size="11pt" style:font-size-asian="11pt"/>
    </style:style>
    <style:style style:name="P97" style:family="paragraph" style:parent-style-name="List_20_Paragraph" style:list-style-name="WWNum12">
      <style:paragraph-properties fo:margin-left="0.065cm" fo:margin-right="0.243cm" fo:margin-top="0cm" fo:margin-bottom="0cm" loext:contextual-spacing="false" fo:line-height="100%" fo:text-align="justify" style:justify-single-word="false" fo:text-indent="0cm" style:auto-text-indent="false">
        <style:tab-stops>
          <style:tab-stop style:position="0.619cm"/>
        </style:tab-stops>
      </style:paragraph-properties>
      <style:text-properties style:font-name="Arial1"/>
    </style:style>
    <style:style style:name="P98" style:family="paragraph" style:parent-style-name="List_20_Paragraph" style:list-style-name="WWNum4">
      <style:paragraph-properties fo:margin-left="0.065cm" fo:margin-right="0.252cm" fo:margin-top="0cm" fo:margin-bottom="0cm" loext:contextual-spacing="false" fo:line-height="100%" fo:text-align="justify" style:justify-single-word="false" fo:text-indent="0cm" style:auto-text-indent="false">
        <style:tab-stops>
          <style:tab-stop style:position="0.609cm"/>
        </style:tab-stops>
      </style:paragraph-properties>
      <style:text-properties style:font-name="Arial1"/>
    </style:style>
    <style:style style:name="P99" style:family="paragraph" style:parent-style-name="List_20_Paragraph" style:list-style-name="WWNum4">
      <style:paragraph-properties fo:margin-left="0.065cm" fo:margin-right="0.252cm" fo:margin-top="0cm" fo:margin-bottom="0cm" loext:contextual-spacing="false" fo:line-height="100%" fo:text-align="justify" style:justify-single-word="false" fo:text-indent="0cm" style:auto-text-indent="false">
        <style:tab-stops>
          <style:tab-stop style:position="0.517cm"/>
        </style:tab-stops>
      </style:paragraph-properties>
      <style:text-properties style:font-name="Arial1"/>
    </style:style>
    <style:style style:name="P100" style:family="paragraph" style:parent-style-name="List_20_Paragraph" style:list-style-name="WWNum11">
      <style:paragraph-properties fo:margin-left="0.065cm" fo:margin-right="0.252cm" fo:margin-top="0cm" fo:margin-bottom="0cm" loext:contextual-spacing="false" fo:line-height="100%" fo:text-align="justify" style:justify-single-word="false" fo:text-indent="0cm" style:auto-text-indent="false">
        <style:tab-stops>
          <style:tab-stop style:position="0.499cm"/>
        </style:tab-stops>
      </style:paragraph-properties>
      <style:text-properties style:font-name="Arial1"/>
    </style:style>
    <style:style style:name="P101" style:family="paragraph" style:parent-style-name="List_20_Paragraph" style:list-style-name="WWNum9">
      <style:paragraph-properties fo:margin-left="0.065cm" fo:margin-right="0.252cm" fo:margin-top="0cm" fo:margin-bottom="0cm" loext:contextual-spacing="false" fo:line-height="100%" fo:text-align="justify" style:justify-single-word="false" fo:text-indent="0cm" style:auto-text-indent="false">
        <style:tab-stops>
          <style:tab-stop style:position="0.573cm"/>
        </style:tab-stops>
      </style:paragraph-properties>
      <style:text-properties style:font-name="Arial1" fo:font-size="11pt" style:font-size-asian="11pt"/>
    </style:style>
    <style:style style:name="P102" style:family="paragraph" style:parent-style-name="List_20_Paragraph" style:list-style-name="WWNum5">
      <style:paragraph-properties fo:margin-left="0.065cm" fo:margin-right="0.263cm" fo:margin-top="0.002cm" fo:margin-bottom="0cm" loext:contextual-spacing="false" fo:line-height="100%" fo:text-align="justify" style:justify-single-word="false" fo:text-indent="0cm" style:auto-text-indent="false">
        <style:tab-stops>
          <style:tab-stop style:position="0.325cm"/>
        </style:tab-stops>
      </style:paragraph-properties>
      <style:text-properties style:font-name="Arial1" fo:font-size="11pt" style:font-size-asian="11pt"/>
    </style:style>
    <style:style style:name="P103" style:family="paragraph" style:parent-style-name="List_20_Paragraph" style:list-style-name="WWNum7">
      <style:paragraph-properties fo:margin-left="0.065cm" fo:margin-right="0.263cm" fo:margin-top="0cm" fo:margin-bottom="0cm" loext:contextual-spacing="false" fo:line-height="100%" fo:text-align="justify" style:justify-single-word="false" fo:text-indent="0cm" style:auto-text-indent="false">
        <style:tab-stops>
          <style:tab-stop style:position="0.501cm"/>
        </style:tab-stops>
      </style:paragraph-properties>
      <style:text-properties style:font-name="Arial1"/>
    </style:style>
    <style:style style:name="P104" style:family="paragraph" style:parent-style-name="List_20_Paragraph" style:list-style-name="WWNum4" style:master-page-name="Converted3">
      <style:paragraph-properties fo:margin-left="0.065cm" fo:margin-right="0.256cm" fo:margin-top="0.134cm" fo:margin-bottom="0cm" loext:contextual-spacing="false" fo:line-height="100%" fo:text-align="justify" style:justify-single-word="false" fo:text-indent="0cm" style:auto-text-indent="false" style:page-number="auto">
        <style:tab-stops>
          <style:tab-stop style:position="0.534cm"/>
        </style:tab-stops>
      </style:paragraph-properties>
      <style:text-properties style:font-name="Arial1"/>
    </style:style>
    <style:style style:name="P105" style:family="paragraph" style:parent-style-name="List_20_Paragraph" style:list-style-name="WWNum4">
      <style:paragraph-properties fo:margin-left="0.065cm" fo:margin-right="0.258cm" fo:margin-top="0.002cm" fo:margin-bottom="0cm" loext:contextual-spacing="false" fo:line-height="100%" fo:text-align="justify" style:justify-single-word="false" fo:text-indent="0cm" style:auto-text-indent="false">
        <style:tab-stops>
          <style:tab-stop style:position="0.63cm"/>
        </style:tab-stops>
      </style:paragraph-properties>
      <style:text-properties style:font-name="Arial1"/>
    </style:style>
    <style:style style:name="P106" style:family="paragraph" style:parent-style-name="List_20_Paragraph" style:list-style-name="WWNum4">
      <style:paragraph-properties fo:margin-left="0.065cm" fo:margin-right="0.258cm" fo:margin-top="0cm" fo:margin-bottom="0cm" loext:contextual-spacing="false" fo:line-height="100%" fo:text-align="justify" style:justify-single-word="false" fo:text-indent="0cm" style:auto-text-indent="false">
        <style:tab-stops>
          <style:tab-stop style:position="0.577cm"/>
        </style:tab-stops>
      </style:paragraph-properties>
      <style:text-properties style:font-name="Arial1"/>
    </style:style>
    <style:style style:name="P107" style:family="paragraph" style:parent-style-name="List_20_Paragraph" style:list-style-name="WWNum7">
      <style:paragraph-properties fo:margin-left="0.065cm" fo:margin-right="0.258cm" fo:margin-top="0cm" fo:margin-bottom="0cm" loext:contextual-spacing="false" fo:line-height="100%" fo:text-align="justify" style:justify-single-word="false" fo:text-indent="0cm" style:auto-text-indent="false">
        <style:tab-stops>
          <style:tab-stop style:position="0.402cm"/>
        </style:tab-stops>
      </style:paragraph-properties>
      <style:text-properties style:font-name="Arial1" fo:font-size="11pt" style:font-size-asian="11pt" style:font-size-complex="11pt"/>
    </style:style>
    <style:style style:name="P108" style:family="paragraph" style:parent-style-name="List_20_Paragraph" style:list-style-name="WWNum4">
      <style:paragraph-properties fo:margin-left="1.335cm" fo:margin-right="0.263cm" fo:margin-top="0.002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style>
    <style:style style:name="P109" style:family="paragraph" style:parent-style-name="List_20_Paragraph" style:list-style-name="WWNum4">
      <style:paragraph-properties fo:margin-left="1.335cm" fo:margin-right="0.25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style>
    <style:style style:name="P110" style:family="paragraph" style:parent-style-name="List_20_Paragraph" style:list-style-name="WWNum4">
      <style:paragraph-properties fo:margin-left="1.335cm" fo:margin-right="0.25cm" fo:margin-top="0cm" fo:margin-bottom="0cm" loext:contextual-spacing="false" fo:line-height="100%" fo:text-align="start" style:justify-single-word="false" fo:text-indent="-0.635cm" style:auto-text-indent="false">
        <style:tab-stops>
          <style:tab-stop style:position="1.335cm"/>
        </style:tab-stops>
      </style:paragraph-properties>
      <style:text-properties style:font-name="Arial1"/>
    </style:style>
    <style:style style:name="P111" style:family="paragraph" style:parent-style-name="List_20_Paragraph" style:list-style-name="WWNum4">
      <style:paragraph-properties fo:margin-left="1.335cm" fo:margin-right="0.25cm" fo:margin-top="0.004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112" style:family="paragraph" style:parent-style-name="List_20_Paragraph" style:list-style-name="WWNum4">
      <style:paragraph-properties fo:margin-left="1.335cm" fo:margin-right="0.25cm" fo:margin-top="0.002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style:style>
    <style:style style:name="P113" style:family="paragraph" style:parent-style-name="List_20_Paragraph" style:list-style-name="WWNum4">
      <style:paragraph-properties fo:margin-left="1.335cm" fo:margin-right="0.265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style>
    <style:style style:name="P114" style:family="paragraph" style:parent-style-name="List_20_Paragraph" style:list-style-name="WWNum4" style:master-page-name="Converted4">
      <style:paragraph-properties fo:margin-left="1.335cm" fo:margin-right="0.254cm" fo:margin-top="0.134cm" fo:margin-bottom="0cm" loext:contextual-spacing="false" fo:line-height="100%" fo:text-align="justify" style:justify-single-word="false" fo:text-indent="-0.635cm" style:auto-text-indent="false" style:page-number="auto">
        <style:tab-stops>
          <style:tab-stop style:position="1.335cm"/>
        </style:tab-stops>
      </style:paragraph-properties>
      <style:text-properties style:font-name="Arial1"/>
    </style:style>
    <style:style style:name="P115" style:family="paragraph" style:parent-style-name="List_20_Paragraph" style:list-style-name="WWNum4">
      <style:paragraph-properties fo:margin-left="1.335cm" fo:margin-right="0.243cm" fo:margin-top="0cm" fo:margin-bottom="0cm" loext:contextual-spacing="false" fo:line-height="100%" fo:text-align="justify" style:justify-single-word="false" fo:text-indent="-0.635cm" style:auto-text-indent="false">
        <style:tab-stops>
          <style:tab-stop style:position="1.335cm"/>
        </style:tab-stops>
      </style:paragraph-properties>
    </style:style>
    <style:style style:name="P116" style:family="paragraph" style:parent-style-name="List_20_Paragraph" style:list-style-name="WWNum4">
      <style:paragraph-properties fo:margin-left="1.335cm" fo:margin-right="0.242cm" fo:margin-top="0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font-size-complex="11pt"/>
    </style:style>
    <style:style style:name="P117" style:family="paragraph" style:parent-style-name="List_20_Paragraph" style:list-style-name="WWNum4">
      <style:paragraph-properties fo:margin-left="1.335cm" fo:margin-right="0.252cm" fo:margin-top="0.445cm" fo:margin-bottom="0cm" loext:contextual-spacing="false" fo:line-height="100%" fo:text-align="justify" style:justify-single-word="false" fo:text-indent="-0.635cm" style:auto-text-indent="false">
        <style:tab-stops>
          <style:tab-stop style:position="1.335cm"/>
        </style:tab-stops>
      </style:paragraph-properties>
      <style:text-properties style:font-name="Arial1" fo:font-size="11pt" style:font-size-asian="11pt" style:font-size-complex="11pt"/>
    </style:style>
    <style:style style:name="P118" style:family="paragraph" style:parent-style-name="List_20_Paragraph" style:list-style-name="WWNum7">
      <style:paragraph-properties fo:margin-left="0.065cm" fo:margin-right="0.266cm" fo:margin-top="0.002cm" fo:margin-bottom="0cm" loext:contextual-spacing="false" fo:line-height="100%" fo:text-align="start" style:justify-single-word="false" fo:text-indent="0cm" style:auto-text-indent="false">
        <style:tab-stops>
          <style:tab-stop style:position="0.697cm"/>
        </style:tab-stops>
      </style:paragraph-properties>
      <style:text-properties style:font-name="Arial1"/>
    </style:style>
    <style:style style:name="P119" style:family="paragraph" style:parent-style-name="List_20_Paragraph" style:list-style-name="WWNum7">
      <style:paragraph-properties fo:margin-left="0.697cm" fo:margin-right="0cm" fo:margin-top="0.445cm" fo:margin-bottom="0cm" loext:contextual-spacing="false" fo:line-height="100%" fo:text-align="start" style:justify-single-word="false" fo:text-indent="-0.631cm" style:auto-text-indent="false">
        <style:tab-stops>
          <style:tab-stop style:position="0.697cm"/>
        </style:tab-stops>
      </style:paragraph-properties>
      <style:text-properties style:font-name="Arial1"/>
    </style:style>
    <style:style style:name="P120" style:family="paragraph" style:parent-style-name="List_20_Paragraph" style:list-style-name="WWNum7">
      <style:paragraph-properties fo:margin-left="0.697cm" fo:margin-right="0cm" fo:margin-top="0.446cm" fo:margin-bottom="0cm" loext:contextual-spacing="false" fo:line-height="100%" fo:text-align="start" style:justify-single-word="false" fo:text-indent="-0.631cm" style:auto-text-indent="false">
        <style:tab-stops>
          <style:tab-stop style:position="0.697cm"/>
        </style:tab-stops>
      </style:paragraph-properties>
      <style:text-properties style:font-name="Arial1"/>
    </style:style>
    <style:style style:name="P121" style:family="paragraph" style:parent-style-name="List_20_Paragraph" style:list-style-name="WWNum7">
      <style:paragraph-properties fo:margin-left="0.065cm" fo:margin-right="0.363cm" fo:margin-top="0.445cm" fo:margin-bottom="0cm" loext:contextual-spacing="false" fo:line-height="100%" fo:text-align="start" style:justify-single-word="false" fo:text-indent="0cm" style:auto-text-indent="false">
        <style:tab-stops>
          <style:tab-stop style:position="0.513cm"/>
        </style:tab-stops>
      </style:paragraph-properties>
      <style:text-properties style:font-name="Arial1"/>
    </style:style>
    <style:style style:name="P122" style:family="paragraph" style:parent-style-name="List_20_Paragraph" style:list-style-name="WWNum7">
      <style:paragraph-properties fo:margin-left="0.517cm" fo:margin-right="0cm" fo:margin-top="0cm" fo:margin-bottom="0cm" loext:contextual-spacing="false" fo:line-height="100%" fo:text-align="justify" style:justify-single-word="false" fo:text-indent="-0.452cm" style:auto-text-indent="false">
        <style:tab-stops>
          <style:tab-stop style:position="0.517cm"/>
        </style:tab-stops>
      </style:paragraph-properties>
      <style:text-properties style:font-name="Arial1"/>
    </style:style>
    <style:style style:name="P123" style:family="paragraph" style:parent-style-name="List_20_Paragraph" style:list-style-name="WWNum10">
      <style:paragraph-properties fo:margin-left="0.517cm" fo:margin-right="0cm" fo:margin-top="0cm" fo:margin-bottom="0cm" loext:contextual-spacing="false" fo:line-height="100%" fo:text-align="start" style:justify-single-word="false" fo:text-indent="-0.452cm" style:auto-text-indent="false">
        <style:tab-stops>
          <style:tab-stop style:position="0.517cm"/>
        </style:tab-stops>
      </style:paragraph-properties>
      <style:text-properties style:font-name="Arial1"/>
    </style:style>
    <style:style style:name="P124" style:family="paragraph" style:parent-style-name="List_20_Paragraph" style:list-style-name="WWNum7">
      <style:paragraph-properties fo:margin-left="0.513cm" fo:margin-right="0cm" fo:margin-top="0cm" fo:margin-bottom="0cm" loext:contextual-spacing="false" fo:line-height="100%" fo:text-align="justify" style:justify-single-word="false" fo:text-indent="-0.448cm" style:auto-text-indent="false">
        <style:tab-stops>
          <style:tab-stop style:position="0.513cm"/>
        </style:tab-stops>
      </style:paragraph-properties>
      <style:text-properties style:font-name="Arial1"/>
    </style:style>
    <style:style style:name="P125" style:family="paragraph" style:parent-style-name="List_20_Paragraph" style:list-style-name="WWNum7">
      <style:paragraph-properties fo:margin-left="0.407cm" fo:margin-right="0cm" fo:margin-top="0cm" fo:margin-bottom="0cm" loext:contextual-spacing="false" fo:line-height="100%" fo:text-align="justify" style:justify-single-word="false" fo:text-indent="-0.342cm" style:auto-text-indent="false">
        <style:tab-stops>
          <style:tab-stop style:position="0.407cm"/>
        </style:tab-stops>
      </style:paragraph-properties>
      <style:text-properties style:font-name="Arial1"/>
    </style:style>
    <style:style style:name="P126" style:family="paragraph" style:parent-style-name="List_20_Paragraph" style:list-style-name="WWNum7">
      <style:paragraph-properties fo:margin-left="0.065cm" fo:margin-right="0.25cm" fo:margin-top="0cm" fo:margin-bottom="0cm" loext:contextual-spacing="false" fo:line-height="100%" fo:text-align="justify" style:justify-single-word="false" fo:text-indent="0cm" style:auto-text-indent="false">
        <style:tab-stops>
          <style:tab-stop style:position="0.577cm"/>
        </style:tab-stops>
      </style:paragraph-properties>
      <style:text-properties style:font-name="Arial1" fo:font-size="11pt" style:font-size-asian="11pt" style:font-size-complex="11pt"/>
    </style:style>
    <style:style style:name="P127" style:family="paragraph" style:parent-style-name="List_20_Paragraph" style:list-style-name="WWNum11">
      <style:paragraph-properties fo:margin-left="0.065cm" fo:margin-right="0.25cm" fo:margin-top="0.446cm" fo:margin-bottom="0cm" loext:contextual-spacing="false" fo:line-height="100%" fo:text-align="justify" style:justify-single-word="false" fo:text-indent="0cm" style:auto-text-indent="false">
        <style:tab-stops>
          <style:tab-stop style:position="0.497cm"/>
        </style:tab-stops>
      </style:paragraph-properties>
      <style:text-properties style:font-name="Arial1"/>
    </style:style>
    <style:style style:name="P128" style:family="paragraph" style:parent-style-name="List_20_Paragraph" style:list-style-name="WWNum8">
      <style:paragraph-properties fo:margin-left="2.605cm" fo:margin-right="0.392cm" fo:margin-top="0cm" fo:margin-bottom="0cm" loext:contextual-spacing="false" fo:line-height="100%" fo:text-align="justify" style:justify-single-word="false" fo:text-indent="-0.642cm" style:auto-text-indent="false">
        <style:tab-stops>
          <style:tab-stop style:position="2.605cm"/>
        </style:tab-stops>
      </style:paragraph-properties>
      <style:text-properties style:font-name="Arial1"/>
    </style:style>
    <style:style style:name="P129" style:family="paragraph" style:parent-style-name="List_20_Paragraph" style:list-style-name="WWNum8">
      <style:paragraph-properties fo:margin-left="2.605cm" fo:margin-right="0.609cm" fo:margin-top="0cm" fo:margin-bottom="0cm" loext:contextual-spacing="false" fo:line-height="100%" fo:text-align="justify" style:justify-single-word="false" fo:text-indent="-0.642cm" style:auto-text-indent="false">
        <style:tab-stops>
          <style:tab-stop style:position="2.605cm"/>
        </style:tab-stops>
      </style:paragraph-properties>
      <style:text-properties style:font-name="Arial1"/>
    </style:style>
    <style:style style:name="P130" style:family="paragraph" style:parent-style-name="List_20_Paragraph" style:list-style-name="WWNum8">
      <style:paragraph-properties fo:margin-left="2.604cm" fo:margin-right="0cm" fo:margin-top="0cm" fo:margin-bottom="0cm" loext:contextual-spacing="false" fo:line-height="100%" fo:text-align="justify" style:justify-single-word="false" fo:text-indent="-0.64cm" style:auto-text-indent="false">
        <style:tab-stops>
          <style:tab-stop style:position="2.604cm"/>
        </style:tab-stops>
      </style:paragraph-properties>
      <style:text-properties style:font-name="Arial1"/>
    </style:style>
    <style:style style:name="P131" style:family="paragraph" style:parent-style-name="List_20_Paragraph" style:list-style-name="WWNum8">
      <style:paragraph-properties fo:margin-left="2.604cm" fo:margin-right="0cm" fo:margin-top="0cm" fo:margin-bottom="0cm" loext:contextual-spacing="false" fo:line-height="100%" fo:text-align="start" style:justify-single-word="false" fo:text-indent="-0.64cm" style:auto-text-indent="false">
        <style:tab-stops>
          <style:tab-stop style:position="2.604cm"/>
        </style:tab-stops>
      </style:paragraph-properties>
      <style:text-properties style:font-name="Arial1"/>
    </style:style>
    <style:style style:name="P132" style:family="paragraph" style:parent-style-name="List_20_Paragraph" style:list-style-name="WWNum8">
      <style:paragraph-properties fo:margin-left="2.604cm" fo:margin-right="0cm" fo:margin-top="0cm" fo:margin-bottom="0cm" loext:contextual-spacing="false" fo:line-height="0.517cm" fo:text-align="start" style:justify-single-word="false" fo:text-indent="-0.64cm" style:auto-text-indent="false">
        <style:tab-stops>
          <style:tab-stop style:position="2.604cm"/>
        </style:tab-stops>
      </style:paragraph-properties>
      <style:text-properties style:font-name="Arial1"/>
    </style:style>
    <style:style style:name="P133" style:family="paragraph" style:parent-style-name="List_20_Paragraph" style:list-style-name="WWNum8">
      <style:paragraph-properties fo:margin-left="2.605cm" fo:margin-right="0.409cm" fo:margin-top="0cm" fo:margin-bottom="0cm" loext:contextual-spacing="false" fo:line-height="100%" fo:text-align="start" style:justify-single-word="false" fo:text-indent="-0.642cm" style:auto-text-indent="false">
        <style:tab-stops>
          <style:tab-stop style:position="2.605cm"/>
        </style:tab-stops>
      </style:paragraph-properties>
      <style:text-properties style:font-name="Arial1"/>
    </style:style>
    <style:style style:name="P134" style:family="paragraph" style:parent-style-name="List_20_Paragraph" style:list-style-name="WWNum8">
      <style:paragraph-properties fo:margin-left="2.605cm" fo:margin-right="0.418cm" fo:margin-top="0cm" fo:margin-bottom="0cm" loext:contextual-spacing="false" fo:line-height="100%" fo:text-align="start" style:justify-single-word="false" fo:text-indent="-0.642cm" style:auto-text-indent="false">
        <style:tab-stops>
          <style:tab-stop style:position="2.605cm"/>
        </style:tab-stops>
      </style:paragraph-properties>
      <style:text-properties style:font-name="Arial1" fo:font-size="11pt" style:font-size-asian="11pt"/>
    </style:style>
    <style:style style:name="P135" style:family="paragraph" style:parent-style-name="List_20_Paragraph" style:list-style-name="WWNum8">
      <style:paragraph-properties fo:margin-left="2.605cm" fo:margin-right="0.432cm" fo:margin-top="0cm" fo:margin-bottom="0cm" loext:contextual-spacing="false" fo:line-height="100%" fo:text-align="start" style:justify-single-word="false" fo:text-indent="-0.642cm" style:auto-text-indent="false">
        <style:tab-stops>
          <style:tab-stop style:position="2.605cm"/>
        </style:tab-stops>
      </style:paragraph-properties>
      <style:text-properties style:font-name="Arial1"/>
    </style:style>
    <style:style style:name="P136" style:family="paragraph" style:parent-style-name="List_20_Paragraph" style:list-style-name="WWNum8">
      <style:paragraph-properties fo:margin-left="2.604cm" fo:margin-right="0cm" fo:margin-top="0cm" fo:margin-bottom="0cm" loext:contextual-spacing="false" fo:line-height="100%" fo:text-align="start" style:justify-single-word="false" fo:text-indent="-0.633cm" style:auto-text-indent="false">
        <style:tab-stops>
          <style:tab-stop style:position="2.604cm"/>
        </style:tab-stops>
      </style:paragraph-properties>
      <style:text-properties style:font-name="Arial1"/>
    </style:style>
    <style:style style:name="P137" style:family="paragraph" style:parent-style-name="List_20_Paragraph" style:list-style-name="WWNum9">
      <style:paragraph-properties fo:margin-left="4.193cm" fo:margin-right="0.367cm" fo:margin-top="0cm" fo:margin-bottom="0cm" loext:contextual-spacing="false" fo:line-height="100%" fo:text-align="start" style:justify-single-word="false" fo:text-indent="-0.727cm" style:auto-text-indent="false">
        <style:tab-stops>
          <style:tab-stop style:position="4.193cm"/>
        </style:tab-stops>
      </style:paragraph-properties>
      <style:text-properties style:font-name="Arial1"/>
    </style:style>
    <style:style style:name="P138" style:family="paragraph" style:parent-style-name="List_20_Paragraph" style:list-style-name="WWNum9">
      <style:paragraph-properties fo:margin-left="4.193cm" fo:margin-right="0.247cm" fo:margin-top="0cm" fo:margin-bottom="0cm" loext:contextual-spacing="false" fo:line-height="100%" fo:text-align="start" style:justify-single-word="false" fo:text-indent="-0.727cm" style:auto-text-indent="false">
        <style:tab-stops>
          <style:tab-stop style:position="4.193cm"/>
        </style:tab-stops>
      </style:paragraph-properties>
      <style:text-properties style:font-name="Arial1"/>
    </style:style>
    <style:style style:name="P139" style:family="paragraph" style:parent-style-name="List_20_Paragraph" style:list-style-name="WWNum9">
      <style:paragraph-properties fo:margin-left="4.193cm" fo:margin-right="0.36cm" fo:margin-top="0cm" fo:margin-bottom="0cm" loext:contextual-spacing="false" fo:line-height="100%" fo:text-align="justify" style:justify-single-word="false" fo:text-indent="-0.727cm" style:auto-text-indent="false">
        <style:tab-stops>
          <style:tab-stop style:position="4.193cm"/>
        </style:tab-stops>
      </style:paragraph-properties>
      <style:text-properties style:font-name="Arial1"/>
    </style:style>
    <style:style style:name="P140" style:family="paragraph" style:parent-style-name="List_20_Paragraph" style:list-style-name="WWNum9">
      <style:paragraph-properties fo:margin-left="4.193cm" fo:margin-right="0.351cm" fo:margin-top="0cm" fo:margin-bottom="0cm" loext:contextual-spacing="false" fo:line-height="100%" fo:text-align="justify" style:justify-single-word="false" fo:text-indent="-0.727cm" style:auto-text-indent="false">
        <style:tab-stops>
          <style:tab-stop style:position="4.193cm"/>
        </style:tab-stops>
      </style:paragraph-properties>
      <style:text-properties style:font-name="Arial1"/>
    </style:style>
    <style:style style:name="P141" style:family="paragraph" style:parent-style-name="List_20_Paragraph" style:list-style-name="WWNum9">
      <style:paragraph-properties fo:margin-left="4.299cm" fo:margin-right="0.356cm" fo:margin-top="0.445cm" fo:margin-bottom="0cm" loext:contextual-spacing="false" fo:line-height="100%" fo:text-align="start" style:justify-single-word="false" fo:text-indent="-0.833cm" style:auto-text-indent="false">
        <style:tab-stops>
          <style:tab-stop style:position="4.299cm"/>
        </style:tab-stops>
      </style:paragraph-properties>
      <style:text-properties style:font-name="Arial1"/>
    </style:style>
    <style:style style:name="P142" style:family="paragraph" style:parent-style-name="List_20_Paragraph" style:list-style-name="WWNum9">
      <style:paragraph-properties fo:margin-left="4.299cm" fo:margin-right="0.356cm" fo:margin-top="0.002cm" fo:margin-bottom="0cm" loext:contextual-spacing="false" fo:line-height="100%" fo:text-align="start" style:justify-single-word="false" fo:text-indent="-0.833cm" style:auto-text-indent="false">
        <style:tab-stops>
          <style:tab-stop style:position="4.299cm"/>
        </style:tab-stops>
      </style:paragraph-properties>
      <style:text-properties style:font-name="Arial1"/>
    </style:style>
    <style:style style:name="P143" style:family="paragraph" style:parent-style-name="List_20_Paragraph" style:list-style-name="WWNum9">
      <style:paragraph-properties fo:margin-left="4.299cm" fo:margin-right="0.356cm" fo:margin-top="0cm" fo:margin-bottom="0cm" loext:contextual-spacing="false" fo:line-height="100%" fo:text-align="start" style:justify-single-word="false" fo:text-indent="-0.833cm" style:auto-text-indent="false">
        <style:tab-stops>
          <style:tab-stop style:position="4.299cm"/>
        </style:tab-stops>
      </style:paragraph-properties>
      <style:text-properties style:font-name="Arial1"/>
    </style:style>
    <style:style style:name="P144" style:family="paragraph" style:parent-style-name="List_20_Paragraph" style:list-style-name="WWNum9">
      <style:paragraph-properties fo:margin-left="0.065cm" fo:margin-right="0.242cm" fo:margin-top="0.002cm" fo:margin-bottom="0cm" loext:contextual-spacing="false" fo:line-height="100%" fo:text-align="justify" style:justify-single-word="false" fo:text-indent="0cm" style:auto-text-indent="false">
        <style:tab-stops>
          <style:tab-stop style:position="0.538cm"/>
        </style:tab-stops>
      </style:paragraph-properties>
      <style:text-properties style:font-name="Arial1"/>
    </style:style>
    <style:style style:name="P145" style:family="paragraph" style:parent-style-name="List_20_Paragraph" style:list-style-name="WWNum10">
      <style:paragraph-properties fo:margin-left="0.065cm" fo:margin-right="0.242cm" fo:margin-top="0cm" fo:margin-bottom="0cm" loext:contextual-spacing="false" fo:line-height="100%" fo:text-align="justify" style:justify-single-word="false" fo:text-indent="0cm" style:auto-text-indent="false">
        <style:tab-stops>
          <style:tab-stop style:position="1.312cm"/>
        </style:tab-stops>
      </style:paragraph-properties>
      <style:text-properties style:font-name="Arial1"/>
    </style:style>
    <style:style style:name="P146" style:family="paragraph" style:parent-style-name="List_20_Paragraph" style:list-style-name="WWNum10">
      <style:paragraph-properties fo:margin-left="0.065cm" fo:margin-right="0.272cm" fo:margin-top="0.407cm" fo:margin-bottom="0cm" loext:contextual-spacing="false" fo:line-height="100%" fo:text-align="start" style:justify-single-word="false" fo:text-indent="0cm" style:auto-text-indent="false">
        <style:tab-stops>
          <style:tab-stop style:position="0.6cm"/>
        </style:tab-stops>
      </style:paragraph-properties>
      <style:text-properties style:font-name="Arial1"/>
    </style:style>
    <style:style style:name="P147" style:family="paragraph" style:parent-style-name="List_20_Paragraph" style:list-style-name="WWNum9">
      <style:paragraph-properties fo:margin-left="0.065cm" fo:margin-right="0.272cm" fo:margin-top="0cm" fo:margin-bottom="0cm" loext:contextual-spacing="false" fo:line-height="100%" fo:text-align="justify" style:justify-single-word="false" fo:text-indent="0cm" style:auto-text-indent="false">
        <style:tab-stops>
          <style:tab-stop style:position="0.967cm"/>
        </style:tab-stops>
      </style:paragraph-properties>
      <style:text-properties style:font-name="Arial1" fo:font-size="11pt" style:font-size-asian="11pt"/>
    </style:style>
    <style:style style:name="P148" style:family="paragraph" style:parent-style-name="List_20_Paragraph" style:list-style-name="WWNum10">
      <style:paragraph-properties fo:margin-left="1.265cm" fo:margin-right="0.268cm" fo:margin-top="0cm" fo:margin-bottom="0cm" loext:contextual-spacing="false" fo:line-height="100%" fo:text-align="start" style:justify-single-word="false" fo:text-indent="0cm" style:auto-text-indent="false">
        <style:tab-stops>
          <style:tab-stop style:position="1.776cm"/>
        </style:tab-stops>
      </style:paragraph-properties>
      <style:text-properties style:font-name="Arial1"/>
    </style:style>
    <style:style style:name="P149" style:family="paragraph" style:parent-style-name="List_20_Paragraph" style:list-style-name="WWNum10">
      <style:paragraph-properties fo:margin-left="1.265cm" fo:margin-right="0.272cm" fo:margin-top="0cm" fo:margin-bottom="0cm" loext:contextual-spacing="false" fo:line-height="100%" fo:text-align="start" style:justify-single-word="false" fo:text-indent="0cm" style:auto-text-indent="false">
        <style:tab-stops>
          <style:tab-stop style:position="1.752cm"/>
        </style:tab-stops>
      </style:paragraph-properties>
      <style:text-properties style:font-name="Arial1"/>
    </style:style>
    <style:style style:name="P150" style:family="paragraph" style:parent-style-name="List_20_Paragraph" style:list-style-name="WWNum10">
      <style:paragraph-properties fo:margin-left="1.265cm" fo:margin-right="0.263cm" fo:margin-top="0cm" fo:margin-bottom="0cm" loext:contextual-spacing="false" fo:line-height="100%" fo:text-align="start" style:justify-single-word="false" fo:text-indent="0cm" style:auto-text-indent="false">
        <style:tab-stops>
          <style:tab-stop style:position="1.722cm"/>
        </style:tab-stops>
      </style:paragraph-properties>
      <style:text-properties style:font-name="Arial1"/>
    </style:style>
    <style:style style:name="P151" style:family="paragraph" style:parent-style-name="List_20_Paragraph" style:list-style-name="WWNum10">
      <style:paragraph-properties fo:margin-left="0.065cm" fo:margin-right="0.268cm" fo:margin-top="0.445cm" fo:margin-bottom="0cm" loext:contextual-spacing="false" fo:line-height="100%" fo:text-align="start" style:justify-single-word="false" fo:text-indent="0cm" style:auto-text-indent="false">
        <style:tab-stops>
          <style:tab-stop style:position="0.612cm"/>
        </style:tab-stops>
      </style:paragraph-properties>
      <style:text-properties style:font-name="Arial1"/>
    </style:style>
    <style:style style:name="P152" style:family="paragraph" style:parent-style-name="List_20_Paragraph" style:list-style-name="WWNum10">
      <style:paragraph-properties fo:margin-left="0.065cm" fo:margin-right="0.24cm" fo:margin-top="0cm" fo:margin-bottom="0cm" loext:contextual-spacing="false" fo:line-height="100%" fo:text-align="justify" style:justify-single-word="false" fo:text-indent="0cm" style:auto-text-indent="false">
        <style:tab-stops>
          <style:tab-stop style:position="1.311cm"/>
        </style:tab-stops>
      </style:paragraph-properties>
      <style:text-properties style:font-name="Arial1"/>
    </style:style>
    <style:style style:name="P153" style:family="paragraph" style:parent-style-name="List_20_Paragraph" style:list-style-name="WWNum10">
      <style:paragraph-properties fo:margin-left="0.065cm" fo:margin-right="0.245cm" fo:margin-top="0cm" fo:margin-bottom="0cm" loext:contextual-spacing="false" fo:line-height="100%" fo:text-align="justify" style:justify-single-word="false" fo:text-indent="0cm" style:auto-text-indent="false">
        <style:tab-stops>
          <style:tab-stop style:position="1.311cm"/>
        </style:tab-stops>
      </style:paragraph-properties>
      <style:text-properties style:font-name="Arial1"/>
    </style:style>
    <style:style style:name="P154" style:family="paragraph" style:parent-style-name="List_20_Paragraph" style:list-style-name="WWNum12">
      <style:paragraph-properties fo:margin-left="0.065cm" fo:margin-right="0.245cm" fo:margin-top="0.002cm" fo:margin-bottom="0cm" loext:contextual-spacing="false" fo:line-height="100%" fo:text-align="justify" style:justify-single-word="false" fo:text-indent="0cm" style:auto-text-indent="false">
        <style:tab-stops>
          <style:tab-stop style:position="0.669cm"/>
        </style:tab-stops>
      </style:paragraph-properties>
      <style:text-properties style:font-name="Arial1"/>
    </style:style>
    <style:style style:name="P155" style:family="paragraph" style:parent-style-name="List_20_Paragraph" style:list-style-name="WWNum9">
      <style:paragraph-properties fo:margin-left="0.709cm" fo:margin-right="0cm" fo:margin-top="0.445cm" fo:margin-bottom="0cm" loext:contextual-spacing="false" fo:line-height="100%" fo:text-align="justify" style:justify-single-word="false" fo:text-indent="-0.644cm" style:auto-text-indent="false">
        <style:tab-stops>
          <style:tab-stop style:position="0.709cm"/>
        </style:tab-stops>
      </style:paragraph-properties>
      <style:text-properties style:font-name="Arial1"/>
    </style:style>
    <style:style style:name="P156" style:family="paragraph" style:parent-style-name="List_20_Paragraph" style:list-style-name="WWNum9">
      <style:paragraph-properties fo:margin-left="0.065cm" fo:margin-right="0.27cm" fo:margin-top="0cm" fo:margin-bottom="0cm" loext:contextual-spacing="false" fo:line-height="100%" fo:text-align="justify" style:justify-single-word="false" fo:text-indent="0cm" style:auto-text-indent="false">
        <style:tab-stops>
          <style:tab-stop style:position="0.967cm"/>
        </style:tab-stops>
      </style:paragraph-properties>
      <style:text-properties style:font-name="Arial1"/>
    </style:style>
    <style:style style:name="P157" style:family="paragraph" style:parent-style-name="List_20_Paragraph" style:list-style-name="WWNum12">
      <style:paragraph-properties fo:margin-left="0.065cm" fo:margin-right="0.273cm" fo:margin-top="0.445cm" fo:margin-bottom="0cm" loext:contextual-spacing="false" fo:line-height="100%" fo:text-align="justify" style:justify-single-word="false" fo:text-indent="0cm" style:auto-text-indent="false">
        <style:tab-stops>
          <style:tab-stop style:position="0.52cm"/>
        </style:tab-stops>
      </style:paragraph-properties>
      <style:text-properties style:font-name="Arial1"/>
    </style:style>
    <style:style style:name="P158" style:family="paragraph" style:parent-style-name="List_20_Paragraph" style:list-style-name="WWNum12">
      <style:paragraph-properties fo:margin-left="2.164cm" fo:margin-right="0.24cm" fo:margin-top="0cm" fo:margin-bottom="0cm" loext:contextual-spacing="false" fo:line-height="100%" fo:text-align="justify" style:justify-single-word="false" fo:text-indent="0cm" style:auto-text-indent="false">
        <style:tab-stops>
          <style:tab-stop style:position="4.272cm"/>
          <style:tab-stop style:position="16.702cm"/>
        </style:tab-stops>
      </style:paragraph-properties>
      <style:text-properties style:font-name="Arial1"/>
    </style:style>
    <style:style style:name="P159" style:family="paragraph" style:parent-style-name="List_20_Paragraph" style:list-style-name="WWNum12">
      <style:paragraph-properties fo:margin-left="2.164cm" fo:margin-right="0.249cm" fo:margin-top="0cm" fo:margin-bottom="0cm" loext:contextual-spacing="false" fo:line-height="100%" fo:text-align="justify" style:justify-single-word="false" fo:text-indent="0cm" style:auto-text-indent="false">
        <style:tab-stops>
          <style:tab-stop style:position="4.272cm"/>
        </style:tab-stops>
      </style:paragraph-properties>
      <style:text-properties style:font-name="Arial1"/>
    </style:style>
    <style:style style:name="P160" style:family="paragraph" style:parent-style-name="List_20_Paragraph" style:list-style-name="WWNum12" style:master-page-name="Converted12">
      <style:paragraph-properties fo:margin-left="2.164cm" fo:margin-right="0.242cm" fo:margin-top="0.134cm" fo:margin-bottom="0cm" loext:contextual-spacing="false" fo:line-height="100%" fo:text-align="justify" style:justify-single-word="false" fo:text-indent="0cm" style:auto-text-indent="false" style:page-number="auto">
        <style:tab-stops>
          <style:tab-stop style:position="4.263cm"/>
          <style:tab-stop style:position="17.006cm" style:type="right"/>
        </style:tab-stops>
      </style:paragraph-properties>
      <style:text-properties style:font-name="Arial1"/>
    </style:style>
    <style:style style:name="P161" style:family="paragraph" style:parent-style-name="List_20_Paragraph" style:list-style-name="WWNum12">
      <style:paragraph-properties fo:margin-left="4.288cm" fo:margin-right="0cm" fo:margin-top="0.002cm" fo:margin-bottom="0cm" loext:contextual-spacing="false" fo:line-height="100%" fo:text-align="justify" style:justify-single-word="false" fo:text-indent="-2.124cm" style:auto-text-indent="false">
        <style:tab-stops>
          <style:tab-stop style:position="4.288cm"/>
        </style:tab-stops>
      </style:paragraph-properties>
      <style:text-properties style:font-name="Arial1"/>
    </style:style>
    <style:style style:name="P162" style:family="paragraph" style:parent-style-name="List_20_Paragraph" style:list-style-name="WWNum13">
      <style:paragraph-properties fo:margin-left="0.261cm" fo:margin-right="0.242cm" fo:margin-top="0cm" fo:margin-bottom="0cm" loext:contextual-spacing="false" fo:line-height="100%" fo:text-align="justify" style:justify-single-word="false" fo:text-indent="0cm" style:auto-text-indent="false">
        <style:tab-stops>
          <style:tab-stop style:position="0.584cm"/>
        </style:tab-stops>
      </style:paragraph-properties>
      <style:text-properties style:font-name="Arial1"/>
    </style:style>
    <style:style style:name="P163" style:family="paragraph" style:parent-style-name="List_20_Paragraph" style:list-style-name="WWNum13">
      <style:paragraph-properties fo:margin-left="0.162cm" fo:margin-right="0.247cm" fo:margin-top="0cm" fo:margin-bottom="0cm" loext:contextual-spacing="false" fo:line-height="100%" fo:text-align="justify" style:justify-single-word="false" fo:text-indent="0cm" style:auto-text-indent="false">
        <style:tab-stops>
          <style:tab-stop style:position="0.549cm"/>
        </style:tab-stops>
      </style:paragraph-properties>
      <style:text-properties style:font-name="Arial1"/>
    </style:style>
    <style:style style:name="P164" style:family="paragraph" style:parent-style-name="List_20_Paragraph" style:list-style-name="WWNum12">
      <style:paragraph-properties fo:margin-left="2.164cm" fo:margin-right="0.245cm" fo:margin-top="0.445cm" fo:margin-bottom="0cm" loext:contextual-spacing="false" fo:line-height="100%" fo:text-align="justify" style:justify-single-word="false" fo:text-indent="0cm" style:auto-text-indent="false">
        <style:tab-stops>
          <style:tab-stop style:position="4.272cm"/>
        </style:tab-stops>
      </style:paragraph-properties>
      <style:text-properties style:font-name="Arial1"/>
    </style:style>
    <style:style style:name="P165" style:family="paragraph" style:parent-style-name="List_20_Paragraph" style:list-style-name="WWNum13">
      <style:paragraph-properties fo:margin-left="0.965cm" fo:margin-right="0.249cm" fo:margin-top="0cm" fo:margin-bottom="0cm" loext:contextual-spacing="false" fo:line-height="100%" fo:text-align="justify" style:justify-single-word="false" fo:text-indent="0cm" style:auto-text-indent="false">
        <style:tab-stops>
          <style:tab-stop style:position="1.406cm"/>
        </style:tab-stops>
      </style:paragraph-properties>
      <style:text-properties style:font-name="Arial1"/>
    </style:style>
    <style:style style:name="P166" style:family="paragraph" style:parent-style-name="List_20_Paragraph" style:list-style-name="WWNum13">
      <style:paragraph-properties fo:margin-left="1.064cm" fo:margin-right="0.242cm" fo:margin-top="0cm" fo:margin-bottom="0cm" loext:contextual-spacing="false" fo:line-height="100%" fo:text-align="justify" style:justify-single-word="false" fo:text-indent="0cm" style:auto-text-indent="false">
        <style:tab-stops>
          <style:tab-stop style:position="1.536cm"/>
        </style:tab-stops>
      </style:paragraph-properties>
      <style:text-properties style:font-name="Arial1"/>
    </style:style>
    <style:style style:name="P167" style:family="paragraph" style:parent-style-name="List_20_Paragraph" style:list-style-name="WWNum13">
      <style:paragraph-properties fo:margin-left="1.064cm" fo:margin-right="0.243cm" fo:margin-top="0.445cm" fo:margin-bottom="0cm" loext:contextual-spacing="false" fo:line-height="100%" fo:text-align="justify" style:justify-single-word="false" fo:text-indent="0cm" style:auto-text-indent="false">
        <style:tab-stops>
          <style:tab-stop style:position="1.498cm"/>
        </style:tab-stops>
      </style:paragraph-properties>
      <style:text-properties style:font-name="Arial1"/>
    </style:style>
    <style:style style:name="P168" style:family="paragraph" style:parent-style-name="List_20_Paragraph" style:list-style-name="WWNum13">
      <style:paragraph-properties fo:margin-left="1.166cm" fo:margin-right="0.243cm" fo:margin-top="0cm" fo:margin-bottom="0cm" loext:contextual-spacing="false" fo:line-height="100%" fo:text-align="justify" style:justify-single-word="false" fo:text-indent="0cm" style:auto-text-indent="false">
        <style:tab-stops>
          <style:tab-stop style:position="1.628cm"/>
        </style:tab-stops>
      </style:paragraph-properties>
      <style:text-properties style:font-name="Arial1"/>
    </style:style>
    <style:style style:name="P169" style:family="paragraph" style:parent-style-name="List_20_Paragraph" style:list-style-name="WWNum13">
      <style:paragraph-properties fo:margin-left="1.166cm" fo:margin-right="0.242cm" fo:margin-top="0.445cm" fo:margin-bottom="0cm" loext:contextual-spacing="false" fo:line-height="100%" fo:text-align="justify" style:justify-single-word="false" fo:text-indent="0cm" style:auto-text-indent="false">
        <style:tab-stops>
          <style:tab-stop style:position="1.603cm"/>
        </style:tab-stops>
      </style:paragraph-properties>
      <style:text-properties style:font-name="Arial1" fo:font-size="11pt" style:font-size-asian="11pt"/>
    </style:style>
    <style:style style:name="P170" style:family="paragraph" style:parent-style-name="Standard" style:master-page-name="Converted6">
      <style:paragraph-properties fo:margin-left="0.065cm" fo:margin-right="0.263cm" fo:margin-top="0.134cm" fo:margin-bottom="0cm" loext:contextual-spacing="false" fo:text-align="justify" style:justify-single-word="false" fo:text-indent="0cm" style:auto-text-indent="false" style:page-number="auto"/>
      <style:text-properties style:font-name="Arial1" fo:font-size="11pt" fo:font-weight="bold" style:font-size-asian="11pt" style:font-weight-asian="bold" style:font-size-complex="11pt"/>
    </style:style>
    <style:style style:name="P171" style:family="paragraph" style:parent-style-name="Standard" style:master-page-name="Converted13">
      <style:paragraph-properties fo:margin-left="0cm" fo:margin-right="0.219cm" fo:margin-top="0.123cm" fo:margin-bottom="0cm" loext:contextual-spacing="false" fo:text-align="center" style:justify-single-word="false" fo:text-indent="0cm" style:auto-text-indent="false" style:page-number="auto"/>
      <style:text-properties style:font-name="Arial1"/>
    </style:style>
    <style:style style:name="P172" style:family="paragraph" style:parent-style-name="Standard">
      <style:paragraph-properties fo:margin-left="0.065cm" fo:margin-right="0cm" fo:margin-top="0.445cm" fo:margin-bottom="0cm" loext:contextual-spacing="false" fo:text-align="justify" style:justify-single-word="false" fo:text-indent="0cm" style:auto-text-indent="false"/>
      <style:text-properties style:font-name="Arial1"/>
    </style:style>
    <style:style style:name="P173" style:family="paragraph" style:parent-style-name="Standard">
      <style:paragraph-properties fo:margin-left="0.065cm" fo:margin-right="0cm" fo:margin-top="0.445cm" fo:margin-bottom="0cm" loext:contextual-spacing="false" fo:text-align="start" style:justify-single-word="false" fo:text-indent="0cm" style:auto-text-indent="false"/>
      <style:text-properties style:font-name="Arial1"/>
    </style:style>
    <style:style style:name="P174" style:family="paragraph" style:parent-style-name="Standard">
      <style:paragraph-properties fo:margin-left="0.065cm" fo:margin-right="0cm" fo:margin-top="0.445cm" fo:margin-bottom="0cm" loext:contextual-spacing="false" fo:text-align="justify" style:justify-single-word="false" fo:text-indent="0cm" style:auto-text-indent="false"/>
      <style:text-properties style:font-name="Arial1" fo:font-size="11pt" style:font-size-asian="11pt" style:font-size-complex="11pt"/>
    </style:style>
    <style:style style:name="P175" style:family="paragraph" style:parent-style-name="Standard">
      <style:paragraph-properties fo:margin-left="0.065cm" fo:margin-right="0cm" fo:margin-top="0cm" fo:margin-bottom="0cm" loext:contextual-spacing="false" fo:text-align="justify" style:justify-single-word="false" fo:text-indent="0cm" style:auto-text-indent="false"/>
      <style:text-properties style:font-name="Arial1"/>
    </style:style>
    <style:style style:name="P176" style:family="paragraph" style:parent-style-name="Standard">
      <style:paragraph-properties fo:margin-left="0.065cm" fo:margin-right="0cm" fo:margin-top="0cm" fo:margin-bottom="0cm" loext:contextual-spacing="false" fo:text-align="start" style:justify-single-word="false" fo:text-indent="0cm" style:auto-text-indent="false"/>
      <style:text-properties style:font-name="Arial1"/>
    </style:style>
    <style:style style:name="P177" style:family="paragraph" style:parent-style-name="Standard">
      <style:paragraph-properties fo:margin-left="0.065cm" fo:margin-right="0cm" fo:margin-top="0cm" fo:margin-bottom="0cm" loext:contextual-spacing="false" fo:text-align="justify" style:justify-single-word="false" fo:text-indent="0cm" style:auto-text-indent="false"/>
      <style:text-properties style:font-name="Arial1" fo:font-size="11pt" style:font-size-asian="11pt" style:font-size-complex="11pt"/>
    </style:style>
    <style:style style:name="P178" style:family="paragraph" style:parent-style-name="Standard">
      <style:paragraph-properties fo:margin-left="0.065cm" fo:margin-right="0cm" fo:margin-top="0cm" fo:margin-bottom="0cm" loext:contextual-spacing="false" fo:text-align="start" style:justify-single-word="false" fo:text-indent="0cm" style:auto-text-indent="false"/>
      <style:text-properties style:font-name="Arial1" fo:font-size="11pt" style:font-size-asian="11pt" style:font-size-complex="11pt"/>
    </style:style>
    <style:style style:name="P179" style:family="paragraph" style:parent-style-name="Standard">
      <style:paragraph-properties fo:margin-left="0.065cm" fo:margin-right="0cm" fo:margin-top="0cm" fo:margin-bottom="0cm" loext:contextual-spacing="false" fo:line-height="0.445cm" fo:text-align="justify" style:justify-single-word="false" fo:text-indent="0cm" style:auto-text-indent="false"/>
      <style:text-properties style:font-name="Arial1"/>
    </style:style>
    <style:style style:name="P180" style:family="paragraph" style:parent-style-name="Standard">
      <style:paragraph-properties fo:margin-left="0.065cm" fo:margin-right="0cm" fo:margin-top="0.446cm" fo:margin-bottom="0cm" loext:contextual-spacing="false" fo:line-height="0.445cm" fo:text-align="justify" style:justify-single-word="false" fo:text-indent="0cm" style:auto-text-indent="false"/>
      <style:text-properties style:font-name="Arial1"/>
    </style:style>
    <style:style style:name="P181" style:family="paragraph" style:parent-style-name="Standard">
      <style:paragraph-properties fo:margin-left="0.065cm" fo:margin-right="0.256cm" fo:margin-top="0cm" fo:margin-bottom="0cm" loext:contextual-spacing="false" fo:text-align="justify" style:justify-single-word="false" fo:text-indent="0cm" style:auto-text-indent="false"/>
      <style:text-properties style:font-name="Arial1"/>
    </style:style>
    <style:style style:name="P182" style:family="paragraph" style:parent-style-name="Standard">
      <style:paragraph-properties fo:margin-left="0.065cm" fo:margin-right="0.256cm" fo:margin-top="0.407cm" fo:margin-bottom="0cm" loext:contextual-spacing="false" fo:text-align="justify" style:justify-single-word="false" fo:text-indent="0cm" style:auto-text-indent="false"/>
      <style:text-properties style:font-name="Arial1"/>
    </style:style>
    <style:style style:name="P183" style:family="paragraph" style:parent-style-name="Standard">
      <style:paragraph-properties fo:margin-left="0.065cm" fo:margin-right="0.261cm" fo:margin-top="0.002cm" fo:margin-bottom="0cm" loext:contextual-spacing="false" fo:text-align="justify" style:justify-single-word="false" fo:text-indent="0cm" style:auto-text-indent="false"/>
      <style:text-properties style:font-name="Arial1"/>
    </style:style>
    <style:style style:name="P184" style:family="paragraph" style:parent-style-name="Standard">
      <style:paragraph-properties fo:margin-left="0.065cm" fo:margin-right="0.261cm" fo:margin-top="0.002cm" fo:margin-bottom="0cm" loext:contextual-spacing="false" fo:text-align="justify" style:justify-single-word="false" fo:text-indent="0cm" style:auto-text-indent="false"/>
      <style:text-properties style:font-name="Arial1" fo:font-size="11pt" style:font-size-asian="11pt" style:font-size-complex="11pt"/>
    </style:style>
    <style:style style:name="P185" style:family="paragraph" style:parent-style-name="Standard">
      <style:paragraph-properties fo:margin-left="0.598cm" fo:margin-right="0.78cm" fo:margin-top="0.409cm" fo:margin-bottom="0cm" loext:contextual-spacing="false" fo:line-height="200%" fo:text-align="center" style:justify-single-word="false" fo:text-indent="0cm" style:auto-text-indent="false"/>
      <style:text-properties style:font-name="Arial1" fo:font-size="12pt" style:font-size-asian="12pt" style:font-size-complex="12pt"/>
    </style:style>
    <style:style style:name="P186" style:family="paragraph" style:parent-style-name="Standard">
      <style:paragraph-properties fo:margin-left="0cm" fo:margin-right="0.506cm" fo:margin-top="0cm" fo:margin-bottom="0cm" loext:contextual-spacing="false" fo:line-height="0.445cm" fo:text-align="center" style:justify-single-word="false" fo:text-indent="0cm" style:auto-text-indent="false"/>
      <style:text-properties style:font-name="Arial1"/>
    </style:style>
    <style:style style:name="P187" style:family="paragraph" style:parent-style-name="Standard">
      <style:paragraph-properties fo:margin-left="0.065cm" fo:margin-right="0.25cm" fo:margin-top="0.407cm" fo:margin-bottom="0cm" loext:contextual-spacing="false" fo:text-align="justify" style:justify-single-word="false" fo:text-indent="0cm" style:auto-text-indent="false">
        <style:tab-stops>
          <style:tab-stop style:position="9.996cm"/>
        </style:tab-stops>
      </style:paragraph-properties>
      <style:text-properties style:font-name="Arial1" officeooo:paragraph-rsid="0007f609"/>
    </style:style>
    <style:style style:name="P188" style:family="paragraph" style:parent-style-name="Standard">
      <style:paragraph-properties fo:margin-left="0.065cm" fo:margin-right="0.243cm" fo:margin-top="0.407cm" fo:margin-bottom="0cm" loext:contextual-spacing="false" fo:text-align="justify" style:justify-single-word="false" fo:text-indent="0cm" style:auto-text-indent="false"/>
      <style:text-properties style:font-name="Arial1"/>
    </style:style>
    <style:style style:name="P189" style:family="paragraph" style:parent-style-name="Standard">
      <style:paragraph-properties fo:margin-left="0.33cm" fo:margin-right="0.506cm" fo:margin-top="0cm" fo:margin-bottom="0cm" loext:contextual-spacing="false" fo:text-align="center" style:justify-single-word="false" fo:text-indent="0cm" style:auto-text-indent="false"/>
      <style:text-properties style:font-name="Arial1" fo:font-size="11pt" style:font-size-asian="11pt" style:font-size-complex="11pt"/>
    </style:style>
    <style:style style:name="P190" style:family="paragraph" style:parent-style-name="Standard">
      <style:paragraph-properties fo:margin-left="0.33cm" fo:margin-right="0.506cm" fo:margin-top="0cm" fo:margin-bottom="0cm" loext:contextual-spacing="false" fo:text-align="center" style:justify-single-word="false" fo:text-indent="0cm" style:auto-text-indent="false"/>
      <style:text-properties style:font-name="Arial1"/>
    </style:style>
    <style:style style:name="P191" style:family="paragraph" style:parent-style-name="Standard">
      <style:paragraph-properties fo:margin-left="0.065cm" fo:margin-right="0.245cm" fo:margin-top="0cm" fo:margin-bottom="0cm" loext:contextual-spacing="false" fo:text-align="justify" style:justify-single-word="false" fo:text-indent="0cm" style:auto-text-indent="false"/>
      <style:text-properties style:font-name="Arial1"/>
    </style:style>
    <style:style style:name="P192" style:family="paragraph" style:parent-style-name="Standard">
      <style:paragraph-properties fo:margin-left="0.065cm" fo:margin-right="0.277cm" fo:margin-top="0cm" fo:margin-bottom="0cm" loext:contextual-spacing="false" fo:text-align="justify" style:justify-single-word="false" fo:text-indent="0cm" style:auto-text-indent="false"/>
      <style:text-properties style:font-name="Arial1" fo:font-size="11pt" fo:font-weight="bold" style:font-size-asian="11pt" style:font-weight-asian="bold" style:font-size-complex="11pt"/>
    </style:style>
    <style:style style:name="P193" style:family="paragraph" style:parent-style-name="Standard">
      <style:paragraph-properties fo:margin-left="0.065cm" fo:margin-right="0.252cm" fo:margin-top="0cm" fo:margin-bottom="0cm" loext:contextual-spacing="false" fo:text-align="justify" style:justify-single-word="false" fo:text-indent="0cm" style:auto-text-indent="false"/>
      <style:text-properties style:font-name="Arial1" fo:font-size="11pt" fo:font-weight="bold" style:font-size-asian="11pt" style:font-weight-asian="bold" style:font-size-complex="11pt"/>
    </style:style>
    <style:style style:name="P194" style:family="paragraph" style:parent-style-name="Standard">
      <style:paragraph-properties fo:margin-left="0.065cm" fo:margin-right="0.254cm" fo:margin-top="0.407cm" fo:margin-bottom="0cm" loext:contextual-spacing="false" fo:text-align="justify" style:justify-single-word="false" fo:text-indent="0cm" style:auto-text-indent="false"/>
      <style:text-properties style:font-name="Arial1"/>
    </style:style>
    <style:style style:name="P195" style:family="paragraph" style:parent-style-name="Standard">
      <style:paragraph-properties fo:margin-left="0.065cm" fo:margin-right="0.123cm" fo:margin-top="0cm" fo:margin-bottom="0cm" loext:contextual-spacing="false" fo:text-align="start" style:justify-single-word="false" fo:text-indent="0cm" style:auto-text-indent="false"/>
      <style:text-properties style:font-name="Arial1"/>
    </style:style>
    <style:style style:name="P196" style:family="paragraph" style:parent-style-name="Standard">
      <style:paragraph-properties fo:margin-left="1.66cm" fo:margin-right="0cm" fo:margin-top="0.002cm" fo:margin-bottom="0cm" loext:contextual-spacing="false" fo:text-align="start" style:justify-single-word="false" fo:text-indent="0cm" style:auto-text-indent="false"/>
      <style:text-properties style:font-name="Arial1"/>
    </style:style>
    <style:style style:name="P197" style:family="paragraph" style:parent-style-name="Standard">
      <style:paragraph-properties fo:margin-left="0.065cm" fo:margin-right="0.249cm" fo:margin-top="0cm" fo:margin-bottom="0cm" loext:contextual-spacing="false" fo:text-align="justify" style:justify-single-word="false" fo:text-indent="0cm" style:auto-text-indent="false"/>
      <style:text-properties style:font-name="Arial1"/>
    </style:style>
    <style:style style:name="P198" style:family="paragraph" style:parent-style-name="Standard">
      <style:paragraph-properties fo:margin-left="0.326cm" fo:margin-right="0.506cm" fo:margin-top="0cm" fo:margin-bottom="0cm" loext:contextual-spacing="false" fo:text-align="center" style:justify-single-word="false" fo:text-indent="0cm" style:auto-text-indent="false"/>
      <style:text-properties style:font-name="Arial1"/>
    </style:style>
    <style:style style:name="P199" style:family="paragraph" style:parent-style-name="Standard">
      <style:paragraph-properties fo:margin-left="0.326cm" fo:margin-right="0.506cm" fo:margin-top="0.002cm" fo:margin-bottom="0cm" loext:contextual-spacing="false" fo:text-align="center" style:justify-single-word="false" fo:text-indent="0cm" style:auto-text-indent="false"/>
      <style:text-properties style:font-name="Arial1"/>
    </style:style>
    <style:style style:name="P200" style:family="paragraph" style:parent-style-name="Standard">
      <style:paragraph-properties fo:margin-left="0.328cm" fo:margin-right="0.506cm" fo:margin-top="0.002cm" fo:margin-bottom="0cm" loext:contextual-spacing="false" fo:text-align="center" style:justify-single-word="false" fo:text-indent="0cm" style:auto-text-indent="false"/>
      <style:text-properties style:font-name="Arial1" fo:font-size="11pt" style:font-size-asian="11pt" style:font-size-complex="11pt"/>
    </style:style>
    <style:style style:name="P201" style:family="paragraph" style:parent-style-name="Text_20_body">
      <style:text-properties fo:color="#c9211e" style:font-name="Arial1" fo:font-weight="bold" officeooo:rsid="0019292a" officeooo:paragraph-rsid="0019292a" style:font-weight-asian="bold" style:font-weight-complex="bold"/>
    </style:style>
    <style:style style:name="P202" style:family="paragraph" style:parent-style-name="Text_20_body">
      <style:text-properties fo:color="#c9211e" style:font-name="Arial1" fo:font-size="11pt" fo:font-weight="bold" officeooo:rsid="001ccf31" officeooo:paragraph-rsid="001ccf31" style:font-size-asian="11pt" style:font-weight-asian="bold" style:font-size-complex="11pt"/>
    </style:style>
    <style:style style:name="P203" style:family="paragraph" style:parent-style-name="Text_20_body">
      <style:text-properties fo:color="#c9211e" style:font-name="Arial1" officeooo:rsid="001e688e" officeooo:paragraph-rsid="001e688e"/>
    </style:style>
    <style:style style:name="P204" style:family="paragraph" style:parent-style-name="Text_20_body">
      <style:text-properties style:font-name="Arial1"/>
    </style:style>
    <style:style style:name="P205" style:family="paragraph" style:parent-style-name="Text_20_body">
      <style:text-properties style:font-name="Arial1" fo:font-style="italic" fo:font-weight="bold" style:font-style-asian="italic" style:font-weight-asian="bold"/>
    </style:style>
    <style:style style:name="P206" style:family="paragraph" style:parent-style-name="Text_20_body">
      <style:text-properties style:font-name="Arial1" fo:font-style="italic" style:font-style-asian="italic"/>
    </style:style>
    <style:style style:name="P207" style:family="paragraph" style:parent-style-name="Text_20_body">
      <style:text-properties style:font-name="Arial1" fo:font-weight="bold" style:font-weight-asian="bold"/>
    </style:style>
    <style:style style:name="P208" style:family="paragraph" style:parent-style-name="Text_20_body">
      <style:text-properties style:font-name="Arial1" fo:background-color="transparent"/>
    </style:style>
    <style:style style:name="P209" style:family="paragraph" style:parent-style-name="Text_20_body">
      <style:text-properties style:font-name="Arial1" fo:font-size="11pt" fo:font-weight="bold" style:font-size-asian="11pt" style:font-weight-asian="bold" style:font-size-complex="11pt"/>
    </style:style>
    <style:style style:name="P210" style:family="paragraph" style:parent-style-name="Text_20_body">
      <style:text-properties style:font-name="Arial1" fo:font-size="11pt" style:font-size-asian="11pt" style:font-size-complex="11pt"/>
    </style:style>
    <style:style style:name="P211" style:family="paragraph" style:parent-style-name="Text_20_body">
      <style:text-properties style:font-name="Arial1" fo:font-size="11pt" fo:font-style="italic" fo:font-weight="bold" style:font-size-asian="11pt" style:font-style-asian="italic" style:font-weight-asian="bold" style:font-size-complex="11pt"/>
    </style:style>
    <style:style style:name="P212" style:family="paragraph" style:parent-style-name="Text_20_body">
      <style:text-properties style:font-name="Arial1" fo:font-size="11pt" fo:font-weight="normal" style:font-size-asian="11pt" style:font-weight-asian="normal" style:font-size-complex="11pt" style:font-weight-complex="normal"/>
    </style:style>
    <style:style style:name="P213" style:family="paragraph" style:parent-style-name="Text_20_body" style:master-page-name="Standard">
      <style:paragraph-properties fo:margin-left="7.334cm" fo:margin-right="0cm" fo:text-indent="0cm" style:auto-text-indent="false" style:page-number="auto"/>
    </style:style>
    <style:style style:name="P214" style:family="paragraph" style:parent-style-name="Text_20_body" style:master-page-name="Converted5">
      <style:paragraph-properties fo:margin-left="0.065cm" fo:margin-right="0.252cm" fo:margin-top="0.134cm" fo:margin-bottom="0cm" loext:contextual-spacing="false" fo:text-align="justify" style:justify-single-word="false" fo:text-indent="0cm" style:auto-text-indent="false" style:page-number="auto"/>
      <style:text-properties style:font-name="Arial1"/>
    </style:style>
    <style:style style:name="P215" style:family="paragraph" style:parent-style-name="Text_20_body">
      <style:paragraph-properties fo:margin-left="0.065cm" fo:margin-right="0.252cm" fo:margin-top="0.445cm" fo:margin-bottom="0cm" loext:contextual-spacing="false" fo:text-align="justify" style:justify-single-word="false" fo:text-indent="0cm" style:auto-text-indent="false"/>
      <style:text-properties style:font-name="Arial1"/>
    </style:style>
    <style:style style:name="P216" style:family="paragraph" style:parent-style-name="Text_20_body">
      <style:paragraph-properties fo:margin-left="0.065cm" fo:margin-right="0.252cm" fo:margin-top="0.445cm" fo:margin-bottom="0cm" loext:contextual-spacing="false" fo:text-align="justify" style:justify-single-word="false" fo:text-indent="0cm" style:auto-text-indent="false"/>
      <style:text-properties style:font-name="Arial1" fo:font-size="11pt" style:font-size-asian="11pt" style:font-size-complex="11pt"/>
    </style:style>
    <style:style style:name="P217" style:family="paragraph" style:parent-style-name="Text_20_body" style:master-page-name="Converted7">
      <style:paragraph-properties fo:margin-left="0.065cm" fo:margin-right="0.123cm" fo:margin-top="0.123cm" fo:margin-bottom="0cm" loext:contextual-spacing="false" fo:text-indent="0cm" style:auto-text-indent="false" style:page-number="auto"/>
      <style:text-properties style:font-name="Arial1"/>
    </style:style>
    <style:style style:name="P218" style:family="paragraph" style:parent-style-name="Text_20_body">
      <style:paragraph-properties fo:margin-left="0.065cm" fo:margin-right="0.123cm" fo:text-indent="0cm" style:auto-text-indent="false"/>
      <style:text-properties style:font-name="Arial1"/>
    </style:style>
    <style:style style:name="P219" style:family="paragraph" style:parent-style-name="Text_20_body" style:master-page-name="Converted10">
      <style:paragraph-properties fo:margin-left="0.065cm" fo:margin-right="0.259cm" fo:margin-top="0.134cm" fo:margin-bottom="0cm" loext:contextual-spacing="false" fo:text-align="justify" style:justify-single-word="false" fo:text-indent="0cm" style:auto-text-indent="false" style:page-number="auto"/>
      <style:text-properties style:font-name="Arial1"/>
    </style:style>
    <style:style style:name="P220" style:family="paragraph" style:parent-style-name="Text_20_body">
      <style:paragraph-properties fo:margin-left="0.065cm" fo:margin-right="0.259cm" fo:text-align="justify" style:justify-single-word="false" fo:text-indent="0cm" style:auto-text-indent="false"/>
      <style:text-properties style:font-name="Arial1"/>
    </style:style>
    <style:style style:name="P221" style:family="paragraph" style:parent-style-name="Text_20_body" style:master-page-name="Converted14">
      <style:paragraph-properties fo:margin-left="0.065cm" fo:margin-right="0.243cm" fo:margin-top="0.134cm" fo:margin-bottom="0cm" loext:contextual-spacing="false" fo:text-align="justify" style:justify-single-word="false" fo:text-indent="0cm" style:auto-text-indent="false" style:page-number="auto"/>
      <style:text-properties style:font-name="Arial1"/>
    </style:style>
    <style:style style:name="P222" style:family="paragraph" style:parent-style-name="Text_20_body">
      <style:paragraph-properties fo:margin-left="0.065cm" fo:margin-right="0.243cm" fo:text-align="justify" style:justify-single-word="false" fo:text-indent="0cm" style:auto-text-indent="false"/>
      <style:text-properties style:font-name="Arial1"/>
    </style:style>
    <style:style style:name="P223" style:family="paragraph" style:parent-style-name="Text_20_body">
      <style:paragraph-properties fo:margin-left="0.065cm" fo:margin-right="0.243cm" fo:margin-top="0.445cm" fo:margin-bottom="0cm" loext:contextual-spacing="false" fo:text-align="justify" style:justify-single-word="false" fo:text-indent="0cm" style:auto-text-indent="false"/>
      <style:text-properties style:font-name="Arial1"/>
    </style:style>
    <style:style style:name="P224" style:family="paragraph" style:parent-style-name="Text_20_body" style:master-page-name="Converted15">
      <style:paragraph-properties fo:margin-left="0.065cm" fo:margin-right="0.266cm" fo:margin-top="0.134cm" fo:margin-bottom="0cm" loext:contextual-spacing="false" fo:text-align="justify" style:justify-single-word="false" fo:text-indent="0cm" style:auto-text-indent="false" style:page-number="auto"/>
      <style:text-properties style:font-name="Arial1" fo:font-size="11pt" fo:font-weight="normal" style:font-size-asian="11pt" style:font-weight-asian="normal" style:font-size-complex="11pt" style:font-weight-complex="normal"/>
    </style:style>
    <style:style style:name="P225" style:family="paragraph" style:parent-style-name="Text_20_body">
      <style:paragraph-properties fo:margin-left="0.065cm" fo:margin-right="0.266cm" fo:text-align="justify" style:justify-single-word="false" fo:text-indent="0cm" style:auto-text-indent="false"/>
      <style:text-properties style:font-name="Arial1"/>
    </style:style>
    <style:style style:name="P226" style:family="paragraph" style:parent-style-name="Text_20_body">
      <style:paragraph-properties fo:margin-left="0.065cm" fo:margin-right="0.245cm" fo:text-align="justify" style:justify-single-word="false" fo:text-indent="0cm" style:auto-text-indent="false"/>
      <style:text-properties style:font-name="Arial1" fo:font-size="11pt" officeooo:paragraph-rsid="001e688e" style:font-size-asian="11pt" style:font-size-complex="11pt"/>
    </style:style>
    <style:style style:name="P227" style:family="paragraph" style:parent-style-name="Text_20_body">
      <style:paragraph-properties fo:margin-left="0.065cm" fo:margin-right="0.245cm" fo:margin-top="0.445cm" fo:margin-bottom="0cm" loext:contextual-spacing="false" fo:text-align="justify" style:justify-single-word="false" fo:text-indent="0cm" style:auto-text-indent="false"/>
      <style:text-properties style:font-name="Arial1"/>
    </style:style>
    <style:style style:name="P228" style:family="paragraph" style:parent-style-name="Text_20_body">
      <style:paragraph-properties fo:margin-left="0.065cm" fo:margin-right="0.249cm" fo:margin-top="0.002cm" fo:margin-bottom="0cm" loext:contextual-spacing="false" fo:text-align="justify" style:justify-single-word="false" fo:text-indent="0cm" style:auto-text-indent="false"/>
      <style:text-properties style:font-name="Arial1" fo:font-size="11pt" fo:font-weight="normal" officeooo:paragraph-rsid="001e688e" style:font-size-asian="11pt" style:font-weight-asian="normal" style:font-size-complex="11pt" style:font-weight-complex="normal"/>
    </style:style>
    <style:style style:name="P229" style:family="paragraph" style:parent-style-name="Text_20_body">
      <style:paragraph-properties fo:margin-left="0.065cm" fo:margin-right="0.249cm" fo:text-align="justify" style:justify-single-word="false" fo:text-indent="0cm" style:auto-text-indent="false">
        <style:tab-stops>
          <style:tab-stop style:position="10.633cm"/>
        </style:tab-stops>
      </style:paragraph-properties>
      <style:text-properties style:font-name="Arial1"/>
    </style:style>
    <style:style style:name="P230" style:family="paragraph" style:parent-style-name="Text_20_body">
      <style:paragraph-properties fo:margin-left="0.065cm" fo:margin-right="0.247cm" fo:margin-top="0.446cm" fo:margin-bottom="0cm" loext:contextual-spacing="false" fo:text-align="justify" style:justify-single-word="false" fo:text-indent="0cm" style:auto-text-indent="false"/>
      <style:text-properties style:font-name="Arial1"/>
    </style:style>
    <style:style style:name="P231" style:family="paragraph" style:parent-style-name="Text_20_body">
      <style:paragraph-properties fo:margin-left="0.065cm" fo:margin-right="0.247cm" fo:margin-top="0.445cm" fo:margin-bottom="0cm" loext:contextual-spacing="false" fo:text-align="justify" style:justify-single-word="false" fo:text-indent="0cm" style:auto-text-indent="false"/>
      <style:text-properties style:font-name="Arial1"/>
    </style:style>
    <style:style style:name="P232" style:family="paragraph" style:parent-style-name="Text_20_body">
      <style:paragraph-properties fo:margin-left="0.065cm" fo:margin-right="0.247cm" fo:margin-top="0.445cm" fo:margin-bottom="0cm" loext:contextual-spacing="false" fo:text-align="justify" style:justify-single-word="false" fo:text-indent="0cm" style:auto-text-indent="false"/>
      <style:text-properties style:font-name="Arial1" fo:font-size="11pt" fo:font-weight="normal" style:font-size-asian="11pt" style:font-weight-asian="normal" style:font-size-complex="11pt" style:font-weight-complex="normal"/>
    </style:style>
    <style:style style:name="P233" style:family="paragraph" style:parent-style-name="Text_20_body">
      <style:paragraph-properties fo:margin-top="0.002cm" fo:margin-bottom="0cm" loext:contextual-spacing="false"/>
      <style:text-properties style:font-name="Arial1"/>
    </style:style>
    <style:style style:name="P234" style:family="paragraph" style:parent-style-name="Text_20_body">
      <style:paragraph-properties fo:margin-top="0.002cm" fo:margin-bottom="0cm" loext:contextual-spacing="false"/>
      <style:text-properties style:font-name="Arial1" fo:font-size="11pt" style:font-size-asian="11pt" style:font-size-complex="11pt"/>
    </style:style>
    <style:style style:name="P235" style:family="paragraph" style:parent-style-name="Text_20_body">
      <style:paragraph-properties fo:margin-top="0.002cm" fo:margin-bottom="0cm" loext:contextual-spacing="false"/>
      <style:text-properties style:font-name="Arial1" fo:font-size="11pt" fo:font-weight="bold" style:font-size-asian="11pt" style:font-weight-asian="bold" style:font-size-complex="11pt"/>
    </style:style>
    <style:style style:name="P236" style:family="paragraph" style:parent-style-name="Text_20_body">
      <style:paragraph-properties fo:margin-top="0.002cm" fo:margin-bottom="0cm" loext:contextual-spacing="false"/>
      <style:text-properties style:font-name="Arial1" fo:font-weight="bold" style:font-weight-asian="bold"/>
    </style:style>
    <style:style style:name="P237" style:family="paragraph" style:parent-style-name="Text_20_body">
      <style:paragraph-properties fo:margin-top="0.002cm" fo:margin-bottom="0cm" loext:contextual-spacing="false"/>
      <style:text-properties style:font-name="Arial1" fo:font-style="italic" style:font-style-asian="italic"/>
    </style:style>
    <style:style style:name="P238" style:family="paragraph" style:parent-style-name="Text_20_body">
      <style:paragraph-properties fo:margin-left="0.065cm" fo:margin-right="0.256cm" fo:text-align="justify" style:justify-single-word="false" fo:text-indent="0cm" style:auto-text-indent="false"/>
      <style:text-properties style:font-name="Arial1"/>
    </style:style>
    <style:style style:name="P239" style:family="paragraph" style:parent-style-name="Text_20_body">
      <style:paragraph-properties fo:margin-left="0.065cm" fo:margin-right="0.256cm" fo:text-align="justify" style:justify-single-word="false" fo:text-indent="0cm" style:auto-text-indent="false"/>
      <style:text-properties style:font-name="Arial1" fo:font-size="11pt" style:font-size-asian="11pt" style:font-size-complex="11pt"/>
    </style:style>
    <style:style style:name="P240" style:family="paragraph" style:parent-style-name="Text_20_body">
      <style:paragraph-properties fo:margin-left="0.065cm" fo:margin-right="0.258cm" fo:text-align="justify" style:justify-single-word="false" fo:text-indent="0cm" style:auto-text-indent="false"/>
      <style:text-properties style:font-name="Arial1"/>
    </style:style>
    <style:style style:name="P241" style:family="paragraph" style:parent-style-name="Text_20_body">
      <style:paragraph-properties fo:margin-left="0.065cm" fo:margin-right="0.258cm" fo:margin-top="0.445cm" fo:margin-bottom="0cm" loext:contextual-spacing="false" fo:text-align="justify" style:justify-single-word="false" fo:text-indent="0cm" style:auto-text-indent="false"/>
      <style:text-properties style:font-name="Arial1"/>
    </style:style>
    <style:style style:name="P242" style:family="paragraph" style:parent-style-name="Text_20_body">
      <style:paragraph-properties fo:margin-top="0.004cm" fo:margin-bottom="0cm" loext:contextual-spacing="false"/>
      <style:text-properties style:font-name="Arial1"/>
    </style:style>
    <style:style style:name="P243" style:family="paragraph" style:parent-style-name="Text_20_body">
      <style:paragraph-properties fo:margin-left="0.065cm" fo:margin-right="0cm" fo:margin-top="0.004cm" fo:margin-bottom="0cm" loext:contextual-spacing="false" fo:text-indent="0cm" style:auto-text-indent="false"/>
      <style:text-properties style:font-name="Arial1" fo:letter-spacing="-0.004cm"/>
    </style:style>
    <style:style style:name="P244" style:family="paragraph" style:parent-style-name="Text_20_body">
      <style:paragraph-properties fo:margin-left="0.065cm" fo:margin-right="0cm" fo:margin-top="0.445cm" fo:margin-bottom="0cm" loext:contextual-spacing="false" fo:text-indent="0cm" style:auto-text-indent="false"/>
      <style:text-properties style:font-name="Arial1"/>
    </style:style>
    <style:style style:name="P245" style:family="paragraph" style:parent-style-name="Text_20_body">
      <style:paragraph-properties fo:margin-left="0.065cm" fo:margin-right="0cm" fo:margin-top="0.409cm" fo:margin-bottom="0cm" loext:contextual-spacing="false" fo:text-indent="0cm" style:auto-text-indent="false"/>
      <style:text-properties style:font-name="Arial1"/>
    </style:style>
    <style:style style:name="P246" style:family="paragraph" style:parent-style-name="Text_20_body">
      <style:paragraph-properties fo:margin-left="0.065cm" fo:margin-right="0cm" fo:text-indent="0cm" style:auto-text-indent="false"/>
      <style:text-properties style:font-name="Arial1"/>
    </style:style>
    <style:style style:name="P247" style:family="paragraph" style:parent-style-name="Text_20_body">
      <style:paragraph-properties fo:margin-left="0.065cm" fo:margin-right="0cm" fo:text-align="justify" style:justify-single-word="false" fo:text-indent="0cm" style:auto-text-indent="false"/>
      <style:text-properties style:font-name="Arial1"/>
    </style:style>
    <style:style style:name="P248" style:family="paragraph" style:parent-style-name="Text_20_body">
      <style:paragraph-properties fo:margin-left="0.065cm" fo:margin-right="0.254cm" fo:margin-top="0.446cm" fo:margin-bottom="0cm" loext:contextual-spacing="false" fo:text-align="justify" style:justify-single-word="false" fo:text-indent="0cm" style:auto-text-indent="false"/>
      <style:text-properties style:font-name="Arial1"/>
    </style:style>
    <style:style style:name="P249" style:family="paragraph" style:parent-style-name="Text_20_body">
      <style:paragraph-properties fo:margin-left="0.065cm" fo:margin-right="0.254cm" fo:margin-top="0.407cm" fo:margin-bottom="0cm" loext:contextual-spacing="false" fo:text-align="justify" style:justify-single-word="false" fo:text-indent="0cm" style:auto-text-indent="false"/>
      <style:text-properties style:font-name="Arial1" fo:font-size="11pt" style:font-size-asian="11pt" style:font-size-complex="11pt"/>
    </style:style>
    <style:style style:name="P250" style:family="paragraph" style:parent-style-name="Text_20_body">
      <style:paragraph-properties fo:margin-left="0.065cm" fo:margin-right="0.254cm" fo:text-align="justify" style:justify-single-word="false" fo:text-indent="0cm" style:auto-text-indent="false"/>
      <style:text-properties style:font-name="Arial1"/>
    </style:style>
    <style:style style:name="P251" style:family="paragraph" style:parent-style-name="Text_20_body">
      <style:paragraph-properties fo:margin-top="0.369cm" fo:margin-bottom="0cm" loext:contextual-spacing="false"/>
      <style:text-properties style:font-name="Arial1" fo:font-weight="bold" style:font-weight-asian="bold"/>
    </style:style>
    <style:style style:name="P252" style:family="paragraph" style:parent-style-name="Text_20_body">
      <style:paragraph-properties fo:margin-top="0.445cm" fo:margin-bottom="0cm" loext:contextual-spacing="false"/>
      <style:text-properties style:font-name="Arial1"/>
    </style:style>
    <style:style style:name="P253" style:family="paragraph" style:parent-style-name="Text_20_body">
      <style:paragraph-properties fo:margin-top="0.445cm" fo:margin-bottom="0cm" loext:contextual-spacing="false"/>
      <style:text-properties style:font-name="Arial1" fo:font-size="11pt" fo:font-weight="bold" style:font-size-asian="11pt" style:font-weight-asian="bold" style:font-size-complex="11pt"/>
    </style:style>
    <style:style style:name="P254" style:family="paragraph" style:parent-style-name="Text_20_body">
      <style:paragraph-properties fo:margin-left="0.065cm" fo:margin-right="0.272cm" fo:text-align="justify" style:justify-single-word="false" fo:text-indent="0cm" style:auto-text-indent="false"/>
      <style:text-properties style:font-name="Arial1"/>
    </style:style>
    <style:style style:name="P255" style:family="paragraph" style:parent-style-name="Text_20_body">
      <style:paragraph-properties fo:margin-left="0.065cm" fo:margin-right="0.279cm" fo:text-align="justify" style:justify-single-word="false" fo:text-indent="0cm" style:auto-text-indent="false"/>
      <style:text-properties style:font-name="Arial1"/>
    </style:style>
    <style:style style:name="P256" style:family="paragraph" style:parent-style-name="Text_20_body">
      <style:paragraph-properties fo:margin-top="0.016cm" fo:margin-bottom="0cm" loext:contextual-spacing="false"/>
      <style:text-properties style:font-name="Arial1" fo:font-size="11pt" style:font-size-asian="11pt" style:font-size-complex="11pt"/>
    </style:style>
    <style:style style:name="P257" style:family="paragraph" style:parent-style-name="Text_20_body">
      <style:paragraph-properties fo:margin-top="0.39cm" fo:margin-bottom="0cm" loext:contextual-spacing="false"/>
      <style:text-properties style:font-name="Arial1" fo:font-size="11pt" style:font-size-asian="11pt" style:font-size-complex="11pt"/>
    </style:style>
    <style:style style:name="P258" style:family="paragraph" style:parent-style-name="Text_20_body">
      <style:paragraph-properties fo:margin-left="0.065cm" fo:margin-right="0.273cm" fo:margin-top="0.407cm" fo:margin-bottom="0cm" loext:contextual-spacing="false" fo:text-align="justify" style:justify-single-word="false" fo:text-indent="0cm" style:auto-text-indent="false"/>
      <style:text-properties style:font-name="Arial1"/>
    </style:style>
    <style:style style:name="P259" style:family="paragraph" style:parent-style-name="Text_20_body">
      <style:paragraph-properties fo:margin-left="0.065cm" fo:margin-right="0.275cm" fo:margin-top="0.002cm" fo:margin-bottom="0cm" loext:contextual-spacing="false" fo:text-align="justify" style:justify-single-word="false" fo:text-indent="0cm" style:auto-text-indent="false"/>
      <style:text-properties style:font-name="Arial1"/>
    </style:style>
    <style:style style:name="P260" style:family="paragraph" style:parent-style-name="Text_20_body">
      <style:paragraph-properties fo:margin-left="0.065cm" fo:margin-right="0.263cm" fo:text-align="justify" style:justify-single-word="false" fo:text-indent="0cm" style:auto-text-indent="false"/>
      <style:text-properties style:font-name="Arial1"/>
    </style:style>
    <style:style style:name="P261" style:family="paragraph" style:parent-style-name="Text_20_body">
      <style:paragraph-properties fo:margin-left="0.065cm" fo:margin-right="0.24cm" fo:text-align="justify" style:justify-single-word="false" fo:text-indent="0cm" style:auto-text-indent="false"/>
      <style:text-properties style:font-name="Arial1"/>
    </style:style>
    <style:style style:name="P262" style:family="paragraph" style:parent-style-name="Text_20_body">
      <style:paragraph-properties fo:margin-left="0.065cm" fo:margin-right="0.265cm" fo:margin-top="0.407cm" fo:margin-bottom="0cm" loext:contextual-spacing="false" fo:text-align="justify" style:justify-single-word="false" fo:text-indent="0cm" style:auto-text-indent="false"/>
      <style:text-properties style:font-name="Arial1"/>
    </style:style>
    <style:style style:name="P263" style:family="paragraph" style:parent-style-name="Text_20_body">
      <style:paragraph-properties fo:margin-top="0.367cm" fo:margin-bottom="0cm" loext:contextual-spacing="false"/>
      <style:text-properties style:font-name="Arial1" fo:font-size="11pt" fo:font-weight="bold" style:font-size-asian="11pt" style:font-weight-asian="bold" style:font-size-complex="11pt"/>
    </style:style>
    <style:style style:name="P264" style:family="paragraph" style:parent-style-name="Text_20_body">
      <style:paragraph-properties fo:margin-left="0.065cm" fo:margin-right="0.282cm" fo:text-align="justify" style:justify-single-word="false" fo:text-indent="0cm" style:auto-text-indent="false"/>
      <style:text-properties style:font-name="Arial1"/>
    </style:style>
    <style:style style:name="P265" style:family="paragraph">
      <loext:graphic-properties draw:fill="none"/>
      <style:paragraph-properties fo:text-align="center"/>
      <style:text-properties fo:font-size="18pt"/>
    </style:style>
    <style:style style:name="P266" style:family="paragraph">
      <loext:graphic-properties draw:fill="solid" draw:fill-color="#000000"/>
      <style:paragraph-properties fo:text-align="center"/>
    </style:style>
    <style:style style:name="P267" style:family="paragraph">
      <loext:graphic-properties draw:fill="none"/>
      <style:paragraph-properties fo:text-align="center"/>
    </style:style>
    <style:style style:name="T1" style:family="text">
      <style:text-properties style:font-name="Times New Roman" fo:letter-spacing="0.048cm" fo:background-color="#ffff00" loext:char-shading-value="0"/>
    </style:style>
    <style:style style:name="T2" style:family="text">
      <style:text-properties style:font-name="Times New Roman" fo:font-size="11pt" fo:letter-spacing="-0.025cm" fo:language="it" fo:country="IT" style:text-underline-style="none" officeooo:rsid="00103f0f" style:font-name-asian="Arial MT2" style:font-size-asian="11pt" style:language-asian="en" style:country-asian="US" style:font-name-complex="Arial MT2" style:language-complex="ar" style:country-complex="SA"/>
    </style:style>
    <style:style style:name="T3" style:family="text">
      <style:text-properties style:font-name="Times New Roman" fo:font-size="11pt" fo:letter-spacing="-0.025cm" fo:language="it" fo:country="IT" style:text-underline-style="none" officeooo:rsid="00103f0f" fo:background-color="#ffff00" loext:char-shading-value="0" style:font-name-asian="Arial MT2" style:font-size-asian="11pt" style:language-asian="en" style:country-asian="US" style:font-name-complex="Arial MT2" style:language-complex="ar" style:country-complex="SA"/>
    </style:style>
    <style:style style:name="T4" style:family="text">
      <style:text-properties style:font-name="Times New Roman" fo:font-size="11pt" fo:letter-spacing="-0.018cm" style:font-size-asian="11pt"/>
    </style:style>
    <style:style style:name="T5" style:family="text">
      <style:text-properties style:font-name="Arial MT1" fo:font-size="11pt" fo:language="it" fo:country="IT" style:font-name-asian="Arial MT2" style:font-size-asian="11pt" style:language-asian="en" style:country-asian="US" style:font-name-complex="Arial MT2" style:font-size-complex="11pt" style:language-complex="ar" style:country-complex="SA"/>
    </style:style>
    <style:style style:name="T6" style:family="text">
      <style:text-properties style:font-name="Arial MT1" fo:font-size="11pt" fo:language="it" fo:country="IT" officeooo:rsid="0004d4cd" style:font-name-asian="Arial MT2" style:font-size-asian="11pt" style:language-asian="en" style:country-asian="US" style:font-name-complex="Arial MT2" style:font-size-complex="11pt" style:language-complex="ar" style:country-complex="SA"/>
    </style:style>
    <style:style style:name="T7" style:family="text">
      <style:text-properties style:font-name="Arial MT1" fo:font-size="11pt" fo:language="it" fo:country="IT" officeooo:rsid="0019292a" style:font-name-asian="Arial MT2" style:font-size-asian="11pt" style:language-asian="en" style:country-asian="US" style:font-name-complex="Arial MT2" style:font-size-complex="11pt" style:language-complex="ar" style:country-complex="SA"/>
    </style:style>
    <style:style style:name="T8" style:family="text">
      <style:text-properties style:font-name="Arial MT1" fo:font-size="11pt" fo:language="it" fo:country="IT" officeooo:rsid="0019292a" style:font-name-asian="Arial MT2" style:font-size-asian="11pt" style:language-asian="en" style:country-asian="US" style:font-name-complex="Arial MT2" style:language-complex="ar" style:country-complex="SA"/>
    </style:style>
    <style:style style:name="T9" style:family="text">
      <style:text-properties style:font-name="Arial MT1" fo:font-size="11pt" fo:language="it" fo:country="IT" style:text-underline-style="solid" style:text-underline-width="auto" style:text-underline-color="font-color" fo:font-weight="bold" style:font-name-asian="Arial MT2" style:font-size-asian="11pt" style:language-asian="en" style:country-asian="US" style:font-weight-asian="bold" style:font-name-complex="Arial MT2" style:font-size-complex="11pt" style:language-complex="ar" style:country-complex="SA"/>
    </style:style>
    <style:style style:name="T10" style:family="text">
      <style:text-properties style:font-name="Arial MT1" fo:font-size="11pt" fo:language="it" fo:country="IT" style:text-underline-style="none" style:font-name-asian="Arial MT2" style:font-size-asian="11pt" style:language-asian="en" style:country-asian="US" style:font-name-complex="Arial MT2" style:language-complex="ar" style:country-complex="SA"/>
    </style:style>
    <style:style style:name="T11" style:family="text">
      <style:text-properties style:font-name="Arial MT1" fo:font-size="11pt" fo:language="it" fo:country="IT" style:text-underline-style="none" fo:background-color="transparent" loext:char-shading-value="0" style:font-name-asian="Arial MT2" style:font-size-asian="11pt" style:language-asian="en" style:country-asian="US" style:font-name-complex="Arial MT2" style:font-size-complex="11pt" style:language-complex="ar" style:country-complex="SA"/>
    </style:style>
    <style:style style:name="T12" style:family="text">
      <style:text-properties style:font-name="Arial MT1" fo:font-size="11pt" fo:language="it" fo:country="IT" style:text-underline-style="none" fo:font-weight="normal" style:font-name-asian="Arial MT2" style:font-size-asian="11pt" style:language-asian="en" style:country-asian="US" style:font-weight-asian="normal" style:font-name-complex="Arial MT2" style:language-complex="ar" style:country-complex="SA" style:font-weight-complex="normal"/>
    </style:style>
    <style:style style:name="T13" style:family="text">
      <style:text-properties style:font-name="Arial MT1" fo:font-size="11pt" fo:language="it" fo:country="IT" style:text-underline-style="none" officeooo:rsid="00103f0f" fo:background-color="#ffff00" loext:char-shading-value="0" style:font-name-asian="Arial MT2" style:font-size-asian="11pt" style:language-asian="en" style:country-asian="US" style:font-name-complex="Arial MT2" style:font-size-complex="11pt" style:language-complex="ar" style:country-complex="SA"/>
    </style:style>
    <style:style style:name="T14" style:family="text">
      <style:text-properties style:font-name="Arial MT1" fo:font-size="11pt" fo:language="it" fo:country="IT" fo:background-color="transparent" loext:char-shading-value="0" style:font-name-asian="Arial MT2" style:font-size-asian="11pt" style:language-asian="en" style:country-asian="US" style:font-name-complex="Arial MT2" style:font-size-complex="11pt" style:language-complex="ar" style:country-complex="SA"/>
    </style:style>
    <style:style style:name="T15" style:family="text">
      <style:text-properties style:font-name="Arial MT1" fo:font-size="11pt" fo:letter-spacing="-0.041cm" fo:language="it" fo:country="IT" fo:background-color="transparent" loext:char-shading-value="0" style:font-name-asian="Arial MT2" style:font-size-asian="11pt" style:language-asian="en" style:country-asian="US" style:font-name-complex="Arial MT2" style:font-size-complex="11pt" style:language-complex="ar" style:country-complex="SA" style:text-scale="150%"/>
    </style:style>
    <style:style style:name="T16" style:family="text">
      <style:text-properties style:font-name="Arial MT1" fo:font-size="11pt" fo:letter-spacing="0.141cm" fo:language="it" fo:country="IT" style:text-underline-style="none" fo:font-weight="normal" officeooo:rsid="0004d4cd" style:font-name-asian="Arial MT2" style:font-size-asian="11pt" style:language-asian="en" style:country-asian="US" style:font-weight-asian="normal" style:font-name-complex="Arial MT2" style:language-complex="ar" style:country-complex="SA" style:font-weight-complex="normal" style:text-scale="150%"/>
    </style:style>
    <style:style style:name="T17" style:family="text">
      <style:text-properties fo:font-size="10pt" style:font-size-asian="10pt"/>
    </style:style>
    <style:style style:name="T18" style:family="text">
      <style:text-properties fo:font-size="10pt" fo:letter-spacing="-0.016cm" style:font-size-asian="10pt"/>
    </style:style>
    <style:style style:name="T19" style:family="text">
      <style:text-properties fo:font-size="10pt" fo:letter-spacing="-0.018cm" style:font-size-asian="10pt"/>
    </style:style>
    <style:style style:name="T20" style:family="text">
      <style:text-properties fo:font-size="10pt" fo:letter-spacing="-0.019cm" style:font-size-asian="10pt"/>
    </style:style>
    <style:style style:name="T21" style:family="text">
      <style:text-properties style:font-name="Arial" fo:font-size="12pt" fo:font-weight="bold" style:font-size-asian="12pt" style:font-weight-asian="bold" style:font-size-complex="12pt"/>
    </style:style>
    <style:style style:name="T22" style:family="text">
      <style:text-properties style:font-name="Arial" fo:font-size="12pt" fo:font-weight="bold" officeooo:rsid="0007f609" style:font-size-asian="12pt" style:font-weight-asian="bold" style:font-size-complex="12pt"/>
    </style:style>
    <style:style style:name="T23" style:family="text">
      <style:text-properties style:font-name="Arial" fo:font-size="12pt" fo:font-weight="bold" officeooo:rsid="001b5a72" style:font-size-asian="12pt" style:font-weight-asian="bold" style:font-size-complex="12pt"/>
    </style:style>
    <style:style style:name="T24" style:family="text">
      <style:text-properties style:font-name="Arial" fo:font-size="12pt" fo:letter-spacing="-0.007cm" fo:font-weight="bold" style:font-size-asian="12pt" style:font-weight-asian="bold" style:font-size-complex="12pt"/>
    </style:style>
    <style:style style:name="T25" style:family="text">
      <style:text-properties style:font-name="Arial" fo:font-size="12pt" fo:letter-spacing="-0.004cm" fo:font-weight="bold" style:font-size-asian="12pt" style:font-weight-asian="bold" style:font-size-complex="12pt"/>
    </style:style>
    <style:style style:name="T26" style:family="text">
      <style:text-properties style:font-name="Arial" fo:font-size="12pt" fo:letter-spacing="-0.009cm" fo:font-weight="bold" style:font-size-asian="12pt" style:font-weight-asian="bold" style:font-size-complex="12pt"/>
    </style:style>
    <style:style style:name="T27" style:family="text">
      <style:text-properties style:font-name="Arial" fo:font-size="12pt" fo:letter-spacing="-0.005cm" fo:font-weight="bold" style:font-size-asian="12pt" style:font-weight-asian="bold" style:font-size-complex="12pt"/>
    </style:style>
    <style:style style:name="T28" style:family="text">
      <style:text-properties style:font-name="Arial" fo:font-size="11pt" fo:letter-spacing="-0.004cm" fo:font-weight="bold" style:font-size-asian="11pt" style:font-weight-asian="bold"/>
    </style:style>
    <style:style style:name="T29" style:family="text">
      <style:text-properties style:font-name="Arial" fo:font-size="11pt" fo:letter-spacing="-0.004cm" fo:font-style="italic" style:font-size-asian="11pt" style:font-style-asian="italic"/>
    </style:style>
    <style:style style:name="T30" style:family="text">
      <style:text-properties style:font-name="Arial" fo:font-size="11pt" fo:letter-spacing="-0.004cm" fo:font-style="italic" fo:font-weight="bold" style:font-size-asian="11pt" style:font-style-asian="italic" style:font-weight-asian="bold"/>
    </style:style>
    <style:style style:name="T31" style:family="text">
      <style:text-properties style:font-name="Arial" fo:font-size="11pt" fo:letter-spacing="-0.004cm" style:text-underline-style="solid" style:text-underline-width="auto" style:text-underline-color="font-color" fo:font-weight="bold" style:font-size-asian="11pt" style:font-weight-asian="bold"/>
    </style:style>
    <style:style style:name="T32" style:family="text">
      <style:text-properties style:font-name="Arial" fo:font-size="11pt" fo:font-style="italic" style:font-size-asian="11pt" style:font-style-asian="italic"/>
    </style:style>
    <style:style style:name="T33" style:family="text">
      <style:text-properties style:font-name="Arial" fo:font-size="11pt" fo:font-style="italic" fo:font-weight="bold" style:font-size-asian="11pt" style:font-style-asian="italic" style:font-weight-asian="bold"/>
    </style:style>
    <style:style style:name="T34" style:family="text">
      <style:text-properties style:font-name="Arial" fo:font-size="11pt" fo:letter-spacing="-0.009cm" fo:font-style="italic" style:font-size-asian="11pt" style:font-style-asian="italic"/>
    </style:style>
    <style:style style:name="T35" style:family="text">
      <style:text-properties style:font-name="Arial" fo:font-size="11pt" fo:letter-spacing="-0.009cm" fo:font-weight="bold" style:font-size-asian="11pt" style:font-weight-asian="bold"/>
    </style:style>
    <style:style style:name="T36" style:family="text">
      <style:text-properties style:font-name="Arial" fo:font-size="11pt" fo:letter-spacing="-0.009cm" style:text-underline-style="solid" style:text-underline-width="auto" style:text-underline-color="font-color" fo:font-weight="bold" style:font-size-asian="11pt" style:font-weight-asian="bold"/>
    </style:style>
    <style:style style:name="T37" style:family="text">
      <style:text-properties style:font-name="Arial" fo:font-size="11pt" fo:letter-spacing="-0.007cm" fo:font-style="italic" style:font-size-asian="11pt" style:font-style-asian="italic"/>
    </style:style>
    <style:style style:name="T38" style:family="text">
      <style:text-properties style:font-name="Arial" fo:font-size="11pt" fo:letter-spacing="-0.007cm" fo:font-style="italic" fo:font-weight="bold" style:font-size-asian="11pt" style:font-style-asian="italic" style:font-weight-asian="bold"/>
    </style:style>
    <style:style style:name="T39" style:family="text">
      <style:text-properties style:font-name="Arial" fo:font-size="11pt" fo:letter-spacing="-0.007cm" fo:font-weight="bold" style:font-size-asian="11pt" style:font-weight-asian="bold"/>
    </style:style>
    <style:style style:name="T40" style:family="text">
      <style:text-properties style:font-name="Arial" fo:font-size="11pt" fo:letter-spacing="-0.007cm" fo:font-weight="bold" officeooo:rsid="0019292a" style:font-size-asian="11pt" style:font-weight-asian="bold"/>
    </style:style>
    <style:style style:name="T41" style:family="text">
      <style:text-properties style:font-name="Arial" fo:font-size="11pt" fo:letter-spacing="-0.007cm" fo:font-weight="bold" officeooo:rsid="001b5a72" style:font-size-asian="11pt" style:font-weight-asian="bold"/>
    </style:style>
    <style:style style:name="T42" style:family="text">
      <style:text-properties style:font-name="Arial" fo:font-size="11pt" fo:letter-spacing="-0.007cm" style:text-underline-style="solid" style:text-underline-width="auto" style:text-underline-color="font-color" fo:font-weight="bold" style:font-size-asian="11pt" style:font-weight-asian="bold"/>
    </style:style>
    <style:style style:name="T43" style:family="text">
      <style:text-properties style:font-name="Arial" fo:font-size="11pt" fo:font-weight="bold" style:font-size-asian="11pt" style:font-weight-asian="bold"/>
    </style:style>
    <style:style style:name="T44" style:family="text">
      <style:text-properties style:font-name="Arial" fo:font-size="11pt" fo:font-weight="bold" officeooo:rsid="00064108" style:font-size-asian="11pt" style:font-weight-asian="bold"/>
    </style:style>
    <style:style style:name="T45" style:family="text">
      <style:text-properties style:font-name="Arial" fo:font-size="11pt" fo:font-weight="bold" officeooo:rsid="0007f609" style:font-size-asian="11pt" style:font-weight-asian="bold"/>
    </style:style>
    <style:style style:name="T46" style:family="text">
      <style:text-properties style:font-name="Arial" fo:font-size="11pt" fo:font-weight="bold" officeooo:rsid="000ec02d" style:font-size-asian="11pt" style:font-weight-asian="bold"/>
    </style:style>
    <style:style style:name="T47" style:family="text">
      <style:text-properties style:font-name="Arial" fo:font-size="11pt" fo:font-weight="bold" officeooo:rsid="001b5a72" style:font-size-asian="11pt" style:font-weight-asian="bold"/>
    </style:style>
    <style:style style:name="T48" style:family="text">
      <style:text-properties style:font-name="Arial" fo:font-size="11pt" style:text-underline-style="solid" style:text-underline-width="auto" style:text-underline-color="font-color" fo:font-weight="bold" style:font-size-asian="11pt" style:font-weight-asian="bold"/>
    </style:style>
    <style:style style:name="T49" style:family="text">
      <style:text-properties style:font-name="Arial" fo:font-size="11pt" fo:letter-spacing="-0.005cm" fo:font-weight="bold" style:font-size-asian="11pt" style:font-weight-asian="bold"/>
    </style:style>
    <style:style style:name="T50" style:family="text">
      <style:text-properties style:font-name="Arial" fo:font-size="11pt" fo:letter-spacing="-0.005cm" fo:font-weight="bold" officeooo:rsid="0019292a" style:font-size-asian="11pt" style:font-weight-asian="bold"/>
    </style:style>
    <style:style style:name="T51" style:family="text">
      <style:text-properties style:font-name="Arial" fo:font-size="11pt" fo:letter-spacing="-0.005cm" style:text-underline-style="solid" style:text-underline-width="auto" style:text-underline-color="font-color" fo:font-weight="bold" style:font-size-asian="11pt" style:font-weight-asian="bold"/>
    </style:style>
    <style:style style:name="T52" style:family="text">
      <style:text-properties style:font-name="Arial" fo:font-size="11pt" fo:letter-spacing="-0.011cm" style:text-underline-style="solid" style:text-underline-width="auto" style:text-underline-color="font-color" fo:font-weight="bold" style:font-size-asian="11pt" style:font-weight-asian="bold"/>
    </style:style>
    <style:style style:name="T53" style:family="text">
      <style:text-properties style:font-name="Arial" fo:font-size="11pt" fo:letter-spacing="-0.011cm" fo:font-style="italic" fo:font-weight="bold" style:font-size-asian="11pt" style:font-style-asian="italic" style:font-weight-asian="bold"/>
    </style:style>
    <style:style style:name="T54" style:family="text">
      <style:text-properties style:font-name="Arial" fo:font-size="11pt" fo:letter-spacing="0.071cm" fo:font-weight="bold" style:font-size-asian="11pt" style:font-weight-asian="bold"/>
    </style:style>
    <style:style style:name="T55" style:family="text">
      <style:text-properties style:font-name="Arial" fo:font-size="11pt" fo:letter-spacing="0.071cm" style:text-underline-style="solid" style:text-underline-width="auto" style:text-underline-color="font-color" fo:font-weight="bold" style:font-size-asian="11pt" style:font-weight-asian="bold"/>
    </style:style>
    <style:style style:name="T56" style:family="text">
      <style:text-properties style:font-name="Arial" fo:font-size="11pt" fo:letter-spacing="-0.002cm" style:text-underline-style="solid" style:text-underline-width="auto" style:text-underline-color="font-color" fo:font-weight="bold" style:font-size-asian="11pt" style:font-weight-asian="bold"/>
    </style:style>
    <style:style style:name="T57" style:family="text">
      <style:text-properties style:font-name="Arial" fo:font-size="11pt" fo:letter-spacing="-0.002cm" fo:font-weight="bold" style:font-size-asian="11pt" style:font-weight-asian="bold"/>
    </style:style>
    <style:style style:name="T58" style:family="text">
      <style:text-properties style:font-name="Arial" fo:font-size="11pt" fo:letter-spacing="-0.021cm" fo:font-weight="bold" style:font-size-asian="11pt" style:font-weight-asian="bold"/>
    </style:style>
    <style:style style:name="T59" style:family="text">
      <style:text-properties style:font-name="Arial" fo:font-size="11pt" fo:letter-spacing="0.141cm" fo:font-weight="bold" style:font-size-asian="11pt" style:font-weight-asian="bold"/>
    </style:style>
    <style:style style:name="T60" style:family="text">
      <style:text-properties style:font-name="Arial" fo:font-size="11pt" fo:letter-spacing="0.056cm" fo:font-weight="bold" style:font-size-asian="11pt" style:font-weight-asian="bold"/>
    </style:style>
    <style:style style:name="T61" style:family="text">
      <style:text-properties style:font-name="Arial" fo:font-size="11pt" fo:letter-spacing="0.056cm" style:text-underline-style="solid" style:text-underline-width="auto" style:text-underline-color="font-color" fo:font-weight="bold" style:font-size-asian="11pt" style:font-weight-asian="bold"/>
    </style:style>
    <style:style style:name="T62" style:family="text">
      <style:text-properties style:font-name="Arial" fo:font-size="11pt" fo:letter-spacing="-0.019cm" fo:font-style="italic" fo:font-weight="bold" style:font-size-asian="11pt" style:font-style-asian="italic" style:font-weight-asian="bold"/>
    </style:style>
    <style:style style:name="T63" style:family="text">
      <style:text-properties style:font-name="Arial" fo:font-size="11pt" fo:letter-spacing="-0.016cm" fo:font-style="italic" fo:font-weight="bold" style:font-size-asian="11pt" style:font-style-asian="italic" style:font-weight-asian="bold"/>
    </style:style>
    <style:style style:name="T64" style:family="text">
      <style:text-properties style:font-name="Arial" fo:font-size="11pt" fo:letter-spacing="-0.014cm" fo:font-style="italic" fo:font-weight="bold" style:font-size-asian="11pt" style:font-style-asian="italic" style:font-weight-asian="bold"/>
    </style:style>
    <style:style style:name="T65" style:family="text">
      <style:text-properties style:font-name="Arial" fo:font-size="11pt" fo:letter-spacing="-0.012cm" fo:font-style="italic" fo:font-weight="bold" style:font-size-asian="11pt" style:font-style-asian="italic" style:font-weight-asian="bold"/>
    </style:style>
    <style:style style:name="T66" style:family="text">
      <style:text-properties style:font-name="Arial" fo:font-size="11pt" fo:letter-spacing="-0.012cm" fo:font-weight="bold" style:font-size-asian="11pt" style:font-weight-asian="bold"/>
    </style:style>
    <style:style style:name="T67" style:family="text">
      <style:text-properties style:font-name="Arial" fo:font-size="11pt" fo:letter-spacing="0.101cm" fo:font-style="italic" fo:font-weight="bold" style:font-size-asian="11pt" style:font-style-asian="italic" style:font-weight-asian="bold"/>
    </style:style>
    <style:style style:name="T68" style:family="text">
      <style:text-properties style:font-name="Arial" fo:font-size="11pt" fo:letter-spacing="0.055cm" style:text-underline-style="solid" style:text-underline-width="auto" style:text-underline-color="font-color" fo:font-weight="bold" style:font-size-asian="11pt" style:font-weight-asian="bold"/>
    </style:style>
    <style:style style:name="T69" style:family="text">
      <style:text-properties style:font-name="Arial" fo:font-size="11pt" fo:letter-spacing="0.058cm" style:text-underline-style="solid" style:text-underline-width="auto" style:text-underline-color="font-color" fo:font-weight="bold" style:font-size-asian="11pt" style:font-weight-asian="bold"/>
    </style:style>
    <style:style style:name="T70" style:family="text">
      <style:text-properties style:font-name="Arial" fo:font-size="11pt" fo:letter-spacing="0.06cm" style:text-underline-style="solid" style:text-underline-width="auto" style:text-underline-color="font-color" fo:font-weight="bold" style:font-size-asian="11pt" style:font-weight-asian="bold"/>
    </style:style>
    <style:style style:name="T71" style:family="text">
      <style:text-properties style:font-name="Arial" fo:font-size="11pt" fo:letter-spacing="0.069cm" style:text-underline-style="solid" style:text-underline-width="auto" style:text-underline-color="font-color" fo:font-weight="bold" style:font-size-asian="11pt" style:font-weight-asian="bold"/>
    </style:style>
    <style:style style:name="T72" style:family="text">
      <style:text-properties style:font-name="Arial" fo:font-size="11pt" fo:letter-spacing="-0.025cm" fo:font-style="italic" fo:font-weight="bold" style:font-size-asian="11pt" style:font-style-asian="italic" style:font-weight-asian="bold"/>
    </style:style>
    <style:style style:name="T73" style:family="text">
      <style:text-properties style:font-name="Arial" fo:font-weight="bold" style:font-weight-asian="bold"/>
    </style:style>
    <style:style style:name="T74" style:family="text">
      <style:text-properties style:font-name="Arial" fo:font-weight="bold" officeooo:rsid="00064108" style:font-weight-asian="bold"/>
    </style:style>
    <style:style style:name="T75" style:family="text">
      <style:text-properties style:font-name="Arial" fo:font-weight="bold" officeooo:rsid="0019292a" style:font-weight-asian="bold"/>
    </style:style>
    <style:style style:name="T76" style:family="text">
      <style:text-properties style:font-name="Arial" fo:letter-spacing="-0.004cm" fo:font-weight="bold" style:font-weight-asian="bold"/>
    </style:style>
    <style:style style:name="T77" style:family="text">
      <style:text-properties style:font-name="Arial" fo:letter-spacing="-0.004cm" style:text-underline-style="solid" style:text-underline-width="auto" style:text-underline-color="font-color" fo:font-weight="bold" style:font-weight-asian="bold"/>
    </style:style>
    <style:style style:name="T78" style:family="text">
      <style:text-properties style:font-name="Arial" fo:letter-spacing="-0.004cm" style:text-underline-style="solid" style:text-underline-width="auto" style:text-underline-color="font-color" fo:font-weight="bold" officeooo:rsid="0007f609" style:font-weight-asian="bold"/>
    </style:style>
    <style:style style:name="T79" style:family="text">
      <style:text-properties style:font-name="Arial" fo:letter-spacing="-0.004cm" style:text-underline-style="solid" style:text-underline-width="auto" style:text-underline-color="font-color" fo:font-weight="bold" officeooo:rsid="001b5a72" style:font-weight-asian="bold"/>
    </style:style>
    <style:style style:name="T80" style:family="text">
      <style:text-properties style:font-name="Arial" fo:font-size="13pt" fo:font-weight="bold" style:font-size-asian="13pt" style:font-weight-asian="bold"/>
    </style:style>
    <style:style style:name="T81" style:family="text">
      <style:text-properties style:font-name="Arial" fo:font-size="13pt" fo:font-weight="bold" officeooo:rsid="0009d287" style:font-size-asian="13pt" style:font-weight-asian="bold"/>
    </style:style>
    <style:style style:name="T82" style:family="text">
      <style:text-properties style:font-name="Arial" fo:font-size="13pt" fo:font-weight="bold" officeooo:rsid="001e688e" style:font-size-asian="13pt" style:font-weight-asian="bold"/>
    </style:style>
    <style:style style:name="T83" style:family="text">
      <style:text-properties style:font-name="Arial" fo:font-size="13pt" fo:letter-spacing="-0.005cm" fo:font-weight="bold" style:font-size-asian="13pt" style:font-weight-asian="bold"/>
    </style:style>
    <style:style style:name="T84" style:family="text">
      <style:text-properties style:font-name="Arial" fo:font-size="13pt" fo:letter-spacing="-0.005cm" fo:font-weight="bold" officeooo:rsid="0009d287" style:font-size-asian="13pt" style:font-weight-asian="bold"/>
    </style:style>
    <style:style style:name="T85" style:family="text">
      <style:text-properties style:font-name="Arial" fo:font-size="13pt" fo:letter-spacing="-0.002cm" fo:font-weight="bold" style:font-size-asian="13pt" style:font-weight-asian="bold"/>
    </style:style>
    <style:style style:name="T86" style:family="text">
      <style:text-properties style:font-name="Arial" fo:font-size="13pt" fo:letter-spacing="-0.007cm" fo:font-weight="bold" style:font-size-asian="13pt" style:font-weight-asian="bold"/>
    </style:style>
    <style:style style:name="T87" style:family="text">
      <style:text-properties style:font-name="Arial" fo:font-size="13pt" fo:letter-spacing="-0.004cm" fo:font-weight="bold" style:font-size-asian="13pt" style:font-weight-asian="bold"/>
    </style:style>
    <style:style style:name="T88" style:family="text">
      <style:text-properties style:font-name="Arial" fo:font-size="14pt" fo:font-weight="bold" style:font-size-asian="14pt" style:font-weight-asian="bold"/>
    </style:style>
    <style:style style:name="T89" style:family="text">
      <style:text-properties style:font-name="Arial" fo:font-size="14pt" fo:letter-spacing="-0.004cm" fo:font-weight="bold" style:font-size-asian="14pt" style:font-weight-asian="bold"/>
    </style:style>
    <style:style style:name="T90" style:family="text">
      <style:text-properties style:font-name="Arial" fo:font-style="italic" style:font-style-asian="italic"/>
    </style:style>
    <style:style style:name="T91" style:family="text">
      <style:text-properties style:font-name="Arial" fo:letter-spacing="-0.007cm" fo:font-weight="bold" style:font-weight-asian="bold"/>
    </style:style>
    <style:style style:name="T92" style:family="text">
      <style:text-properties style:font-name="Arial" fo:letter-spacing="-0.009cm" fo:font-weight="bold" style:font-weight-asian="bold"/>
    </style:style>
    <style:style style:name="T93" style:family="text">
      <style:text-properties style:font-name="Arial" fo:letter-spacing="-0.011cm" fo:font-weight="bold" style:font-weight-asian="bold"/>
    </style:style>
    <style:style style:name="T94" style:family="text">
      <style:text-properties style:font-name="Arial" fo:letter-spacing="-0.005cm" fo:font-weight="bold" style:font-weight-asian="bold"/>
    </style:style>
    <style:style style:name="T95" style:family="text">
      <style:text-properties style:font-name="Arial" fo:letter-spacing="-0.005cm" style:text-underline-style="solid" style:text-underline-width="auto" style:text-underline-color="font-color" fo:font-weight="bold" style:font-weight-asian="bold"/>
    </style:style>
    <style:style style:name="T96" style:family="text">
      <style:text-properties style:font-name="Arial" style:text-underline-style="solid" style:text-underline-width="auto" style:text-underline-color="font-color" fo:font-weight="bold" style:font-weight-asian="bold"/>
    </style:style>
    <style:style style:name="T97" style:family="text">
      <style:text-properties style:font-name="Arial" style:text-underline-style="solid" style:text-underline-width="auto" style:text-underline-color="font-color" fo:font-weight="bold" officeooo:rsid="00064108" style:font-weight-asian="bold"/>
    </style:style>
    <style:style style:name="T98" style:family="text">
      <style:text-properties style:font-name="Arial" style:text-underline-style="solid" style:text-underline-width="auto" style:text-underline-color="font-color" fo:font-weight="bold" officeooo:rsid="001ab97d" style:font-weight-asian="bold"/>
    </style:style>
    <style:style style:name="T99" style:family="text">
      <style:text-properties style:font-name="Arial" style:text-underline-style="solid" style:text-underline-width="auto" style:text-underline-color="font-color" fo:font-weight="bold" officeooo:rsid="001b5a72" style:font-weight-asian="bold"/>
    </style:style>
    <style:style style:name="T100" style:family="text">
      <style:text-properties style:font-name="Arial" fo:letter-spacing="-0.014cm" fo:font-weight="bold" style:font-weight-asian="bold"/>
    </style:style>
    <style:style style:name="T101" style:family="text">
      <style:text-properties fo:letter-spacing="-0.005cm"/>
    </style:style>
    <style:style style:name="T102" style:family="text">
      <style:text-properties fo:letter-spacing="-0.005cm" fo:font-weight="bold" style:font-weight-asian="bold"/>
    </style:style>
    <style:style style:name="T103" style:family="text">
      <style:text-properties fo:letter-spacing="-0.005cm" style:text-underline-style="solid" style:text-underline-width="auto" style:text-underline-color="font-color" fo:font-weight="bold" style:font-weight-asian="bold"/>
    </style:style>
    <style:style style:name="T104" style:family="text">
      <style:text-properties fo:font-size="11pt" fo:letter-spacing="-0.004cm" style:font-size-asian="11pt"/>
    </style:style>
    <style:style style:name="T105" style:family="text">
      <style:text-properties fo:font-size="11pt" fo:letter-spacing="-0.004cm" style:font-size-asian="11pt" style:text-scale="110%"/>
    </style:style>
    <style:style style:name="T106" style:family="text">
      <style:text-properties fo:font-size="11pt" fo:letter-spacing="-0.004cm" style:text-underline-style="solid" style:text-underline-width="auto" style:text-underline-color="font-color" style:font-size-asian="11pt"/>
    </style:style>
    <style:style style:name="T107" style:family="text">
      <style:text-properties fo:font-size="11pt" fo:letter-spacing="-0.004cm" style:text-underline-style="solid" style:text-underline-width="auto" style:text-underline-color="font-color" fo:font-weight="bold" style:font-size-asian="11pt" style:font-weight-asian="bold"/>
    </style:style>
    <style:style style:name="T108" style:family="text">
      <style:text-properties fo:font-size="11pt" fo:letter-spacing="-0.004cm" fo:background-color="transparent" loext:char-shading-value="0" style:font-size-asian="11pt"/>
    </style:style>
    <style:style style:name="T109" style:family="text">
      <style:text-properties fo:font-size="11pt" fo:letter-spacing="-0.004cm" fo:font-style="italic" style:font-size-asian="11pt" style:font-style-asian="italic"/>
    </style:style>
    <style:style style:name="T110" style:family="text">
      <style:text-properties fo:font-size="11pt" fo:letter-spacing="-0.004cm" fo:font-style="italic" fo:font-weight="bold" style:font-size-asian="11pt" style:font-style-asian="italic" style:font-weight-asian="bold"/>
    </style:style>
    <style:style style:name="T111" style:family="text">
      <style:text-properties fo:font-size="11pt" fo:letter-spacing="-0.004cm" fo:font-weight="bold" style:font-size-asian="11pt" style:font-weight-asian="bold"/>
    </style:style>
    <style:style style:name="T112" style:family="text">
      <style:text-properties fo:font-size="11pt" style:font-size-asian="11pt"/>
    </style:style>
    <style:style style:name="T113" style:family="text">
      <style:text-properties fo:font-size="11pt" style:font-size-asian="11pt" style:text-scale="110%"/>
    </style:style>
    <style:style style:name="T114" style:family="text">
      <style:text-properties fo:font-size="11pt" style:font-size-asian="11pt" style:text-scale="95%"/>
    </style:style>
    <style:style style:name="T115" style:family="text">
      <style:text-properties fo:font-size="11pt" officeooo:rsid="001b5a72" style:font-size-asian="11pt"/>
    </style:style>
    <style:style style:name="T116" style:family="text">
      <style:text-properties fo:font-size="11pt" fo:letter-spacing="0.071cm" style:font-size-asian="11pt"/>
    </style:style>
    <style:style style:name="T117" style:family="text">
      <style:text-properties fo:font-size="11pt" fo:letter-spacing="0.071cm" fo:font-weight="bold" style:font-size-asian="11pt" style:font-weight-asian="bold"/>
    </style:style>
    <style:style style:name="T118" style:family="text">
      <style:text-properties fo:font-size="11pt" fo:letter-spacing="0.071cm" style:text-underline-style="solid" style:text-underline-width="auto" style:text-underline-color="font-color" fo:font-weight="bold" style:font-size-asian="11pt" style:font-weight-asian="bold"/>
    </style:style>
    <style:style style:name="T119" style:family="text">
      <style:text-properties fo:font-size="11pt" fo:letter-spacing="-0.005cm" style:font-size-asian="11pt"/>
    </style:style>
    <style:style style:name="T120" style:family="text">
      <style:text-properties fo:font-size="11pt" fo:letter-spacing="-0.005cm" fo:font-weight="bold" style:font-size-asian="11pt" style:font-weight-asian="bold"/>
    </style:style>
    <style:style style:name="T121" style:family="text">
      <style:text-properties fo:font-size="11pt" fo:letter-spacing="-0.005cm" fo:font-weight="bold" officeooo:rsid="0019292a" style:font-size-asian="11pt" style:font-weight-asian="bold"/>
    </style:style>
    <style:style style:name="T122" style:family="text">
      <style:text-properties fo:font-size="11pt" fo:letter-spacing="-0.005cm" style:text-underline-style="solid" style:text-underline-width="auto" style:text-underline-color="font-color" fo:font-weight="bold" style:font-size-asian="11pt" style:font-weight-asian="bold"/>
    </style:style>
    <style:style style:name="T123" style:family="text">
      <style:text-properties fo:font-size="11pt" fo:letter-spacing="-0.007cm" style:font-size-asian="11pt"/>
    </style:style>
    <style:style style:name="T124" style:family="text">
      <style:text-properties fo:font-size="11pt" fo:letter-spacing="-0.007cm" fo:font-style="italic" style:font-size-asian="11pt" style:font-style-asian="italic"/>
    </style:style>
    <style:style style:name="T125" style:family="text">
      <style:text-properties fo:font-size="11pt" fo:letter-spacing="-0.007cm" fo:font-style="italic" fo:font-weight="bold" style:font-size-asian="11pt" style:font-style-asian="italic" style:font-weight-asian="bold"/>
    </style:style>
    <style:style style:name="T126" style:family="text">
      <style:text-properties fo:font-size="11pt" fo:letter-spacing="-0.007cm" fo:font-weight="bold" style:font-size-asian="11pt" style:font-weight-asian="bold"/>
    </style:style>
    <style:style style:name="T127" style:family="text">
      <style:text-properties fo:font-size="11pt" fo:letter-spacing="-0.007cm" fo:font-weight="bold" officeooo:rsid="0019292a" style:font-size-asian="11pt" style:font-weight-asian="bold"/>
    </style:style>
    <style:style style:name="T128" style:family="text">
      <style:text-properties fo:font-size="11pt" fo:letter-spacing="-0.007cm" fo:font-weight="bold" officeooo:rsid="001b5a72" style:font-size-asian="11pt" style:font-weight-asian="bold"/>
    </style:style>
    <style:style style:name="T129" style:family="text">
      <style:text-properties fo:font-size="11pt" fo:letter-spacing="-0.007cm" style:text-underline-style="solid" style:text-underline-width="auto" style:text-underline-color="font-color" fo:font-weight="bold" style:font-size-asian="11pt" style:font-weight-asian="bold"/>
    </style:style>
    <style:style style:name="T130" style:family="text">
      <style:text-properties fo:font-size="11pt" fo:letter-spacing="-0.014cm" style:font-size-asian="11pt"/>
    </style:style>
    <style:style style:name="T131" style:family="text">
      <style:text-properties fo:font-size="11pt" fo:letter-spacing="-0.014cm" fo:font-style="italic" fo:font-weight="bold" style:font-size-asian="11pt" style:font-style-asian="italic" style:font-weight-asian="bold"/>
    </style:style>
    <style:style style:name="T132" style:family="text">
      <style:text-properties fo:font-size="11pt" fo:letter-spacing="-0.009cm" style:font-size-asian="11pt"/>
    </style:style>
    <style:style style:name="T133" style:family="text">
      <style:text-properties fo:font-size="11pt" fo:letter-spacing="-0.009cm" fo:font-style="italic" style:font-size-asian="11pt" style:font-style-asian="italic"/>
    </style:style>
    <style:style style:name="T134" style:family="text">
      <style:text-properties fo:font-size="11pt" fo:letter-spacing="-0.009cm" fo:font-weight="bold" style:font-size-asian="11pt" style:font-weight-asian="bold"/>
    </style:style>
    <style:style style:name="T135" style:family="text">
      <style:text-properties fo:font-size="11pt" fo:letter-spacing="-0.009cm" style:text-underline-style="solid" style:text-underline-width="auto" style:text-underline-color="font-color" fo:font-weight="bold" style:font-size-asian="11pt" style:font-weight-asian="bold"/>
    </style:style>
    <style:style style:name="T136" style:family="text">
      <style:text-properties fo:font-size="11pt" fo:letter-spacing="-0.002cm" style:font-size-asian="11pt"/>
    </style:style>
    <style:style style:name="T137" style:family="text">
      <style:text-properties fo:font-size="11pt" fo:letter-spacing="-0.002cm" style:text-underline-style="solid" style:text-underline-width="auto" style:text-underline-color="font-color" style:font-size-asian="11pt"/>
    </style:style>
    <style:style style:name="T138" style:family="text">
      <style:text-properties fo:font-size="11pt" fo:letter-spacing="-0.002cm" style:text-underline-style="solid" style:text-underline-width="auto" style:text-underline-color="font-color" fo:font-weight="bold" style:font-size-asian="11pt" style:font-weight-asian="bold"/>
    </style:style>
    <style:style style:name="T139" style:family="text">
      <style:text-properties fo:font-size="11pt" fo:letter-spacing="-0.002cm" fo:font-weight="bold" style:font-size-asian="11pt" style:font-weight-asian="bold"/>
    </style:style>
    <style:style style:name="T140" style:family="text">
      <style:text-properties fo:font-size="11pt" fo:letter-spacing="-0.012cm" style:font-size-asian="11pt"/>
    </style:style>
    <style:style style:name="T141" style:family="text">
      <style:text-properties fo:font-size="11pt" fo:letter-spacing="-0.012cm" style:font-size-asian="11pt" style:text-scale="95%"/>
    </style:style>
    <style:style style:name="T142" style:family="text">
      <style:text-properties fo:font-size="11pt" fo:letter-spacing="-0.012cm" style:text-underline-style="solid" style:text-underline-width="auto" style:text-underline-color="font-color" style:font-size-asian="11pt"/>
    </style:style>
    <style:style style:name="T143" style:family="text">
      <style:text-properties fo:font-size="11pt" fo:letter-spacing="-0.012cm" fo:font-style="italic" fo:font-weight="bold" style:font-size-asian="11pt" style:font-style-asian="italic" style:font-weight-asian="bold"/>
    </style:style>
    <style:style style:name="T144" style:family="text">
      <style:text-properties fo:font-size="11pt" fo:letter-spacing="-0.012cm" fo:font-weight="bold" style:font-size-asian="11pt" style:font-weight-asian="bold"/>
    </style:style>
    <style:style style:name="T145" style:family="text">
      <style:text-properties fo:font-size="11pt" fo:letter-spacing="0.06cm" style:font-size-asian="11pt"/>
    </style:style>
    <style:style style:name="T146" style:family="text">
      <style:text-properties fo:font-size="11pt" fo:letter-spacing="0.06cm" style:text-underline-style="solid" style:text-underline-width="auto" style:text-underline-color="font-color" fo:font-weight="bold" style:font-size-asian="11pt" style:font-weight-asian="bold"/>
    </style:style>
    <style:style style:name="T147" style:family="text">
      <style:text-properties fo:font-size="11pt" fo:letter-spacing="0.056cm" style:font-size-asian="11pt"/>
    </style:style>
    <style:style style:name="T148" style:family="text">
      <style:text-properties fo:font-size="11pt" fo:letter-spacing="0.056cm" fo:font-weight="bold" style:font-size-asian="11pt" style:font-weight-asian="bold"/>
    </style:style>
    <style:style style:name="T149" style:family="text">
      <style:text-properties fo:font-size="11pt" fo:letter-spacing="0.056cm" style:text-underline-style="solid" style:text-underline-width="auto" style:text-underline-color="font-color" fo:font-weight="bold" style:font-size-asian="11pt" style:font-weight-asian="bold"/>
    </style:style>
    <style:style style:name="T150" style:family="text">
      <style:text-properties fo:font-size="11pt" fo:letter-spacing="-0.016cm" style:font-size-asian="11pt"/>
    </style:style>
    <style:style style:name="T151" style:family="text">
      <style:text-properties fo:font-size="11pt" fo:letter-spacing="-0.016cm" style:text-underline-style="solid" style:text-underline-width="auto" style:text-underline-color="font-color" style:font-size-asian="11pt"/>
    </style:style>
    <style:style style:name="T152" style:family="text">
      <style:text-properties fo:font-size="11pt" fo:letter-spacing="-0.016cm" fo:font-style="italic" fo:font-weight="bold" style:font-size-asian="11pt" style:font-style-asian="italic" style:font-weight-asian="bold"/>
    </style:style>
    <style:style style:name="T153" style:family="text">
      <style:text-properties fo:font-size="11pt" fo:letter-spacing="-0.011cm" style:font-size-asian="11pt"/>
    </style:style>
    <style:style style:name="T154" style:family="text">
      <style:text-properties fo:font-size="11pt" fo:letter-spacing="-0.011cm" style:text-underline-style="solid" style:text-underline-width="auto" style:text-underline-color="font-color" fo:font-weight="bold" style:font-size-asian="11pt" style:font-weight-asian="bold"/>
    </style:style>
    <style:style style:name="T155" style:family="text">
      <style:text-properties fo:font-size="11pt" style:text-underline-style="solid" style:text-underline-width="auto" style:text-underline-color="font-color" style:font-size-asian="11pt"/>
    </style:style>
    <style:style style:name="T156" style:family="text">
      <style:text-properties fo:font-size="11pt" style:text-underline-style="solid" style:text-underline-width="auto" style:text-underline-color="font-color" fo:font-weight="bold" style:font-size-asian="11pt" style:font-weight-asian="bold"/>
    </style:style>
    <style:style style:name="T157" style:family="text">
      <style:text-properties fo:font-size="11pt" style:text-underline-style="solid" style:text-underline-width="auto" style:text-underline-color="font-color" fo:font-weight="bold" fo:background-color="transparent" loext:char-shading-value="0" style:font-size-asian="11pt" style:font-weight-asian="bold"/>
    </style:style>
    <style:style style:name="T158" style:family="text">
      <style:text-properties fo:font-size="11pt" style:text-underline-style="solid" style:text-underline-width="auto" style:text-underline-color="font-color" fo:font-weight="bold" fo:background-color="transparent" loext:char-shading-value="0" style:font-size-asian="11pt" style:font-weight-asian="bold"/>
    </style:style>
    <style:style style:name="T159" style:family="text">
      <style:text-properties fo:font-size="11pt" fo:letter-spacing="-0.018cm" style:font-size-asian="11pt"/>
    </style:style>
    <style:style style:name="T160" style:family="text">
      <style:text-properties fo:font-size="11pt" fo:letter-spacing="-0.018cm" style:text-underline-style="solid" style:text-underline-width="auto" style:text-underline-color="font-color" style:font-size-asian="11pt"/>
    </style:style>
    <style:style style:name="T161" style:family="text">
      <style:text-properties fo:font-size="11pt" fo:letter-spacing="-0.03cm" style:font-size-asian="11pt" style:text-scale="110%"/>
    </style:style>
    <style:style style:name="T162" style:family="text">
      <style:text-properties fo:font-size="11pt" fo:letter-spacing="-0.025cm" style:font-size-asian="11pt"/>
    </style:style>
    <style:style style:name="T163" style:family="text">
      <style:text-properties fo:font-size="11pt" fo:letter-spacing="-0.025cm" style:font-size-asian="11pt" style:text-scale="110%"/>
    </style:style>
    <style:style style:name="T164" style:family="text">
      <style:text-properties fo:font-size="11pt" fo:letter-spacing="-0.025cm" fo:language="it" fo:country="IT" style:text-underline-style="none" officeooo:rsid="00103f0f" fo:background-color="#ffff00" loext:char-shading-value="0" style:font-name-asian="Arial MT2" style:font-size-asian="11pt" style:language-asian="en" style:country-asian="US" style:font-name-complex="Arial MT2" style:language-complex="ar" style:country-complex="SA"/>
    </style:style>
    <style:style style:name="T165" style:family="text">
      <style:text-properties fo:font-size="11pt" fo:letter-spacing="-0.025cm" fo:language="it" fo:country="IT" style:text-underline-style="none" officeooo:rsid="00103f0f" style:font-name-asian="Arial MT2" style:font-size-asian="11pt" style:language-asian="en" style:country-asian="US" style:font-name-complex="Arial MT2" style:language-complex="ar" style:country-complex="SA"/>
    </style:style>
    <style:style style:name="T166" style:family="text">
      <style:text-properties fo:font-size="11pt" fo:letter-spacing="-0.025cm" fo:language="it" fo:country="IT" style:text-underline-style="none" officeooo:rsid="00103f0f" fo:background-color="transparent" loext:char-shading-value="0" style:font-name-asian="Arial MT2" style:font-size-asian="11pt" style:language-asian="en" style:country-asian="US" style:font-name-complex="Arial MT2" style:language-complex="ar" style:country-complex="SA"/>
    </style:style>
    <style:style style:name="T167" style:family="text">
      <style:text-properties fo:font-size="11pt" fo:letter-spacing="-0.025cm" fo:language="it" fo:country="IT" style:text-underline-style="none" officeooo:rsid="00103f0f" fo:background-color="transparent" loext:char-shading-value="0" style:font-name-asian="Arial MT2" style:font-size-asian="11pt" style:language-asian="en" style:country-asian="US" style:font-name-complex="Arial MT2" style:language-complex="ar" style:country-complex="SA"/>
    </style:style>
    <style:style style:name="T168" style:family="text">
      <style:text-properties fo:font-size="11pt" fo:letter-spacing="-0.025cm" fo:font-style="italic" fo:font-weight="bold" style:font-size-asian="11pt" style:font-style-asian="italic" style:font-weight-asian="bold"/>
    </style:style>
    <style:style style:name="T169" style:family="text">
      <style:text-properties fo:font-size="11pt" fo:letter-spacing="-0.026cm" style:font-size-asian="11pt"/>
    </style:style>
    <style:style style:name="T170" style:family="text">
      <style:text-properties fo:font-size="11pt" fo:letter-spacing="-0.026cm" style:font-size-asian="11pt" style:text-scale="110%"/>
    </style:style>
    <style:style style:name="T171" style:family="text">
      <style:text-properties fo:font-size="11pt" fo:letter-spacing="-0.028cm" style:font-size-asian="11pt"/>
    </style:style>
    <style:style style:name="T172" style:family="text">
      <style:text-properties fo:font-size="11pt" fo:letter-spacing="-0.028cm" style:font-size-asian="11pt" style:text-scale="110%"/>
    </style:style>
    <style:style style:name="T173" style:family="text">
      <style:text-properties fo:font-size="11pt" fo:letter-spacing="0.141cm" style:font-size-asian="11pt"/>
    </style:style>
    <style:style style:name="T174" style:family="text">
      <style:text-properties fo:font-size="11pt" fo:letter-spacing="0.141cm" style:font-size-asian="11pt" style:text-scale="150%"/>
    </style:style>
    <style:style style:name="T175" style:family="text">
      <style:text-properties fo:font-size="11pt" fo:letter-spacing="0.141cm" fo:language="it" fo:country="IT" style:text-underline-style="none" fo:font-weight="normal" officeooo:rsid="0004d4cd" style:font-name-asian="Arial MT2" style:font-size-asian="11pt" style:language-asian="en" style:country-asian="US" style:font-weight-asian="normal" style:font-name-complex="Arial MT2" style:language-complex="ar" style:country-complex="SA" style:font-weight-complex="normal" style:text-scale="150%"/>
    </style:style>
    <style:style style:name="T176" style:family="text">
      <style:text-properties fo:font-size="11pt" fo:letter-spacing="0.141cm" fo:language="it" fo:country="IT" style:text-underline-style="none" fo:font-weight="normal" officeooo:rsid="0004d4cd" fo:background-color="transparent" loext:char-shading-value="0" style:font-name-asian="Arial MT2" style:font-size-asian="11pt" style:language-asian="en" style:country-asian="US" style:font-weight-asian="normal" style:font-name-complex="Arial MT2" style:language-complex="ar" style:country-complex="SA" style:font-weight-complex="normal" style:text-scale="150%"/>
    </style:style>
    <style:style style:name="T177" style:family="text">
      <style:text-properties fo:font-size="11pt" fo:letter-spacing="0.141cm" fo:language="it" fo:country="IT" style:text-underline-style="none" fo:font-weight="normal" officeooo:rsid="0004d4cd" fo:background-color="transparent" loext:char-shading-value="0" style:font-name-asian="Arial MT2" style:font-size-asian="11pt" style:language-asian="en" style:country-asian="US" style:font-weight-asian="normal" style:font-name-complex="Arial MT2" style:language-complex="ar" style:country-complex="SA" style:font-weight-complex="normal" style:text-scale="150%"/>
    </style:style>
    <style:style style:name="T178" style:family="text">
      <style:text-properties fo:font-size="11pt" fo:letter-spacing="0.141cm" fo:font-weight="bold" style:font-size-asian="11pt" style:font-weight-asian="bold"/>
    </style:style>
    <style:style style:name="T179" style:family="text">
      <style:text-properties fo:font-size="11pt" fo:letter-spacing="-0.019cm" style:font-size-asian="11pt"/>
    </style:style>
    <style:style style:name="T180" style:family="text">
      <style:text-properties fo:font-size="11pt" fo:letter-spacing="-0.019cm" style:text-underline-style="solid" style:text-underline-width="auto" style:text-underline-color="font-color" style:font-size-asian="11pt"/>
    </style:style>
    <style:style style:name="T181" style:family="text">
      <style:text-properties fo:font-size="11pt" fo:letter-spacing="-0.019cm" fo:font-style="italic" fo:font-weight="bold" style:font-size-asian="11pt" style:font-style-asian="italic" style:font-weight-asian="bold"/>
    </style:style>
    <style:style style:name="T182" style:family="text">
      <style:text-properties fo:font-size="11pt" fo:letter-spacing="-0.021cm" style:font-size-asian="11pt"/>
    </style:style>
    <style:style style:name="T183" style:family="text">
      <style:text-properties fo:font-size="11pt" fo:letter-spacing="-0.021cm" fo:font-weight="bold" style:font-size-asian="11pt" style:font-weight-asian="bold"/>
    </style:style>
    <style:style style:name="T184" style:family="text">
      <style:text-properties fo:font-size="11pt" fo:letter-spacing="0.051cm" style:font-size-asian="11pt"/>
    </style:style>
    <style:style style:name="T185" style:family="text">
      <style:text-properties fo:font-size="11pt" fo:letter-spacing="0.053cm" style:font-size-asian="11pt"/>
    </style:style>
    <style:style style:name="T186" style:family="text">
      <style:text-properties fo:font-size="11pt" fo:letter-spacing="0.049cm" style:font-size-asian="11pt"/>
    </style:style>
    <style:style style:name="T187" style:family="text">
      <style:text-properties fo:font-size="11pt" fo:letter-spacing="0.058cm" style:font-size-asian="11pt"/>
    </style:style>
    <style:style style:name="T188" style:family="text">
      <style:text-properties fo:font-size="11pt" fo:letter-spacing="0.058cm" style:text-underline-style="solid" style:text-underline-width="auto" style:text-underline-color="font-color" fo:font-weight="bold" style:font-size-asian="11pt" style:font-weight-asian="bold"/>
    </style:style>
    <style:style style:name="T189" style:family="text">
      <style:text-properties fo:font-size="11pt" fo:letter-spacing="0.055cm" style:font-size-asian="11pt"/>
    </style:style>
    <style:style style:name="T190" style:family="text">
      <style:text-properties fo:font-size="11pt" fo:letter-spacing="0.055cm" style:text-underline-style="solid" style:text-underline-width="auto" style:text-underline-color="font-color" fo:font-weight="bold" style:font-size-asian="11pt" style:font-weight-asian="bold"/>
    </style:style>
    <style:style style:name="T191" style:family="text">
      <style:text-properties fo:font-size="11pt" fo:letter-spacing="0.034cm" style:font-size-asian="11pt"/>
    </style:style>
    <style:style style:name="T192" style:family="text">
      <style:text-properties fo:font-size="11pt" fo:letter-spacing="0.032cm" style:font-size-asian="11pt"/>
    </style:style>
    <style:style style:name="T193" style:family="text">
      <style:text-properties fo:font-size="11pt" fo:letter-spacing="0.035cm" style:font-size-asian="11pt"/>
    </style:style>
    <style:style style:name="T194" style:family="text">
      <style:text-properties fo:font-size="11pt" fo:letter-spacing="0.03cm" style:font-size-asian="11pt"/>
    </style:style>
    <style:style style:name="T195" style:family="text">
      <style:text-properties fo:font-size="11pt" fo:letter-spacing="-0.023cm" style:font-size-asian="11pt"/>
    </style:style>
    <style:style style:name="T196" style:family="text">
      <style:text-properties fo:font-size="11pt" fo:letter-spacing="0.088cm" style:font-size-asian="11pt"/>
    </style:style>
    <style:style style:name="T197" style:family="text">
      <style:text-properties fo:font-size="11pt" fo:letter-spacing="0.044cm" style:font-size-asian="11pt"/>
    </style:style>
    <style:style style:name="T198" style:family="text">
      <style:text-properties fo:font-size="11pt" fo:font-weight="normal" style:font-size-asian="11pt" style:font-weight-asian="normal" style:font-weight-complex="normal"/>
    </style:style>
    <style:style style:name="T199" style:family="text">
      <style:text-properties fo:font-size="11pt" fo:font-weight="normal" officeooo:rsid="00103f0f" fo:background-color="#ffff00" loext:char-shading-value="0" style:font-size-asian="11pt" style:font-weight-asian="normal" style:font-weight-complex="normal"/>
    </style:style>
    <style:style style:name="T200" style:family="text">
      <style:text-properties fo:font-size="11pt" fo:font-weight="normal" fo:background-color="transparent" loext:char-shading-value="0" style:font-size-asian="11pt" style:font-weight-asian="normal" style:font-weight-complex="normal"/>
    </style:style>
    <style:style style:name="T201" style:family="text">
      <style:text-properties fo:font-size="11pt" fo:font-weight="normal" officeooo:rsid="00103f0f" fo:background-color="transparent" loext:char-shading-value="0" style:font-size-asian="11pt" style:font-weight-asian="normal" style:font-weight-complex="normal"/>
    </style:style>
    <style:style style:name="T202" style:family="text">
      <style:text-properties fo:font-size="11pt" fo:font-weight="normal" fo:background-color="transparent" loext:char-shading-value="0" style:font-size-asian="11pt" style:font-weight-asian="normal" style:font-weight-complex="normal"/>
    </style:style>
    <style:style style:name="T203" style:family="text">
      <style:text-properties fo:font-size="11pt" fo:font-style="italic" style:font-size-asian="11pt" style:font-style-asian="italic"/>
    </style:style>
    <style:style style:name="T204" style:family="text">
      <style:text-properties fo:font-size="11pt" fo:font-style="italic" fo:font-weight="bold" style:font-size-asian="11pt" style:font-style-asian="italic" style:font-weight-asian="bold"/>
    </style:style>
    <style:style style:name="T205" style:family="text">
      <style:text-properties fo:font-size="11pt" fo:font-weight="bold" style:font-size-asian="11pt" style:font-weight-asian="bold"/>
    </style:style>
    <style:style style:name="T206" style:family="text">
      <style:text-properties fo:font-size="11pt" fo:font-weight="bold" officeooo:rsid="00064108" style:font-size-asian="11pt" style:font-weight-asian="bold"/>
    </style:style>
    <style:style style:name="T207" style:family="text">
      <style:text-properties fo:font-size="11pt" fo:font-weight="bold" officeooo:rsid="001b5a72" style:font-size-asian="11pt" style:font-weight-asian="bold"/>
    </style:style>
    <style:style style:name="T208" style:family="text">
      <style:text-properties fo:font-size="11pt" fo:font-weight="bold" officeooo:rsid="000ec02d" style:font-size-asian="11pt" style:font-weight-asian="bold"/>
    </style:style>
    <style:style style:name="T209" style:family="text">
      <style:text-properties fo:font-size="11pt" fo:font-weight="bold" officeooo:rsid="0007f609" style:font-size-asian="11pt" style:font-weight-asian="bold"/>
    </style:style>
    <style:style style:name="T210" style:family="text">
      <style:text-properties fo:font-size="11pt" fo:language="it" fo:country="IT" style:font-name-asian="Arial MT2" style:font-size-asian="11pt" style:language-asian="en" style:country-asian="US" style:font-name-complex="Arial MT2" style:font-size-complex="11pt" style:language-complex="ar" style:country-complex="SA"/>
    </style:style>
    <style:style style:name="T211" style:family="text">
      <style:text-properties fo:font-size="11pt" fo:language="it" fo:country="IT" officeooo:rsid="0019292a" style:font-name-asian="Arial MT2" style:font-size-asian="11pt" style:language-asian="en" style:country-asian="US" style:font-name-complex="Arial MT2" style:font-size-complex="11pt" style:language-complex="ar" style:country-complex="SA"/>
    </style:style>
    <style:style style:name="T212" style:family="text">
      <style:text-properties fo:font-size="11pt" fo:language="it" fo:country="IT" officeooo:rsid="0004d4cd" style:font-name-asian="Arial MT2" style:font-size-asian="11pt" style:language-asian="en" style:country-asian="US" style:font-name-complex="Arial MT2" style:font-size-complex="11pt" style:language-complex="ar" style:country-complex="SA"/>
    </style:style>
    <style:style style:name="T213" style:family="text">
      <style:text-properties fo:font-size="11pt" fo:language="it" fo:country="IT" officeooo:rsid="0019292a" style:font-name-asian="Arial MT2" style:font-size-asian="11pt" style:language-asian="en" style:country-asian="US" style:font-name-complex="Arial MT2" style:language-complex="ar" style:country-complex="SA"/>
    </style:style>
    <style:style style:name="T214" style:family="text">
      <style:text-properties fo:font-size="11pt" fo:language="it" fo:country="IT" fo:background-color="transparent" loext:char-shading-value="0" style:font-name-asian="Arial MT2" style:font-size-asian="11pt" style:language-asian="en" style:country-asian="US" style:font-name-complex="Arial MT2" style:font-size-complex="11pt" style:language-complex="ar" style:country-complex="SA"/>
    </style:style>
    <style:style style:name="T215" style:family="text">
      <style:text-properties fo:font-size="11pt" fo:language="it" fo:country="IT" fo:background-color="transparent" loext:char-shading-value="0" style:font-name-asian="Arial MT2" style:font-size-asian="11pt" style:language-asian="en" style:country-asian="US" style:font-name-complex="Arial MT2" style:font-size-complex="11pt" style:language-complex="ar" style:country-complex="SA"/>
    </style:style>
    <style:style style:name="T216" style:family="text">
      <style:text-properties fo:font-size="11pt" fo:language="it" fo:country="IT" style:text-underline-style="none" fo:background-color="transparent" loext:char-shading-value="0" style:font-name-asian="Arial MT2" style:font-size-asian="11pt" style:language-asian="en" style:country-asian="US" style:font-name-complex="Arial MT2" style:font-size-complex="11pt" style:language-complex="ar" style:country-complex="SA"/>
    </style:style>
    <style:style style:name="T217" style:family="text">
      <style:text-properties fo:font-size="11pt" fo:language="it" fo:country="IT" style:text-underline-style="none" officeooo:rsid="00103f0f" fo:background-color="transparent" loext:char-shading-value="0" style:font-name-asian="Arial MT2" style:font-size-asian="11pt" style:language-asian="en" style:country-asian="US" style:font-name-complex="Arial MT2" style:font-size-complex="11pt" style:language-complex="ar" style:country-complex="SA"/>
    </style:style>
    <style:style style:name="T218" style:family="text">
      <style:text-properties fo:font-size="11pt" fo:language="it" fo:country="IT" style:text-underline-style="none" officeooo:rsid="00103f0f" fo:background-color="transparent" loext:char-shading-value="0" style:font-name-asian="Arial MT2" style:font-size-asian="11pt" style:language-asian="en" style:country-asian="US" style:font-name-complex="Arial MT2" style:font-size-complex="11pt" style:language-complex="ar" style:country-complex="SA"/>
    </style:style>
    <style:style style:name="T219" style:family="text">
      <style:text-properties fo:font-size="11pt" fo:language="it" fo:country="IT" style:text-underline-style="none" fo:background-color="transparent" loext:char-shading-value="0" style:font-name-asian="Arial MT2" style:font-size-asian="11pt" style:language-asian="en" style:country-asian="US" style:font-name-complex="Arial MT2" style:font-size-complex="11pt" style:language-complex="ar" style:country-complex="SA"/>
    </style:style>
    <style:style style:name="T220" style:family="text">
      <style:text-properties fo:font-size="11pt" fo:language="it" fo:country="IT" style:text-underline-style="none" fo:background-color="transparent" loext:char-shading-value="0" style:font-name-asian="Arial MT2" style:font-size-asian="11pt" style:language-asian="en" style:country-asian="US" style:font-name-complex="Arial MT2" style:language-complex="ar" style:country-complex="SA"/>
    </style:style>
    <style:style style:name="T221" style:family="text">
      <style:text-properties fo:font-size="11pt" fo:language="it" fo:country="IT" style:text-underline-style="none" fo:background-color="transparent" loext:char-shading-value="0" style:font-name-asian="Arial MT2" style:font-size-asian="11pt" style:language-asian="en" style:country-asian="US" style:font-name-complex="Arial MT2" style:language-complex="ar" style:country-complex="SA"/>
    </style:style>
    <style:style style:name="T222" style:family="text">
      <style:text-properties fo:font-size="11pt" fo:language="it" fo:country="IT" style:text-underline-style="none" officeooo:rsid="00103f0f" fo:background-color="#ffff00" loext:char-shading-value="0" style:font-name-asian="Arial MT2" style:font-size-asian="11pt" style:language-asian="en" style:country-asian="US" style:font-name-complex="Arial MT2" style:font-size-complex="11pt" style:language-complex="ar" style:country-complex="SA"/>
    </style:style>
    <style:style style:name="T223" style:family="text">
      <style:text-properties fo:font-size="11pt" fo:language="it" fo:country="IT" style:text-underline-style="none" fo:font-weight="normal" style:font-name-asian="Arial MT2" style:font-size-asian="11pt" style:language-asian="en" style:country-asian="US" style:font-weight-asian="normal" style:font-name-complex="Arial MT2" style:language-complex="ar" style:country-complex="SA" style:font-weight-complex="normal"/>
    </style:style>
    <style:style style:name="T224" style:family="text">
      <style:text-properties fo:font-size="11pt" fo:language="it" fo:country="IT" style:text-underline-style="none" fo:font-weight="normal" fo:background-color="transparent" loext:char-shading-value="0" style:font-name-asian="Arial MT2" style:font-size-asian="11pt" style:language-asian="en" style:country-asian="US" style:font-weight-asian="normal" style:font-name-complex="Arial MT2" style:language-complex="ar" style:country-complex="SA" style:font-weight-complex="normal"/>
    </style:style>
    <style:style style:name="T225" style:family="text">
      <style:text-properties fo:font-size="11pt" fo:language="it" fo:country="IT" style:text-underline-style="none" fo:font-weight="normal" fo:background-color="transparent" loext:char-shading-value="0" style:font-name-asian="Arial MT2" style:font-size-asian="11pt" style:language-asian="en" style:country-asian="US" style:font-weight-asian="normal" style:font-name-complex="Arial MT2" style:language-complex="ar" style:country-complex="SA" style:font-weight-complex="normal"/>
    </style:style>
    <style:style style:name="T226" style:family="text">
      <style:text-properties fo:font-size="11pt" fo:language="it" fo:country="IT" style:text-underline-style="none" style:font-name-asian="Arial MT2" style:font-size-asian="11pt" style:language-asian="en" style:country-asian="US" style:font-name-complex="Arial MT2" style:language-complex="ar" style:country-complex="SA"/>
    </style:style>
    <style:style style:name="T227" style:family="text">
      <style:text-properties fo:font-size="11pt" fo:language="it" fo:country="IT" style:text-underline-style="solid" style:text-underline-width="auto" style:text-underline-color="font-color" fo:font-weight="bold" style:font-name-asian="Arial MT2" style:font-size-asian="11pt" style:language-asian="en" style:country-asian="US" style:font-weight-asian="bold" style:font-name-complex="Arial MT2" style:font-size-complex="11pt" style:language-complex="ar" style:country-complex="SA"/>
    </style:style>
    <style:style style:name="T228" style:family="text">
      <style:text-properties fo:font-size="11pt" fo:language="it" fo:country="IT" style:text-underline-style="solid" style:text-underline-width="auto" style:text-underline-color="font-color" fo:font-weight="bold" fo:background-color="transparent" loext:char-shading-value="0" style:font-name-asian="Arial MT2" style:font-size-asian="11pt" style:language-asian="en" style:country-asian="US" style:font-weight-asian="bold" style:font-name-complex="Arial MT2" style:font-size-complex="11pt" style:language-complex="ar" style:country-complex="SA"/>
    </style:style>
    <style:style style:name="T229" style:family="text">
      <style:text-properties fo:font-size="11pt" fo:language="it" fo:country="IT" style:text-underline-style="solid" style:text-underline-width="auto" style:text-underline-color="font-color" fo:font-weight="bold" fo:background-color="transparent" loext:char-shading-value="0" style:font-name-asian="Arial MT2" style:font-size-asian="11pt" style:language-asian="en" style:country-asian="US" style:font-weight-asian="bold" style:font-name-complex="Arial MT2" style:font-size-complex="11pt" style:language-complex="ar" style:country-complex="SA"/>
    </style:style>
    <style:style style:name="T230" style:family="text">
      <style:text-properties fo:font-size="11pt" fo:letter-spacing="-0.041cm" fo:language="it" fo:country="IT" fo:background-color="transparent" loext:char-shading-value="0" style:font-name-asian="Arial MT2" style:font-size-asian="11pt" style:language-asian="en" style:country-asian="US" style:font-name-complex="Arial MT2" style:font-size-complex="11pt" style:language-complex="ar" style:country-complex="SA" style:text-scale="150%"/>
    </style:style>
    <style:style style:name="T231" style:family="text">
      <style:text-properties fo:font-size="11pt" fo:letter-spacing="-0.041cm" fo:language="it" fo:country="IT" fo:background-color="transparent" loext:char-shading-value="0" style:font-name-asian="Arial MT2" style:font-size-asian="11pt" style:language-asian="en" style:country-asian="US" style:font-name-complex="Arial MT2" style:font-size-complex="11pt" style:language-complex="ar" style:country-complex="SA" style:text-scale="150%"/>
    </style:style>
    <style:style style:name="T232" style:family="text">
      <style:text-properties fo:font-size="11pt" fo:letter-spacing="0.101cm" fo:font-style="italic" fo:font-weight="bold" style:font-size-asian="11pt" style:font-style-asian="italic" style:font-weight-asian="bold"/>
    </style:style>
    <style:style style:name="T233" style:family="text">
      <style:text-properties fo:font-size="11pt" fo:letter-spacing="0.069cm" style:text-underline-style="solid" style:text-underline-width="auto" style:text-underline-color="font-color" fo:font-weight="bold" style:font-size-asian="11pt" style:font-weight-asian="bold"/>
    </style:style>
    <style:style style:name="T234" style:family="text">
      <style:text-properties fo:font-size="11pt" fo:background-color="transparent" loext:char-shading-value="0" style:font-size-asian="11pt"/>
    </style:style>
    <style:style style:name="T235" style:family="text">
      <style:text-properties fo:font-size="11pt" fo:background-color="transparent" loext:char-shading-value="0" style:font-size-asian="11pt"/>
    </style:style>
    <style:style style:name="T236" style:family="text">
      <style:text-properties fo:letter-spacing="0.071cm"/>
    </style:style>
    <style:style style:name="T237" style:family="text">
      <style:text-properties fo:letter-spacing="0.071cm" style:text-underline-style="solid" style:text-underline-width="auto" style:text-underline-color="font-color" fo:font-weight="bold" style:font-weight-asian="bold"/>
    </style:style>
    <style:style style:name="T238" style:family="text">
      <style:text-properties fo:letter-spacing="-0.016cm"/>
    </style:style>
    <style:style style:name="T239" style:family="text">
      <style:text-properties fo:letter-spacing="-0.012cm"/>
    </style:style>
    <style:style style:name="T240" style:family="text">
      <style:text-properties fo:letter-spacing="-0.004cm"/>
    </style:style>
    <style:style style:name="T241" style:family="text">
      <style:text-properties fo:letter-spacing="-0.004cm" officeooo:rsid="001e688e"/>
    </style:style>
    <style:style style:name="T242" style:family="text">
      <style:text-properties fo:letter-spacing="-0.004cm" style:text-underline-style="solid" style:text-underline-width="auto" style:text-underline-color="font-color" fo:font-weight="bold" style:font-weight-asian="bold"/>
    </style:style>
    <style:style style:name="T243" style:family="text">
      <style:text-properties fo:letter-spacing="-0.004cm" style:text-underline-style="solid" style:text-underline-width="auto" style:text-underline-color="font-color" fo:font-weight="bold" officeooo:rsid="001b5a72" style:font-weight-asian="bold"/>
    </style:style>
    <style:style style:name="T244" style:family="text">
      <style:text-properties fo:letter-spacing="-0.004cm" style:text-underline-style="solid" style:text-underline-width="auto" style:text-underline-color="font-color" fo:font-weight="bold" officeooo:rsid="0007f609" style:font-weight-asian="bold"/>
    </style:style>
    <style:style style:name="T245" style:family="text">
      <style:text-properties fo:letter-spacing="-0.004cm" fo:font-weight="bold" style:font-weight-asian="bold"/>
    </style:style>
    <style:style style:name="T246" style:family="text">
      <style:text-properties fo:letter-spacing="-0.002cm"/>
    </style:style>
    <style:style style:name="T247" style:family="text">
      <style:text-properties fo:letter-spacing="-0.002cm" fo:font-weight="bold" style:font-weight-asian="bold"/>
    </style:style>
    <style:style style:name="T248" style:family="text">
      <style:text-properties fo:color="#0000ff" style:font-name="Arial" fo:font-style="italic" style:text-underline-style="solid" style:text-underline-width="auto" style:text-underline-color="#0000ff" style:font-style-asian="italic"/>
    </style:style>
    <style:style style:name="T249" style:family="text">
      <style:text-properties fo:color="#0000ff" style:font-name="Arial" fo:font-size="10pt" fo:font-style="italic" style:text-underline-style="solid" style:text-underline-width="auto" style:text-underline-color="#0000ff" style:font-size-asian="10pt" style:font-style-asian="italic"/>
    </style:style>
    <style:style style:name="T250" style:family="text">
      <style:text-properties fo:color="#0000ff" style:font-name="Arial" fo:font-size="11pt" fo:font-style="italic" style:text-underline-style="solid" style:text-underline-width="auto" style:text-underline-color="#0000ff" fo:font-weight="bold" style:font-size-asian="11pt" style:font-style-asian="italic" style:font-weight-asian="bold"/>
    </style:style>
    <style:style style:name="T251" style:family="text">
      <style:text-properties fo:color="#0000ff" style:font-name="Arial" fo:font-size="11pt" fo:font-style="italic" fo:font-weight="bold" style:font-size-asian="11pt" style:font-style-asian="italic" style:font-weight-asian="bold"/>
    </style:style>
    <style:style style:name="T252" style:family="text">
      <style:text-properties fo:color="#0000ff" style:font-name="Arial" fo:font-size="11pt" fo:letter-spacing="-0.004cm" fo:font-style="italic" style:text-underline-style="solid" style:text-underline-width="auto" style:text-underline-color="#0000ff" style:font-size-asian="11pt" style:font-style-asian="italic"/>
    </style:style>
    <style:style style:name="T253" style:family="text">
      <style:text-properties fo:color="#0000ff" style:text-position="0% 100%" fo:font-size="9pt" style:font-size-asian="9pt"/>
    </style:style>
    <style:style style:name="T254" style:family="text">
      <style:text-properties fo:color="#0000ff" style:text-position="0% 100%" style:font-name="Times New Roman" fo:font-size="8pt" style:font-size-asian="8pt"/>
    </style:style>
    <style:style style:name="T255" style:family="text">
      <style:text-properties fo:color="#0000ff" fo:font-style="italic" style:text-underline-style="solid" style:text-underline-width="auto" style:text-underline-color="#0000ff" style:font-style-asian="italic"/>
    </style:style>
    <style:style style:name="T256" style:family="text">
      <style:text-properties fo:color="#0000ff" style:font-name="Arial1" fo:font-style="italic" style:text-underline-style="solid" style:text-underline-width="auto" style:text-underline-color="#0000ff" style:font-style-asian="italic"/>
    </style:style>
    <style:style style:name="T257" style:family="text">
      <style:text-properties fo:color="#0000ff" style:font-name="Arial1" fo:font-size="10pt" fo:font-style="italic" style:text-underline-style="solid" style:text-underline-width="auto" style:text-underline-color="#0000ff" style:font-size-asian="10pt" style:font-style-asian="italic"/>
    </style:style>
    <style:style style:name="T258" style:family="text">
      <style:text-properties fo:color="#0000ff" style:font-name="Arial1" fo:font-size="11pt" fo:font-style="italic" style:text-underline-style="solid" style:text-underline-width="auto" style:text-underline-color="#0000ff" style:font-size-asian="11pt" style:font-style-asian="italic" style:font-size-complex="11pt"/>
    </style:style>
    <style:style style:name="T259" style:family="text">
      <style:text-properties fo:color="#0000ff" style:font-name="Arial1" fo:font-size="11pt" fo:font-style="italic" style:text-underline-style="solid" style:text-underline-width="auto" style:text-underline-color="#0000ff" fo:font-weight="bold" style:font-size-asian="11pt" style:font-style-asian="italic" style:font-weight-asian="bold"/>
    </style:style>
    <style:style style:name="T260" style:family="text">
      <style:text-properties fo:color="#0000ff" style:font-name="Arial1" fo:font-size="11pt" fo:font-style="italic" fo:font-weight="bold" style:font-size-asian="11pt" style:font-style-asian="italic" style:font-weight-asian="bold"/>
    </style:style>
    <style:style style:name="T261" style:family="text">
      <style:text-properties fo:color="#0000ff" style:font-name="Arial1" fo:font-size="11pt" fo:letter-spacing="-0.004cm" fo:font-style="italic" style:text-underline-style="solid" style:text-underline-width="auto" style:text-underline-color="#0000ff" style:font-size-asian="11pt" style:font-style-asian="italic"/>
    </style:style>
    <style:style style:name="T262" style:family="text">
      <style:text-properties fo:color="#0000ff" fo:font-size="10pt" fo:font-style="italic" style:text-underline-style="solid" style:text-underline-width="auto" style:text-underline-color="#0000ff" style:font-size-asian="10pt" style:font-style-asian="italic"/>
    </style:style>
    <style:style style:name="T263" style:family="text">
      <style:text-properties fo:color="#0000ff" fo:font-size="11pt" fo:font-style="italic" style:text-underline-style="solid" style:text-underline-width="auto" style:text-underline-color="#0000ff" fo:font-weight="bold" style:font-size-asian="11pt" style:font-style-asian="italic" style:font-weight-asian="bold"/>
    </style:style>
    <style:style style:name="T264" style:family="text">
      <style:text-properties fo:color="#0000ff" fo:font-size="11pt" fo:font-style="italic" fo:font-weight="bold" style:font-size-asian="11pt" style:font-style-asian="italic" style:font-weight-asian="bold"/>
    </style:style>
    <style:style style:name="T265" style:family="text">
      <style:text-properties fo:color="#0000ff" fo:font-size="11pt" fo:letter-spacing="-0.004cm" fo:font-style="italic" style:text-underline-style="solid" style:text-underline-width="auto" style:text-underline-color="#0000ff" style:font-size-asian="11pt" style:font-style-asian="italic"/>
    </style:style>
    <style:style style:name="T266" style:family="text">
      <style:text-properties fo:letter-spacing="-0.011cm"/>
    </style:style>
    <style:style style:name="T267" style:family="text">
      <style:text-properties fo:letter-spacing="-0.011cm" fo:font-weight="bold" style:font-weight-asian="bold"/>
    </style:style>
    <style:style style:name="T268" style:family="text">
      <style:text-properties fo:letter-spacing="-0.009cm"/>
    </style:style>
    <style:style style:name="T269" style:family="text">
      <style:text-properties fo:letter-spacing="-0.009cm" fo:font-weight="bold" style:font-weight-asian="bold"/>
    </style:style>
    <style:style style:name="T270" style:family="text">
      <style:text-properties fo:letter-spacing="-0.025cm"/>
    </style:style>
    <style:style style:name="T271" style:family="text">
      <style:text-properties style:text-position="super 58%"/>
    </style:style>
    <style:style style:name="T272" style:family="text">
      <style:text-properties style:text-position="super 58%" fo:font-size="9pt" style:font-size-asian="9pt"/>
    </style:style>
    <style:style style:name="T273" style:family="text">
      <style:text-properties style:text-position="super 58%" fo:font-size="11pt" style:font-size-asian="11pt"/>
    </style:style>
    <style:style style:name="T274" style:family="text">
      <style:text-properties style:text-position="super 58%" style:font-name="Times New Roman" fo:font-size="8pt" style:font-size-asian="8pt"/>
    </style:style>
    <style:style style:name="T275" style:family="text">
      <style:text-properties style:text-position="super 58%" style:font-name="Arial1"/>
    </style:style>
    <style:style style:name="T276" style:family="text">
      <style:text-properties style:text-position="super 58%" style:font-name="Arial1" fo:font-size="11pt" style:font-size-asian="11pt"/>
    </style:style>
    <style:style style:name="T277" style:family="text">
      <style:text-properties style:text-position="super 58%" style:font-name="Arial1" fo:font-size="11pt" style:font-size-asian="11pt" style:font-size-complex="11pt"/>
    </style:style>
    <style:style style:name="T278" style:family="text">
      <style:text-properties style:text-position="0% 100%"/>
    </style:style>
    <style:style style:name="T279" style:family="text">
      <style:text-properties style:text-position="0% 100%" fo:letter-spacing="0.071cm"/>
    </style:style>
    <style:style style:name="T280" style:family="text">
      <style:text-properties style:text-position="0% 100%" fo:font-size="9pt" style:font-size-asian="9pt"/>
    </style:style>
    <style:style style:name="T281" style:family="text">
      <style:text-properties style:text-position="0% 100%" fo:font-size="11pt" fo:letter-spacing="0.071cm" style:font-size-asian="11pt"/>
    </style:style>
    <style:style style:name="T282" style:family="text">
      <style:text-properties style:text-position="0% 100%" fo:font-size="11pt" style:font-size-asian="11pt"/>
    </style:style>
    <style:style style:name="T283" style:family="text">
      <style:text-properties style:text-position="0% 100%" fo:font-size="11pt" fo:font-style="italic" style:font-size-asian="11pt" style:font-style-asian="italic"/>
    </style:style>
    <style:style style:name="T284" style:family="text">
      <style:text-properties style:text-position="0% 100%" style:font-name="Times New Roman" fo:font-size="8pt" style:font-size-asian="8pt"/>
    </style:style>
    <style:style style:name="T285" style:family="text">
      <style:text-properties style:text-position="0% 100%" style:font-name="Times New Roman" fo:font-size="8pt" fo:letter-spacing="0.071cm" style:font-size-asian="8pt"/>
    </style:style>
    <style:style style:name="T286" style:family="text">
      <style:text-properties style:text-position="0% 100%" style:font-name="Times New Roman" fo:font-size="8pt" fo:letter-spacing="0.018cm" style:font-size-asian="8pt"/>
    </style:style>
    <style:style style:name="T287" style:family="text">
      <style:text-properties style:text-position="0% 100%" style:font-name="Arial" fo:font-size="11pt" fo:font-style="italic" style:font-size-asian="11pt" style:font-style-asian="italic"/>
    </style:style>
    <style:style style:name="T288" style:family="text">
      <style:text-properties style:text-position="0% 100%" fo:font-size="8pt" style:font-size-asian="8pt"/>
    </style:style>
    <style:style style:name="T289" style:family="text">
      <style:text-properties style:text-position="0% 100%" fo:font-size="8pt" fo:letter-spacing="0.004cm" style:font-size-asian="8pt"/>
    </style:style>
    <style:style style:name="T290" style:family="text">
      <style:text-properties style:text-position="0% 100%" fo:font-size="8pt" fo:letter-spacing="0.002cm" style:font-size-asian="8pt"/>
    </style:style>
    <style:style style:name="T291" style:family="text">
      <style:text-properties style:text-position="0% 100%" fo:font-size="8pt" fo:letter-spacing="-0.004cm" style:font-size-asian="8pt"/>
    </style:style>
    <style:style style:name="T292" style:family="text">
      <style:text-properties style:text-position="0% 100%" style:font-name="Arial1"/>
    </style:style>
    <style:style style:name="T293" style:family="text">
      <style:text-properties style:text-position="0% 100%" style:font-name="Arial1" fo:letter-spacing="0.071cm"/>
    </style:style>
    <style:style style:name="T294" style:family="text">
      <style:text-properties style:text-position="0% 100%" style:font-name="Arial1" fo:font-size="11pt" fo:letter-spacing="0.071cm" style:font-size-asian="11pt"/>
    </style:style>
    <style:style style:name="T295" style:family="text">
      <style:text-properties style:text-position="0% 100%" style:font-name="Arial1" fo:font-size="11pt" fo:letter-spacing="0.071cm" style:font-size-asian="11pt" style:font-size-complex="11pt"/>
    </style:style>
    <style:style style:name="T296" style:family="text">
      <style:text-properties style:text-position="0% 100%" style:font-name="Arial1" fo:font-size="11pt" style:font-size-asian="11pt"/>
    </style:style>
    <style:style style:name="T297" style:family="text">
      <style:text-properties style:text-position="0% 100%" style:font-name="Arial1" fo:font-size="11pt" style:font-size-asian="11pt" style:font-size-complex="11pt"/>
    </style:style>
    <style:style style:name="T298" style:family="text">
      <style:text-properties style:text-position="0% 100%" style:font-name="Arial1" fo:font-size="11pt" fo:font-style="italic" style:font-size-asian="11pt" style:font-style-asian="italic"/>
    </style:style>
    <style:style style:name="T299" style:family="text">
      <style:text-properties fo:letter-spacing="-0.018cm"/>
    </style:style>
    <style:style style:name="T300" style:family="text">
      <style:text-properties fo:letter-spacing="-0.014cm"/>
    </style:style>
    <style:style style:name="T301" style:family="text">
      <style:text-properties fo:letter-spacing="-0.014cm" fo:font-style="normal" style:font-style-asian="normal"/>
    </style:style>
    <style:style style:name="T302" style:family="text">
      <style:text-properties fo:letter-spacing="0.034cm"/>
    </style:style>
    <style:style style:name="T303" style:family="text">
      <style:text-properties fo:letter-spacing="0.141cm"/>
    </style:style>
    <style:style style:name="T304" style:family="text">
      <style:text-properties fo:letter-spacing="0.141cm" style:text-scale="150%"/>
    </style:style>
    <style:style style:name="T305" style:family="text">
      <style:text-properties fo:letter-spacing="0.141cm" fo:font-weight="bold" style:font-weight-asian="bold"/>
    </style:style>
    <style:style style:name="T306" style:family="text">
      <style:text-properties fo:letter-spacing="-0.007cm"/>
    </style:style>
    <style:style style:name="T307" style:family="text">
      <style:text-properties fo:letter-spacing="-0.007cm" fo:font-weight="bold" style:font-weight-asian="bold"/>
    </style:style>
    <style:style style:name="T308" style:family="text">
      <style:text-properties style:text-underline-style="solid" style:text-underline-width="auto" style:text-underline-color="font-color"/>
    </style:style>
    <style:style style:name="T309" style:family="text">
      <style:text-properties style:text-underline-style="solid" style:text-underline-width="auto" style:text-underline-color="font-color" fo:font-weight="bold" style:font-weight-asian="bold"/>
    </style:style>
    <style:style style:name="T310" style:family="text">
      <style:text-properties style:text-underline-style="solid" style:text-underline-width="auto" style:text-underline-color="font-color" fo:font-weight="bold" officeooo:rsid="00064108" style:font-weight-asian="bold"/>
    </style:style>
    <style:style style:name="T311" style:family="text">
      <style:text-properties style:text-underline-style="solid" style:text-underline-width="auto" style:text-underline-color="font-color" fo:font-weight="bold" officeooo:rsid="001ab97d" style:font-weight-asian="bold"/>
    </style:style>
    <style:style style:name="T312" style:family="text">
      <style:text-properties style:text-underline-style="solid" style:text-underline-width="auto" style:text-underline-color="font-color" fo:font-weight="bold" officeooo:rsid="001b5a72" style:font-weight-asian="bold"/>
    </style:style>
    <style:style style:name="T313" style:family="text">
      <style:text-properties fo:letter-spacing="0.065cm"/>
    </style:style>
    <style:style style:name="T314" style:family="text">
      <style:text-properties fo:letter-spacing="0.067cm"/>
    </style:style>
    <style:style style:name="T315" style:family="text">
      <style:text-properties fo:letter-spacing="0.062cm"/>
    </style:style>
    <style:style style:name="T316" style:family="text">
      <style:text-properties fo:letter-spacing="-0.028cm"/>
    </style:style>
    <style:style style:name="T317" style:family="text">
      <style:text-properties fo:letter-spacing="-0.026cm"/>
    </style:style>
    <style:style style:name="T318" style:family="text">
      <style:text-properties fo:letter-spacing="-0.021cm"/>
    </style:style>
    <style:style style:name="T319" style:family="text">
      <style:text-properties fo:font-style="normal" style:font-style-asian="normal"/>
    </style:style>
    <style:style style:name="T320" style:family="text">
      <style:text-properties fo:letter-spacing="0.085cm"/>
    </style:style>
    <style:style style:name="T321" style:family="text">
      <style:text-properties fo:background-color="transparent" loext:char-shading-value="0"/>
    </style:style>
    <style:style style:name="T322" style:family="text">
      <style:text-properties officeooo:rsid="000feb67" fo:background-color="transparent" loext:char-shading-value="0"/>
    </style:style>
    <style:style style:name="T323" style:family="text">
      <style:text-properties officeooo:rsid="000feb67" fo:background-color="transparent" loext:char-shading-value="0"/>
    </style:style>
    <style:style style:name="T324" style:family="text">
      <style:text-properties fo:background-color="transparent" loext:char-shading-value="0"/>
    </style:style>
    <style:style style:name="T325" style:family="text">
      <style:text-properties officeooo:rsid="000feb67"/>
    </style:style>
    <style:style style:name="T326" style:family="text">
      <style:text-properties officeooo:rsid="0016ab4a"/>
    </style:style>
    <style:style style:name="T327" style:family="text">
      <style:text-properties fo:background-color="#ffff00" loext:char-shading-value="0"/>
    </style:style>
    <style:style style:name="T328" style:family="text">
      <style:text-properties officeooo:rsid="001b5a72"/>
    </style:style>
    <style:style style:name="T329" style:family="text">
      <style:text-properties fo:color="#000000" style:font-name="Arial1" fo:font-style="italic" style:text-underline-style="solid" style:text-underline-width="auto" style:text-underline-color="#0000ff" style:font-style-asian="italic"/>
    </style:style>
    <style:style style:name="T330" style:family="text">
      <style:text-properties fo:color="#000000" style:font-name="Arial1" fo:font-style="italic" style:font-style-asian="italic"/>
    </style:style>
    <style:style style:name="T331" style:family="text">
      <style:text-properties fo:color="#000000" style:font-name="Arial1" fo:font-style="italic" style:text-underline-style="solid" style:text-underline-width="auto" style:text-underline-color="font-color" style:font-style-asian="italic"/>
    </style:style>
    <style:style style:name="T332" style:family="text">
      <style:text-properties fo:color="#000000" style:font-name="Arial1" fo:font-style="italic" style:text-underline-style="none" style:font-style-asian="italic"/>
    </style:style>
    <style:style style:name="T333" style:family="text">
      <style:text-properties fo:font-size="12pt" fo:font-weight="bold" style:font-size-asian="12pt" style:font-weight-asian="bold" style:font-size-complex="12pt"/>
    </style:style>
    <style:style style:name="T334" style:family="text">
      <style:text-properties fo:font-size="12pt" fo:font-weight="bold" officeooo:rsid="001b5a72" style:font-size-asian="12pt" style:font-weight-asian="bold" style:font-size-complex="12pt"/>
    </style:style>
    <style:style style:name="T335" style:family="text">
      <style:text-properties fo:font-size="12pt" fo:font-weight="bold" officeooo:rsid="0007f609" style:font-size-asian="12pt" style:font-weight-asian="bold" style:font-size-complex="12pt"/>
    </style:style>
    <style:style style:name="T336" style:family="text">
      <style:text-properties fo:font-size="12pt" fo:letter-spacing="-0.009cm" fo:font-weight="bold" style:font-size-asian="12pt" style:font-weight-asian="bold" style:font-size-complex="12pt"/>
    </style:style>
    <style:style style:name="T337" style:family="text">
      <style:text-properties fo:font-size="12pt" fo:letter-spacing="-0.005cm" fo:font-weight="bold" style:font-size-asian="12pt" style:font-weight-asian="bold" style:font-size-complex="12pt"/>
    </style:style>
    <style:style style:name="T338" style:family="text">
      <style:text-properties fo:font-size="12pt" fo:letter-spacing="-0.007cm" fo:font-weight="bold" style:font-size-asian="12pt" style:font-weight-asian="bold" style:font-size-complex="12pt"/>
    </style:style>
    <style:style style:name="T339" style:family="text">
      <style:text-properties fo:font-size="12pt" fo:letter-spacing="-0.004cm" fo:font-weight="bold" style:font-size-asian="12pt" style:font-weight-asian="bold" style:font-size-complex="12pt"/>
    </style:style>
    <style:style style:name="T340" style:family="text">
      <style:text-properties fo:font-weight="normal" style:font-weight-asian="normal" style:font-weight-complex="normal"/>
    </style:style>
    <style:style style:name="T341" style:family="text">
      <style:text-properties fo:font-weight="normal" officeooo:rsid="001e688e" style:font-weight-asian="normal" style:font-weight-complex="normal"/>
    </style:style>
    <style:style style:name="T342" style:family="text">
      <style:text-properties officeooo:rsid="001e688e"/>
    </style:style>
    <style:style style:name="T343" style:family="text">
      <style:text-properties fo:font-size="9pt" fo:font-weight="bold" style:font-size-asian="9pt" style:font-weight-asian="bold" style:font-size-complex="9pt"/>
    </style:style>
    <style:style style:name="T344" style:family="text">
      <style:text-properties fo:font-size="9pt" fo:font-weight="bold" officeooo:rsid="001e688e" style:font-size-asian="9pt" style:font-weight-asian="bold" style:font-size-complex="9pt"/>
    </style:style>
    <style:style style:name="T345" style:family="text">
      <style:text-properties fo:font-weight="bold" style:font-weight-asian="bold"/>
    </style:style>
    <style:style style:name="T346" style:family="text">
      <style:text-properties fo:font-weight="bold" officeooo:rsid="0019292a" style:font-weight-asian="bold"/>
    </style:style>
    <style:style style:name="T347" style:family="text">
      <style:text-properties fo:font-weight="bold" officeooo:rsid="00064108" style:font-weight-asian="bold"/>
    </style:style>
    <style:style style:name="T348" style:family="text">
      <style:text-properties fo:font-weight="bold" officeooo:rsid="001b5a72" style:font-weight-asian="bold"/>
    </style:style>
    <style:style style:name="T349" style:family="text">
      <style:text-properties fo:font-weight="bold" officeooo:rsid="0007f609" style:font-weight-asian="bold"/>
    </style:style>
    <style:style style:name="T350" style:family="text">
      <style:text-properties fo:font-weight="bold" officeooo:rsid="001e688e" style:font-weight-asian="bold"/>
    </style:style>
    <style:style style:name="T351" style:family="text">
      <style:text-properties fo:font-weight="bold" style:font-weight-asian="bold" style:font-weight-complex="bold"/>
    </style:style>
    <style:style style:name="T352" style:family="text">
      <style:text-properties fo:font-weight="bold" officeooo:rsid="001e688e" style:font-weight-asian="bold" style:font-weight-complex="bold"/>
    </style:style>
    <style:style style:name="T353" style:family="text">
      <style:text-properties fo:letter-spacing="0.048cm" fo:background-color="#ffff00" loext:char-shading-value="0"/>
    </style:style>
    <style:style style:name="T354" style:family="text">
      <style:text-properties fo:letter-spacing="0.048cm" fo:background-color="transparent" loext:char-shading-value="0"/>
    </style:style>
    <style:style style:name="T355" style:family="text">
      <style:text-properties fo:letter-spacing="0.048cm" fo:background-color="transparent" loext:char-shading-value="0"/>
    </style:style>
    <style:style style:name="T356" style:family="text">
      <style:text-properties style:font-name="Arial1"/>
    </style:style>
    <style:style style:name="T357" style:family="text">
      <style:text-properties style:font-name="Arial1" fo:font-weight="bold" style:font-weight-asian="bold"/>
    </style:style>
    <style:style style:name="T358" style:family="text">
      <style:text-properties style:font-name="Arial1" fo:font-weight="bold" officeooo:rsid="0019292a" style:font-weight-asian="bold"/>
    </style:style>
    <style:style style:name="T359" style:family="text">
      <style:text-properties style:font-name="Arial1" fo:font-weight="bold" officeooo:rsid="00064108" style:font-weight-asian="bold"/>
    </style:style>
    <style:style style:name="T360" style:family="text">
      <style:text-properties style:font-name="Arial1" fo:letter-spacing="0.071cm"/>
    </style:style>
    <style:style style:name="T361" style:family="text">
      <style:text-properties style:font-name="Arial1" fo:letter-spacing="0.071cm" fo:font-weight="bold" style:font-weight-asian="bold"/>
    </style:style>
    <style:style style:name="T362" style:family="text">
      <style:text-properties style:font-name="Arial1" fo:font-size="11pt" style:font-size-asian="11pt"/>
    </style:style>
    <style:style style:name="T363" style:family="text">
      <style:text-properties style:font-name="Arial1" fo:font-size="11pt" style:font-size-asian="11pt" style:font-size-complex="11pt"/>
    </style:style>
    <style:style style:name="T364" style:family="text">
      <style:text-properties style:font-name="Arial1" fo:font-size="11pt" fo:font-weight="bold" style:font-size-asian="11pt" style:font-weight-asian="bold"/>
    </style:style>
    <style:style style:name="T365" style:family="text">
      <style:text-properties style:font-name="Arial1" fo:font-size="11pt" fo:letter-spacing="0.071cm" style:font-size-asian="11pt"/>
    </style:style>
    <style:style style:name="T366" style:family="text">
      <style:text-properties style:font-name="Arial1" fo:font-size="11pt" fo:letter-spacing="0.071cm" fo:font-weight="bold" style:font-size-asian="11pt" style:font-weight-asian="bold"/>
    </style:style>
    <style:style style:name="T367" style:family="text">
      <style:text-properties style:font-name="Arial1" fo:font-size="11pt" fo:letter-spacing="0.071cm" fo:font-weight="bold" style:font-size-asian="11pt" style:font-weight-asian="bold" style:font-size-complex="11pt"/>
    </style:style>
    <style:style style:name="T368" style:family="text">
      <style:text-properties style:font-name="Arial1" fo:font-size="11pt" style:text-underline-style="solid" style:text-underline-width="auto" style:text-underline-color="font-color" fo:font-weight="bold" style:font-size-asian="11pt" style:font-weight-asian="bold"/>
    </style:style>
    <style:style style:name="T369" style:family="text">
      <style:text-properties style:font-name="Arial1" fo:font-size="11pt" style:text-underline-style="solid" style:text-underline-width="auto" style:text-underline-color="font-color" fo:font-weight="bold" style:font-size-asian="11pt" style:font-weight-asian="bold" style:font-size-complex="11pt"/>
    </style:style>
    <style:style style:name="T370" style:family="text">
      <style:text-properties style:font-name="Arial1" fo:font-size="11pt" fo:letter-spacing="-0.002cm" fo:font-weight="bold" style:font-size-asian="11pt" style:font-weight-asian="bold"/>
    </style:style>
    <style:style style:name="T371" style:family="text">
      <style:text-properties style:font-name="Arial1" fo:font-size="11pt" fo:letter-spacing="-0.002cm" style:font-size-asian="11pt"/>
    </style:style>
    <style:style style:name="T372" style:family="text">
      <style:text-properties style:font-name="Arial1" fo:font-size="11pt" fo:letter-spacing="-0.002cm" style:font-size-asian="11pt" style:font-size-complex="11pt"/>
    </style:style>
    <style:style style:name="T373" style:family="text">
      <style:text-properties style:font-name="Arial1" fo:font-size="11pt" fo:letter-spacing="-0.004cm" fo:font-weight="bold" style:font-size-asian="11pt" style:font-weight-asian="bold"/>
    </style:style>
    <style:style style:name="T374" style:family="text">
      <style:text-properties style:font-name="Arial1" fo:font-size="11pt" fo:letter-spacing="-0.004cm" style:font-size-asian="11pt" style:font-size-complex="11pt"/>
    </style:style>
    <style:style style:name="T375" style:family="text">
      <style:text-properties style:font-name="Arial1" fo:font-size="11pt" fo:letter-spacing="-0.021cm" style:font-size-asian="11pt"/>
    </style:style>
    <style:style style:name="T376" style:family="text">
      <style:text-properties style:font-name="Arial1" fo:font-size="11pt" fo:letter-spacing="-0.021cm" style:font-size-asian="11pt" style:font-size-complex="11pt"/>
    </style:style>
    <style:style style:name="T377" style:family="text">
      <style:text-properties style:font-name="Arial1" fo:font-size="11pt" fo:letter-spacing="-0.007cm" style:font-size-asian="11pt" style:font-size-complex="11pt"/>
    </style:style>
    <style:style style:name="T378" style:family="text">
      <style:text-properties style:font-name="Arial1" fo:font-size="11pt" fo:letter-spacing="-0.005cm" style:font-size-asian="11pt" style:font-size-complex="11pt"/>
    </style:style>
    <style:style style:name="T379" style:family="text">
      <style:text-properties style:font-name="Arial1" style:text-underline-style="solid" style:text-underline-width="auto" style:text-underline-color="font-color" fo:font-weight="bold" style:font-weight-asian="bold"/>
    </style:style>
    <style:style style:name="T380" style:family="text">
      <style:text-properties style:font-name="Arial1" fo:letter-spacing="-0.002cm"/>
    </style:style>
    <style:style style:name="T381" style:family="text">
      <style:text-properties style:font-name="Arial1" fo:letter-spacing="-0.021cm"/>
    </style:style>
    <style:style style:name="T382" style:family="text">
      <style:text-properties style:font-name="Arial1" fo:letter-spacing="-0.007cm"/>
    </style:style>
    <style:style style:name="T383" style:family="text">
      <style:text-properties style:font-name="Arial1" fo:letter-spacing="-0.005cm"/>
    </style:style>
    <style:style style:name="T384" style:family="text">
      <style:text-properties style:font-name="Arial1" fo:letter-spacing="-0.004cm"/>
    </style:style>
    <style:style style:name="T385" style:family="text">
      <style:text-properties style:font-name="Arial1" fo:font-style="italic" style:font-style-asian="italic"/>
    </style:style>
    <style:style style:name="T386" style:family="text">
      <style:text-properties fo:font-size="13pt" fo:font-weight="bold" style:font-size-asian="13pt" style:font-weight-asian="bold"/>
    </style:style>
    <style:style style:name="T387" style:family="text">
      <style:text-properties fo:font-size="13pt" fo:font-weight="bold" officeooo:rsid="0009d287" style:font-size-asian="13pt" style:font-weight-asian="bold"/>
    </style:style>
    <style:style style:name="T388" style:family="text">
      <style:text-properties fo:font-size="13pt" fo:font-weight="bold" officeooo:rsid="001e688e" style:font-size-asian="13pt" style:font-weight-asian="bold"/>
    </style:style>
    <style:style style:name="T389" style:family="text">
      <style:text-properties fo:font-size="13pt" fo:letter-spacing="-0.005cm" fo:font-weight="bold" style:font-size-asian="13pt" style:font-weight-asian="bold"/>
    </style:style>
    <style:style style:name="T390" style:family="text">
      <style:text-properties fo:font-size="13pt" fo:letter-spacing="-0.005cm" fo:font-weight="bold" officeooo:rsid="0009d287" style:font-size-asian="13pt" style:font-weight-asian="bold"/>
    </style:style>
    <style:style style:name="T391" style:family="text">
      <style:text-properties fo:font-size="13pt" fo:letter-spacing="-0.002cm" fo:font-weight="bold" style:font-size-asian="13pt" style:font-weight-asian="bold"/>
    </style:style>
    <style:style style:name="T392" style:family="text">
      <style:text-properties fo:font-size="13pt" fo:letter-spacing="-0.007cm" fo:font-weight="bold" style:font-size-asian="13pt" style:font-weight-asian="bold"/>
    </style:style>
    <style:style style:name="T393" style:family="text">
      <style:text-properties fo:font-size="13pt" fo:letter-spacing="-0.004cm" fo:font-weight="bold" style:font-size-asian="13pt" style:font-weight-asian="bold"/>
    </style:style>
    <style:style style:name="T394" style:family="text">
      <style:text-properties fo:font-size="14pt" fo:font-weight="bold" style:font-size-asian="14pt" style:font-weight-asian="bold"/>
    </style:style>
    <style:style style:name="T395" style:family="text">
      <style:text-properties fo:font-size="14pt" fo:letter-spacing="-0.004cm" fo:font-weight="bold" style:font-size-asian="14pt" style:font-weight-asian="bold"/>
    </style:style>
    <style:style style:name="T396" style:family="text">
      <style:text-properties fo:font-style="italic" style:font-style-asian="italic"/>
    </style:style>
    <style:style style:name="fr1" style:family="graphic" style:parent-style-name="Frame">
      <style:graphic-properties fo:margin-left="0cm" fo:margin-right="0cm" style:run-through="background" style:wrap="run-through" style:number-wrapped-paragraphs="no-limit" style:vertical-pos="from-top" style:vertical-rel="page" style:horizontal-pos="from-left" style:horizontal-rel="page" draw:opacity="0%" fo:padding="0cm" fo:border="none" style:writing-mode="lr-tb" draw:wrap-influence-on-position="once-concurrent" loext:allow-overlap="true" draw:textarea-vertical-align="top"/>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none" svg:stroke-width="0cm" draw:fill="none" draw:textarea-vertical-align="top" draw:auto-grow-height="false" fo:min-height="0.464cm" fo:min-width="0.531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fo:margin-left="0cm" fo:margin-right="0cm" fo:margin-top="0cm" fo:margin-bottom="0cm" style:run-through="background" style:wrap="none" style:vertical-pos="from-top" style:vertical-rel="paragraph" style:horizontal-pos="from-left" style:horizontal-rel="page" draw:wrap-influence-on-position="once-concurrent" loext:allow-overlap="true" style:flow-with-text="false"/>
    </style:style>
    <style:style style:name="gr3" style:family="graphic">
      <style:graphic-properties draw:stroke="none" svg:stroke-width="0cm" draw:fill="solid" draw:fill-color="#000000" draw:textarea-vertical-align="top" draw:auto-grow-height="false" draw:fit-to-size="false" style:shrink-to-fit="false" fo:min-height="0.023cm" fo:min-width="4.24cm" fo:padding-top="0cm" fo:padding-bottom="0cm" fo:padding-left="0cm" fo:padding-right="0cm" fo:wrap-option="wrap" style:run-through="background"/>
    </style:style>
    <style:style style:name="gr4" style:family="graphic">
      <style:graphic-properties draw:stroke="solid" svg:stroke-width="0.004cm" svg:stroke-color="#000000" draw:fill="none" draw:textarea-vertical-align="top" draw:auto-grow-height="false" draw:fit-to-size="false" style:shrink-to-fit="false" fo:min-height="0.023cm" fo:min-width="4.24cm" fo:padding-top="0cm" fo:padding-bottom="0cm" fo:padding-left="0cm" fo:padding-right="0cm" fo:wrap-option="wrap" style:run-through="back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213"><draw:frame draw:style-name="fr2" draw:name="Image 2" text:anchor-type="as-char" svg:width="2.312cm" svg:height="2.09cm" draw:z-index="7"><draw:image xlink:href="Pictures/1000000000000110000000F7F865D250E42A2AF1.png" xlink:type="simple" xlink:show="embed" xlink:actuate="onLoad" loext:mime-type="image/png"/></draw:frame></text:p>
        <text:p text:style-name="P35"/>
        <text:p text:style-name="P5">Servizio Programmazione Pianificazione e Sviluppo</text:p>
        <text:p text:style-name="P5">Territoriale – Viabilità</text:p>
        <text:p text:style-name="P33">Servizio Polizia Provinciale</text:p>
        <text:p text:style-name="P25"/>
        <text:p text:style-name="P34"><text:span text:style-name="T73">UFFICIO</text:span><text:span text:style-name="T100"> </text:span><text:span text:style-name="T73">PIANIFICAZIONE</text:span><text:span text:style-name="T93"> </text:span><text:span text:style-name="T73">TERRITORIALE</text:span><text:span text:style-name="T91"> </text:span><text:span text:style-name="T73">-</text:span><text:span text:style-name="T93"> </text:span><text:span text:style-name="T76">TRASPORTI</text:span></text:p>
        <text:p text:style-name="P19"><text:span text:style-name="T17">Stradone</text:span><text:span text:style-name="T18"> </text:span><text:span text:style-name="T17">Martiri</text:span><text:span text:style-name="T19"> </text:span><text:span text:style-name="T17">della</text:span><text:span text:style-name="T19"> </text:span><text:span text:style-name="T17">Libertà,</text:span><text:span text:style-name="T20"> </text:span><text:span text:style-name="T17">15/A 43123 – Parma</text:span></text:p>
        <text:p text:style-name="P1"/>
        <text:p text:style-name="P26"/>
        <text:h text:style-name="P7" text:outline-level="3">AVVISO PUBBLICO PER LA<text:span text:style-name="T101"> </text:span>PRESENTAZIONE DI MANIFESTAZIONI DI INTERESSE PER LA PARTECIPAZIONE ALL’ESAME PER IL CONSEGUIMENTO DELL’ABILITAZIONE ALLA PROFESSIONE DI INSEGNANTE DI TEORIA E/O DI ISTRUTTORE DI GUIDA DI AUTOSCUOLA SESSIONE <text:span text:style-name="T326">UNICA </text:span>202<text:span text:style-name="T326">6</text:span>.</text:h>
        <text:p text:style-name="P3"/>
        <text:p text:style-name="P20"><text:span text:style-name="T28">VISTI</text:span><text:span text:style-name="T104">:</text:span></text:p>
        <text:list xml:id="list2512120600" text:style-name="WWNum1">
          <text:list-item>
            <text:p text:style-name="P49">la L. n. 59 del 15/3/1997 “Delega al governo per il conferimento di funzioni e compiti alle regioni ed enti locali, per la riforma della pubblica amministrazione e per la semplificazione amministrativa", art. 4, comma 2;</text:p>
          </text:list-item>
          <text:list-item>
            <text:p text:style-name="P50"><text:span text:style-name="T112">il D.lgs. n. 112 del 31/3/1998 “Conferimento di compiti e funzioni amministrative dello stato alle regioni ed agli enti locali, in attuazione del capo 1 della legge 15 marzo 1997, n.59”,</text:span><text:span text:style-name="T116"> </text:span><text:span text:style-name="T112">art. 105, comma 3, lett. g);</text:span></text:p>
          </text:list-item>
          <text:list-item>
            <text:p text:style-name="P51"><text:span text:style-name="T112">l’art.</text:span><text:span text:style-name="T119"> </text:span><text:span text:style-name="T112">123</text:span><text:span text:style-name="T119"> </text:span><text:span text:style-name="T112">del</text:span><text:span text:style-name="T123"> </text:span><text:span text:style-name="T112">D.lgs.</text:span><text:span text:style-name="T119"> </text:span><text:span text:style-name="T112">285/92</text:span><text:span text:style-name="T119"> </text:span><text:span text:style-name="T112">“Nuovo</text:span><text:span text:style-name="T119"> </text:span><text:span text:style-name="T112">Codice</text:span><text:span text:style-name="T119"> </text:span><text:span text:style-name="T112">della</text:span><text:span text:style-name="T119"> </text:span><text:span text:style-name="T104">Strada”;</text:span></text:p>
          </text:list-item>
          <text:list-item>
            <text:p text:style-name="P51"><text:span text:style-name="T112">il</text:span><text:span text:style-name="T130"> </text:span><text:span text:style-name="T112">D.M.</text:span><text:span text:style-name="T123"> </text:span><text:span text:style-name="T112">17/05/1995</text:span><text:span text:style-name="T132"> </text:span><text:span text:style-name="T112">n.317</text:span><text:span text:style-name="T136"> </text:span><text:span text:style-name="T203">“Regolamento</text:span><text:span text:style-name="T133"> </text:span><text:span text:style-name="T203">recante</text:span><text:span text:style-name="T133"> </text:span><text:span text:style-name="T203">la</text:span><text:span text:style-name="T124"> </text:span><text:span text:style-name="T203">disciplina</text:span><text:span text:style-name="T133"> </text:span><text:span text:style-name="T203">dell’attività</text:span><text:span text:style-name="T133"> </text:span><text:span text:style-name="T203">delle</text:span><text:span text:style-name="T124"> </text:span><text:span text:style-name="T109">autoscuole”</text:span><text:span text:style-name="T104">;</text:span></text:p>
          </text:list-item>
          <text:list-item>
            <text:p text:style-name="P54"><text:span text:style-name="T112">la</text:span><text:span text:style-name="T132"> </text:span><text:span text:style-name="T112">L.R.</text:span><text:span text:style-name="T136"> </text:span><text:span text:style-name="T112">n.</text:span><text:span text:style-name="T123"> </text:span><text:span text:style-name="T112">9</text:span><text:span text:style-name="T104"> </text:span><text:span text:style-name="T112">del</text:span><text:span text:style-name="T123"> </text:span><text:span text:style-name="T112">13/5/2003</text:span><text:span text:style-name="T104"> </text:span><text:span text:style-name="T112">“Norme</text:span><text:span text:style-name="T123"> </text:span><text:span text:style-name="T112">in</text:span><text:span text:style-name="T119"> </text:span><text:span text:style-name="T112">materia</text:span><text:span text:style-name="T104"> </text:span><text:span text:style-name="T112">di</text:span><text:span text:style-name="T123"> </text:span><text:span text:style-name="T112">autotrasporto</text:span><text:span text:style-name="T104"> </text:span><text:span text:style-name="T112">e</text:span><text:span text:style-name="T104"> motorizzazione”;</text:span></text:p>
          </text:list-item>
          <text:list-item>
            <text:p text:style-name="P57"><text:span text:style-name="T112">il D.M. 26/01/2011 n. 17 </text:span><text:span text:style-name="T203">“Regolamento recante la disciplina dei corsi di formazione e procedure per l’abilitazione di insegnanti ed istruttori di autoscuola </text:span><text:span text:style-name="T112">” e</text:span><text:span text:style-name="T116"> </text:span><text:span text:style-name="T112">s.m.i ;</text:span></text:p>
          </text:list-item>
          <text:list-item>
            <text:p text:style-name="P58"><text:span text:style-name="T112">le Deliberazioni di Giunta Regionale n. 1037/2011 e la successiva n. 801/2024 "</text:span><text:span text:style-name="T203">Nuove disposizioni attuative per la formazione di insegnanti ed istruttori di autoscuola. D.M. n. 17/2011 e ss.mm.ii";</text:span></text:p>
          </text:list-item>
          <text:list-item>
            <text:p text:style-name="P55"><text:span text:style-name="T112">il</text:span><text:span text:style-name="T140"> </text:span><text:span text:style-name="T112">GDPR</text:span><text:span text:style-name="T123"> </text:span><text:span text:style-name="T112">-</text:span><text:span text:style-name="T123"> </text:span><text:span text:style-name="T112">Regolamento</text:span><text:span text:style-name="T119"> </text:span><text:span text:style-name="T112">Generale</text:span><text:span text:style-name="T104"> </text:span><text:span text:style-name="T112">sulla</text:span><text:span text:style-name="T119"> </text:span><text:span text:style-name="T112">Protezione</text:span><text:span text:style-name="T119"> </text:span><text:span text:style-name="T112">dei</text:span><text:span text:style-name="T123"> </text:span><text:span text:style-name="T112">Dati</text:span><text:span text:style-name="T119"> </text:span><text:span text:style-name="T104">(UE/2016/679);</text:span></text:p>
          </text:list-item>
          <text:list-item>
            <text:p text:style-name="P59"><text:span text:style-name="T112">la</text:span><text:span text:style-name="T145"> </text:span><text:span text:style-name="T112">L.</text:span><text:span text:style-name="T145"> </text:span><text:span text:style-name="T112">n.</text:span><text:span text:style-name="T145"> </text:span><text:span text:style-name="T112">241</text:span><text:span text:style-name="T147"> </text:span><text:span text:style-name="T112">del</text:span><text:span text:style-name="T145"> </text:span><text:span text:style-name="T112">7/8/1990</text:span><text:span text:style-name="T147"> </text:span><text:span text:style-name="T112">“Nuove</text:span><text:span text:style-name="T145"> </text:span><text:span text:style-name="T112">norme</text:span><text:span text:style-name="T147"> </text:span><text:span text:style-name="T112">in</text:span><text:span text:style-name="T145"> </text:span><text:span text:style-name="T112">materia</text:span><text:span text:style-name="T147"> </text:span><text:span text:style-name="T112">di</text:span><text:span text:style-name="T147"> </text:span><text:span text:style-name="T112">procedimento</text:span><text:span text:style-name="T145"> </text:span><text:span text:style-name="T112">amministrativo</text:span><text:span text:style-name="T145"> </text:span><text:span text:style-name="T112">e</text:span><text:span text:style-name="T147"> </text:span><text:span text:style-name="T112">di diritto di accesso ai documenti amministrativi” e s.m.i.;</text:span></text:p>
          </text:list-item>
          <text:list-item>
            <text:p text:style-name="P52"><text:span text:style-name="T112">il</text:span><text:span text:style-name="T150"> </text:span><text:span text:style-name="T112">D.Lgs.</text:span><text:span text:style-name="T153"> </text:span><text:span text:style-name="T112">n.</text:span><text:span text:style-name="T123"> </text:span><text:span text:style-name="T112">267</text:span><text:span text:style-name="T132"> </text:span><text:span text:style-name="T112">del</text:span><text:span text:style-name="T153"> </text:span><text:span text:style-name="T112">18/08/2000</text:span><text:span text:style-name="T132"> </text:span><text:span text:style-name="T112">“Testo</text:span><text:span text:style-name="T132"> </text:span><text:span text:style-name="T112">Unico</text:span><text:span text:style-name="T132"> </text:span><text:span text:style-name="T112">delle</text:span><text:span text:style-name="T132"> </text:span><text:span text:style-name="T112">leggi</text:span><text:span text:style-name="T153"> </text:span><text:span text:style-name="T112">sull’ordinamento</text:span><text:span text:style-name="T132"> </text:span><text:span text:style-name="T112">degli</text:span><text:span text:style-name="T153"> </text:span><text:span text:style-name="T112">enti</text:span><text:span text:style-name="T153"> </text:span><text:span text:style-name="T104">locali”;</text:span></text:p>
          </text:list-item>
          <text:list-item>
            <text:p text:style-name="P61"><text:span text:style-name="T112">il</text:span><text:span text:style-name="T153"> </text:span><text:span text:style-name="T112">D.P.R.</text:span><text:span text:style-name="T123"> </text:span><text:span text:style-name="T112">n.</text:span><text:span text:style-name="T153"> </text:span><text:span text:style-name="T112">445</text:span><text:span text:style-name="T132"> </text:span><text:span text:style-name="T112">del</text:span><text:span text:style-name="T153"> </text:span><text:span text:style-name="T112">28/12/2000</text:span><text:span text:style-name="T132"> </text:span><text:span text:style-name="T112">-</text:span><text:span text:style-name="T150"> </text:span><text:span text:style-name="T112">Testo</text:span><text:span text:style-name="T132"> </text:span><text:span text:style-name="T112">unico</text:span><text:span text:style-name="T132"> </text:span><text:span text:style-name="T112">delle</text:span><text:span text:style-name="T132"> </text:span><text:span text:style-name="T112">disposizioni</text:span><text:span text:style-name="T153"> </text:span><text:span text:style-name="T112">legislative</text:span><text:span text:style-name="T132"> </text:span><text:span text:style-name="T112">e</text:span><text:span text:style-name="T140"> </text:span><text:span text:style-name="T112">regolamentari</text:span><text:span text:style-name="T153"> </text:span><text:span text:style-name="T112">in materia di documentazione amministrativa;</text:span></text:p>
          </text:list-item>
        </text:list>
        <text:p text:style-name="P172"><text:span text:style-name="T205">VISTE</text:span><text:span text:style-name="T112">,</text:span><text:span text:style-name="T119"> </text:span><text:span text:style-name="T104">inoltre,</text:span></text:p>
        <text:list xml:id="list154940014821834" text:continue-numbering="true" text:style-name="WWNum1">
          <text:list-item>
            <text:p text:style-name="P60"><text:span text:style-name="T112">la Deliberazione di</text:span><text:span text:style-name="T104"> </text:span><text:span text:style-name="T112">Consiglio Provinciale n.104 del</text:span><text:span text:style-name="T136"> </text:span><text:span text:style-name="T112">21/12/2011</text:span><text:span text:style-name="T136"> </text:span><text:span text:style-name="T112">che approva</text:span><text:span text:style-name="T136"> </text:span><text:span text:style-name="T112">il</text:span><text:span text:style-name="T104"> </text:span><text:span text:style-name="T112">Regolamento per il conseguimento dell’abilitazione alla professione di insegnante di teoria e/o istruttore</text:span><text:span text:style-name="T116"> </text:span><text:span text:style-name="T112">di guida presso le autoscuole, modificato con deliberazione di Consiglio Provinciale n. 11 del 16/02/2018, n. 20 del 09/07/2020 e n. 9 del 31/03/2025;</text:span></text:p>
          </text:list-item>
          <text:list-item>
            <text:p text:style-name="P62">la determina n. 397 del 04/04/2025, <text:span text:style-name="T326">modificata con determina n. 1217 del 02/09/2026,</text:span> di istituzione e nomina della Commissione Esaminatrice per l’espletamento degli esami per il conseguimento dell’abilitazione alla professione di insegnante di teoria e/o di istruttore di guida di autoscuola;</text:p>
          </text:list-item>
        </text:list>
        <text:p text:style-name="P204"/>
        <text:p text:style-name="P229"><text:span text:style-name="T345">VISTA </text:span>la<text:span text:style-name="T236"> </text:span>Determinazione<text:span text:style-name="T236"> </text:span>Dirigenziale<text:span text:style-name="T236"> </text:span>n.<text:span text:style-name="T324"> </text:span><text:span text:style-name="T355">……...</text:span><text:span text:style-name="T324">del …...…………... </text:span><text:span text:style-name="T323">av</text:span><text:span text:style-name="T325">e</text:span>nte ad oggetto: D.M. 17/2011 E S.M.I.- L.R. N. 09/2003 SMI ART 6 COMMA 1 LETT. C) ESAME PER IL CONSEGUIMENTO DELL’ABILITAZIONE ALLA PROFESSIONE DI INSEGNANTE DI TEORIA E/O DI ISTRUTTORE DI GUIDA DI AUTOSCUOLA <text:span text:style-name="T211">SESSIONE UNICA 2026 -</text:span> <text:span text:style-name="T210">DISPOSIZIONI GESTIONALI E APPROVAZIONE SCHEMA DI AVVISO PUBBLICO</text:span></text:p>
      </text:section>
      <text:h text:style-name="P36" text:outline-level="4">ART.<text:span text:style-name="T238"> </text:span>1<text:span text:style-name="T239"> </text:span>–<text:span text:style-name="T239"> </text:span><text:span text:style-name="T240">OGGETTO</text:span></text:h>
      <text:p text:style-name="P230">In esecuzione di quanto previsto dall’art. 3 del vigente “Regolamento per il conseguimento dell’abilitazione<text:span text:style-name="T246"> </text:span>alla<text:span text:style-name="T246"> </text:span>professione<text:span text:style-name="T246"> </text:span>di<text:span text:style-name="T240"> </text:span>insegnante<text:span text:style-name="T246"> </text:span>di<text:span text:style-name="T240"> </text:span>teoria e/o<text:span text:style-name="T246"> </text:span>istruttore<text:span text:style-name="T246"> </text:span>di<text:span text:style-name="T240"> </text:span>guida<text:span text:style-name="T246"> </text:span>presso<text:span text:style-name="T246"> </text:span>le<text:span text:style-name="T246"> </text:span>autoscuole” in<text:span text:style-name="T236"> </text:span>combinato<text:span text:style-name="T236"> </text:span>disposto<text:span text:style-name="T236"> </text:span>con<text:span text:style-name="T236"> </text:span>le<text:span text:style-name="T236"> </text:span>disposizioni<text:span text:style-name="T236"> </text:span><text:span text:style-name="T212">gestionali</text:span><text:span text:style-name="T236"> </text:span>di<text:span text:style-name="T236"> </text:span>cui<text:span text:style-name="T236"> </text:span>alla<text:span text:style-name="T236"> </text:span>Determinazione<text:span text:style-name="T236"> </text:span>n.<text:span text:style-name="T324"> ….…..</text:span><text:span text:style-name="T231"> </text:span><text:span text:style-name="T215">del</text:span><text:span text:style-name="T219"> </text:span><text:span text:style-name="T218">……………….</text:span><text:span text:style-name="T235">, è indetto l’avviso pubblico per la presentazione di </text:span><text:span text:style-name="T158">manifestazioni di </text:span><text:span text:style-name="T229">int</text:span><text:span text:style-name="T227">eresse</text:span><text:span text:style-name="T156"> per la</text:span><text:span text:style-name="T205"> </text:span><text:span text:style-name="T156">partecipazione all’esame</text:span><text:span text:style-name="T205"> </text:span><text:span text:style-name="T112">per il conseguimento dell’abilitazione alla professione di insegnante di teoria e/o di istruttore di guida di autoscuola.</text:span></text:p>
      <text:p text:style-name="P204"/>
      <text:p text:style-name="P181"><text:span text:style-name="T112">Per la </text:span><text:span text:style-name="T213">SESSIONE UNICA 2026</text:span><text:span text:style-name="T112">, è stata stabilita l’ammissibilità di un </text:span><text:span text:style-name="T205">numero massimo di 15 (quindici) candidature</text:span><text:span text:style-name="T112">, selezionate secondo i seguenti criteri in ordine di priorità:</text:span></text:p>
      <text:list xml:id="list2193584312" text:style-name="WWNum2">
        <text:list-item>
          <text:p text:style-name="P63">residenza del candidato nella Provincia di Parma, fino ad esaurimento del numero massimo di quindici candidature;</text:p>
        </text:list-item>
        <text:list-item>
          <text:p text:style-name="P65"><text:span text:style-name="T112">in caso di mancato raggiungimento del numero massimo di candidature ammissibili utilizzando il criterio a) , la graduatoria verrà completata fino al raggiungimento del numero massimo stabilito, utilizzando il criterio dell’ordine cronologico di ricezione delle candidature presentate anche da soggetti non residenti nella Provincia di </text:span><text:span text:style-name="T104">Parma.</text:span></text:p>
        </text:list-item>
      </text:list>
      <text:p text:style-name="P204"/>
      <text:p text:style-name="P175"><text:span text:style-name="T112">Le</text:span><text:span text:style-name="T153"> </text:span><text:span text:style-name="T112">manifestazioni</text:span><text:span text:style-name="T132"> </text:span><text:span text:style-name="T112">di</text:span><text:span text:style-name="T132"> </text:span><text:span text:style-name="T112">interesse</text:span><text:span text:style-name="T123"> </text:span><text:span text:style-name="T112">dovranno</text:span><text:span text:style-name="T123"> </text:span><text:span text:style-name="T112">essere</text:span><text:span text:style-name="T123"> </text:span><text:span text:style-name="T112">presentate</text:span><text:span text:style-name="T123"> </text:span><text:span text:style-name="T205">entro</text:span><text:span text:style-name="T126"> </text:span><text:span text:style-name="T205">il</text:span><text:span text:style-name="T120"> </text:span><text:span text:style-name="T121">17</text:span><text:span text:style-name="T205">/</text:span><text:span text:style-name="T206">10</text:span><text:span text:style-name="T205">/202</text:span><text:span text:style-name="T127">6 </text:span><text:span text:style-name="T205">ore</text:span><text:span text:style-name="T134"> </text:span><text:span text:style-name="T111">12:00.</text:span></text:p>
      <text:p text:style-name="P9"><text:span text:style-name="T357">Entro martedì 2</text:span><text:span text:style-name="T358">0</text:span><text:span text:style-name="T357">/</text:span><text:span text:style-name="T359">1</text:span><text:span text:style-name="T357">0/202</text:span><text:span text:style-name="T358">6</text:span><text:span text:style-name="T357"> </text:span><text:span text:style-name="T356">l’Ufficio competente provvederà, a esito dell’istruttoria condotta, a pubblicare</text:span><text:span text:style-name="T360"> </text:span><text:span text:style-name="T356">la graduatoria di ammissione o esclusione alla successiva fase sul sito internet della Provincia di Parma </text:span><text:a xlink:type="simple" xlink:href="http://www.provincia.parma.itnella/" text:style-name="Standard" text:visited-style-name="Standard"><text:span text:style-name="T256">www.provincia.parma.it </text:span></text:a><text:a xlink:type="simple" xlink:href="http://www.provincia.parma.itnella/" text:style-name="Standard" text:visited-style-name="Standard"><text:span text:style-name="T356">nella</text:span></text:a><text:span text:style-name="T356"> Sezione Servizi Online e Informazioni Pratiche – Bandi in Pubblicazione – Bandi e procedure d’Affidamento – Bando Generico.</text:span></text:p>
      <text:p text:style-name="P215"><text:span text:style-name="T345">Dal 2</text:span><text:span text:style-name="T346">7</text:span><text:span text:style-name="T345">/</text:span><text:span text:style-name="T346">10/</text:span><text:span text:style-name="T345">202</text:span><text:span text:style-name="T346">6</text:span><text:span text:style-name="T345"> al 0</text:span><text:span text:style-name="T346">6</text:span><text:span text:style-name="T345">/</text:span><text:span text:style-name="T347">11</text:span><text:span text:style-name="T345">/202</text:span><text:span text:style-name="T346">6</text:span><text:span text:style-name="T345"> </text:span><text:span text:style-name="T347">ore 12:00</text:span>, i candidati ammessi dovranno presentare la domanda di partecipazione comprensiva di tutta la documentazione di cui all’art.7 “Domanda di ammissione agli esami” del vigente Regolamento e secondo le modalità di cui al successivo art. 3 bis del presente Avviso .</text:p>
      <text:p text:style-name="P233"/>
      <text:h text:style-name="P38" text:outline-level="4">ART.<text:span text:style-name="T239"> </text:span>2<text:span text:style-name="T266"> </text:span>-<text:span text:style-name="T239"> </text:span>REQUISITI<text:span text:style-name="T268"> </text:span>DI<text:span text:style-name="T270"> </text:span><text:span text:style-name="T240">AMMISSIONE</text:span></text:h>
      <text:p text:style-name="P205"/>
      <text:p text:style-name="P238">Possono partecipare agli esami per il conseguimento delle suddette abilitazioni i candidati che<text:span text:style-name="T246"> </text:span>alla data di presentazione della Manifestazione di interesse abbiano i seguenti requisiti:</text:p>
      <text:p text:style-name="P172"><text:span text:style-name="T156">Per</text:span><text:span text:style-name="T135"> </text:span><text:span text:style-name="T156">i</text:span><text:span text:style-name="T135"> </text:span><text:span text:style-name="T156">candidati</text:span><text:span text:style-name="T107"> </text:span><text:span text:style-name="T156">all’esame</text:span><text:span text:style-name="T129"> </text:span><text:span text:style-name="T156">di</text:span><text:span text:style-name="T129"> </text:span><text:span text:style-name="T156">abilitazione</text:span><text:span text:style-name="T129"> </text:span><text:span text:style-name="T156">ad</text:span><text:span text:style-name="T122"> </text:span><text:span text:style-name="T156">insegnante</text:span><text:span text:style-name="T129"> </text:span><text:span text:style-name="T156">di</text:span><text:span text:style-name="T129"> </text:span><text:span text:style-name="T107">teoria</text:span><text:span text:style-name="T106">:</text:span></text:p>
      <text:p text:style-name="P201"/>
      <text:list xml:id="list842793310" text:style-name="WWNum3">
        <text:list-item>
          <text:p text:style-name="P67">che abbiano conseguito l’attestato di frequenza del corso di formazione iniziale avviato prima del 6 aprile 2024:</text:p>
          <text:list>
            <text:list-item>
              <text:p text:style-name="P74"><text:span text:style-name="T112">età</text:span><text:span text:style-name="T132"> </text:span><text:span text:style-name="T112">non</text:span><text:span text:style-name="T104"> </text:span><text:span text:style-name="T112">inferiore</text:span><text:span text:style-name="T104"> </text:span><text:span text:style-name="T112">a</text:span><text:span text:style-name="T104"> </text:span><text:span text:style-name="T112">18</text:span><text:span text:style-name="T104"> anni;</text:span></text:p>
            </text:list-item>
            <text:list-item>
              <text:p text:style-name="P77"><text:span text:style-name="T112">diploma</text:span><text:span text:style-name="T132"> </text:span><text:span text:style-name="T112">di</text:span><text:span text:style-name="T123"> </text:span><text:span text:style-name="T112">istruzione</text:span><text:span text:style-name="T104"> </text:span><text:span text:style-name="T112">di</text:span><text:span text:style-name="T123"> </text:span><text:span text:style-name="T112">secondo</text:span><text:span text:style-name="T104"> </text:span><text:span text:style-name="T112">grado</text:span><text:span text:style-name="T119"> </text:span><text:span text:style-name="T112">conseguito</text:span><text:span text:style-name="T104"> </text:span><text:span text:style-name="T112">a</text:span><text:span text:style-name="T119"> </text:span><text:span text:style-name="T112">seguito</text:span><text:span text:style-name="T104"> </text:span><text:span text:style-name="T112">di</text:span><text:span text:style-name="T123"> </text:span><text:span text:style-name="T112">un</text:span><text:span text:style-name="T104"> </text:span><text:span text:style-name="T112">corso</text:span><text:span text:style-name="T132"> </text:span><text:span text:style-name="T112">di</text:span><text:span text:style-name="T136"> </text:span><text:span text:style-name="T112">studi</text:span><text:span text:style-name="T123"> </text:span><text:span text:style-name="T112">di</text:span><text:span text:style-name="T119"> </text:span><text:span text:style-name="T112">almeno</text:span><text:span text:style-name="T119"> </text:span><text:span text:style-name="T112">5</text:span><text:span text:style-name="T104"> anni;</text:span></text:p>
            </text:list-item>
            <text:list-item>
              <text:p text:style-name="P79"><text:span text:style-name="T112">attestato di frequenza del corso di formazione iniziale per insegnante di teoria,conseguito ad esito di un corso di formazione iniziale avviato prima del 6 aprile 2024 secondo le modalità precedenti (corso di 145 ore)</text:span><text:span text:style-name="T116"> </text:span><text:span text:style-name="T112">;</text:span></text:p>
            </text:list-item>
            <text:list-item>
              <text:p text:style-name="P82">non essere stato dichiarato delinquente abituale, professionale o per tendenza e non essere stato sottoposto a misure amministrative di sicurezza personale o alle misure di prevenzione previste dall'art. 120, comma 1, del decreto legislativo 30 aprile 1992 n. 285 e s.m.i.;</text:p>
            </text:list-item>
            <text:list-item>
              <text:p text:style-name="P75"><text:span text:style-name="T112">patente</text:span><text:span text:style-name="T132"> </text:span><text:span text:style-name="T112">di</text:span><text:span text:style-name="T123"> </text:span><text:span text:style-name="T112">guida</text:span><text:span text:style-name="T119"> </text:span><text:span text:style-name="T112">della</text:span><text:span text:style-name="T119"> </text:span><text:span text:style-name="T112">categoria</text:span><text:span text:style-name="T119"> </text:span><text:span text:style-name="T112">B</text:span><text:span text:style-name="T119"> </text:span><text:span text:style-name="T112">normale</text:span><text:span text:style-name="T104"> </text:span><text:span text:style-name="T112">o</text:span><text:span text:style-name="T119"> </text:span><text:span text:style-name="T112">speciale,</text:span><text:span text:style-name="T123"> </text:span><text:span text:style-name="T112">in</text:span><text:span text:style-name="T119"> </text:span><text:span text:style-name="T112">corso</text:span><text:span text:style-name="T119"> </text:span><text:span text:style-name="T112">di</text:span><text:span text:style-name="T119"> </text:span><text:span text:style-name="T104">validità.</text:span></text:p>
            </text:list-item>
          </text:list>
        </text:list-item>
      </text:list>
      <text:p text:style-name="P204"/>
      <text:list xml:id="list154939825223591" text:continue-numbering="true" text:style-name="WWNum3">
        <text:list-item>
          <text:p text:style-name="P87">che abbiano conseguito l’attestato di frequenza del corso di formazione iniziale avviato dopo il 6 aprile 2024:</text:p>
          <text:list>
            <text:list-item>
              <text:p text:style-name="P74"><text:span text:style-name="T112">età</text:span><text:span text:style-name="T132"> </text:span><text:span text:style-name="T112">non</text:span><text:span text:style-name="T104"> </text:span><text:span text:style-name="T112">inferiore</text:span><text:span text:style-name="T104"> </text:span><text:span text:style-name="T112">a</text:span><text:span text:style-name="T104"> </text:span><text:span text:style-name="T112">18</text:span><text:span text:style-name="T104"> anni;</text:span></text:p>
            </text:list-item>
            <text:list-item>
              <text:p text:style-name="P78"><text:span text:style-name="T112">diploma</text:span><text:span text:style-name="T140"> </text:span><text:span text:style-name="T112">di</text:span><text:span text:style-name="T123"> </text:span><text:span text:style-name="T112">istruzione</text:span><text:span text:style-name="T123"> </text:span><text:span text:style-name="T112">secondaria</text:span><text:span text:style-name="T132"> </text:span><text:span text:style-name="T112">di</text:span><text:span text:style-name="T123"> </text:span><text:span text:style-name="T112">secondo</text:span><text:span text:style-name="T123"> </text:span><text:span text:style-name="T104">grado;</text:span></text:p>
            </text:list-item>
            <text:list-item>
              <text:p text:style-name="P91"><text:span text:style-name="T112">attestato di frequenza del corso di formazione iniziale per insegnante di teoria. A</text:span><text:span text:style-name="T140"> </text:span><text:span text:style-name="T112">decorrere dal 6 aprile 2024, il corso di formazione iniziale deve essere svolto integralmente presso la sede di un solo soggetto erogatore a ciò autorizzato ai sensi dell’art. 123 co. 10-bis del C.d.S., e deve essere articolato in una parte teorica di 160 ore sugli argomenti di cui all’allegato 1 del D.M. 17/2011. La parte</text:span><text:span text:style-name="T136"> </text:span><text:span text:style-name="T112">di lezione</text:span><text:span text:style-name="T136"> </text:span><text:span text:style-name="T112">afferente all’uso del</text:span><text:span text:style-name="T104"> </text:span><text:span text:style-name="T112">cronotachigrafo e</text:span><text:span text:style-name="T136"> </text:span><text:span text:style-name="T112">del rallentatore</text:span><text:span text:style-name="T136"> </text:span><text:span text:style-name="T112">di velocità</text:span><text:span text:style-name="T136"> </text:span><text:span text:style-name="T112">può</text:span><text:span text:style-name="T136"> </text:span><text:span text:style-name="T112">essere svolta anche tramite l’uso di sistemi multimediali.</text:span><text:span text:style-name="T116"> </text:span><text:span text:style-name="T112">;</text:span></text:p>
            </text:list-item>
            <text:list-item>
              <text:p text:style-name="P83">non essere stato dichiarato delinquente abituale, professionale o per tendenza e non essere stato sottoposto a misure amministrative di sicurezza personale o alle misure di prevenzione previste dall'art. 120, comma 1, del decreto legislativo 30 aprile 1992 n. 285 e s.m.i.;</text:p>
            </text:list-item>
            <text:list-item>
              <text:p text:style-name="P72"><text:span text:style-name="T112">patente di guida della categoria B</text:span><text:span text:style-name="T136"> </text:span><text:span text:style-name="T112">normale o speciale, conseguita in Italia o in uno Stato membro dell’Unione europea o dello Spazio economico europeo, o in un altro Stato e convertita in patente di guida italiana, in corso di validità.</text:span></text:p>
            </text:list-item>
          </text:list>
        </text:list-item>
      </text:list>
      <text:p text:style-name="P204"/>
      <text:p text:style-name="P175"><text:span text:style-name="T156">Per</text:span><text:span text:style-name="T135"> </text:span><text:span text:style-name="T156">i</text:span><text:span text:style-name="T135"> </text:span><text:span text:style-name="T156">candidati</text:span><text:span text:style-name="T107"> </text:span><text:span text:style-name="T156">all’esame</text:span><text:span text:style-name="T129"> </text:span><text:span text:style-name="T156">di</text:span><text:span text:style-name="T129"> </text:span><text:span text:style-name="T156">abilitazione</text:span><text:span text:style-name="T129"> </text:span><text:span text:style-name="T156">ad</text:span><text:span text:style-name="T122"> </text:span><text:span text:style-name="T156">istruttore</text:span><text:span text:style-name="T129"> </text:span><text:span text:style-name="T156">di</text:span><text:span text:style-name="T129"> </text:span><text:span text:style-name="T107">guida:</text:span></text:p>
      <text:p text:style-name="P207"/>
      <text:list xml:id="list3940912437" text:style-name="WWNum4">
        <text:list-item>
          <text:p text:style-name="P68">che abbiano conseguito l’attestato di frequenza del corso di formazione iniziale avviato prima del 6 aprile 2024:</text:p>
        </text:list-item>
      </text:list>
      <text:list xml:id="list154938802701491" text:continue-list="list154939825223591" text:style-name="WWNum3">
        <text:list-item>
          <text:list>
            <text:list-item>
              <text:p text:style-name="P75"><text:span text:style-name="T112">età</text:span><text:span text:style-name="T132"> </text:span><text:span text:style-name="T112">non</text:span><text:span text:style-name="T104"> </text:span><text:span text:style-name="T112">inferiore</text:span><text:span text:style-name="T104"> </text:span><text:span text:style-name="T112">a</text:span><text:span text:style-name="T104"> </text:span><text:span text:style-name="T112">21</text:span><text:span text:style-name="T104"> anni;</text:span></text:p>
            </text:list-item>
            <text:list-item>
              <text:p text:style-name="P96">diploma di istruzione di secondo grado, conseguito a seguito di un corso di studi di durata triennale, quadriennale o quinquennale purché conseguito presso Istituti statali, legalmente riconosciuti, o paritari;</text:p>
            </text:list-item>
            <text:list-item>
              <text:p text:style-name="P80"><text:span text:style-name="T112">attestato di frequenza del corso di formazione iniziale per istruttore di guida,conseguito ad esito di un corso di formazione iniziale avviato prima del 6 aprile 2024 secondo le modalità precedenti (corso teorico di 80 ore e pratico di 40 o 32 ore)</text:span><text:span text:style-name="T116"> </text:span><text:span text:style-name="T112">;</text:span></text:p>
            </text:list-item>
            <text:list-item>
              <text:p text:style-name="P83">non essere stato dichiarato delinquente abituale, professionale o per tendenza e non essere stato sottoposto a misure amministrative di sicurezza personale o alle misure di prevenzione previste dall'articolo 120, comma 1, del decreto legislativo 30 aprile 1992 n. 285 e s.m.i.;</text:p>
            </text:list-item>
            <text:list-item>
              <text:p text:style-name="P75"><text:span text:style-name="T112">patente</text:span><text:span text:style-name="T153"> </text:span><text:span text:style-name="T112">di</text:span><text:span text:style-name="T123"> </text:span><text:span text:style-name="T112">guida,</text:span><text:span text:style-name="T119"> </text:span><text:span text:style-name="T112">in</text:span><text:span text:style-name="T123"> </text:span><text:span text:style-name="T112">corso</text:span><text:span text:style-name="T132"> </text:span><text:span text:style-name="T112">di</text:span><text:span text:style-name="T123"> </text:span><text:span text:style-name="T112">validità,</text:span><text:span text:style-name="T119"> </text:span><text:span text:style-name="T112">comprendente</text:span><text:span text:style-name="T119"> </text:span><text:span text:style-name="T104">alternativamente:</text:span></text:p>
            </text:list-item>
          </text:list>
        </text:list-item>
      </text:list>
      <text:list xml:id="list154938549379619" text:continue-list="list3940912437" text:style-name="WWNum4">
        <text:list-item>
          <text:list>
            <text:list-item>
              <text:p text:style-name="P98"><text:span text:style-name="T155">almeno le categorie A, B, CE e D</text:span><text:span text:style-name="T112">, ad esclusione delle categorie speciali, per coloro che richiedono l’abilitazione a svolgere esercitazioni per il conseguimento delle abilitazioni necessarie alla guida di tutti i veicoli a motore e rimorchi, nonché per la loro revisione;</text:span></text:p>
            </text:list-item>
            <text:list-item>
              <text:p text:style-name="P70"><text:span text:style-name="T155">almeno</text:span><text:span text:style-name="T137"> </text:span><text:span text:style-name="T155">le</text:span><text:span text:style-name="T137"> </text:span><text:span text:style-name="T155">categorie</text:span><text:span text:style-name="T137"> </text:span><text:span text:style-name="T155">B, CE</text:span><text:span text:style-name="T106"> </text:span><text:span text:style-name="T155">e</text:span><text:span text:style-name="T137"> </text:span><text:span text:style-name="T155">D</text:span><text:span text:style-name="T112">,</text:span><text:span text:style-name="T104"> </text:span><text:span text:style-name="T112">ad</text:span><text:span text:style-name="T136"> </text:span><text:span text:style-name="T112">esclusione</text:span><text:span text:style-name="T136"> </text:span><text:span text:style-name="T112">delle categorie</text:span><text:span text:style-name="T136"> </text:span><text:span text:style-name="T112">speciali, per</text:span><text:span text:style-name="T104"> </text:span><text:span text:style-name="T112">coloro</text:span><text:span text:style-name="T136"> </text:span><text:span text:style-name="T112">che</text:span><text:span text:style-name="T136"> </text:span><text:span text:style-name="T112">richiedono l’abilitazione a svolgere esercitazioni per il conseguimento delle abilitazioni necessarie alla guida</text:span><text:span text:style-name="T116"> </text:span><text:span text:style-name="T112">di</text:span><text:span text:style-name="T136"> </text:span><text:span text:style-name="T112">tutti</text:span><text:span text:style-name="T119"> </text:span><text:span text:style-name="T112">i</text:span><text:span text:style-name="T136"> </text:span><text:span text:style-name="T112">veicoli</text:span><text:span text:style-name="T136"> </text:span><text:span text:style-name="T112">a</text:span><text:span text:style-name="T104"> </text:span><text:span text:style-name="T112">motore</text:span><text:span text:style-name="T104"> </text:span><text:span text:style-name="T112">e rimorchi,</text:span><text:span text:style-name="T136"> </text:span><text:span text:style-name="T112">nonché</text:span><text:span text:style-name="T104"> </text:span><text:span text:style-name="T112">per</text:span><text:span text:style-name="T136"> </text:span><text:span text:style-name="T112">la loro revisione,</text:span><text:span text:style-name="T136"> </text:span><text:span text:style-name="T112">ad eccezione</text:span><text:span text:style-name="T104"> </text:span><text:span text:style-name="T112">dei</text:span><text:span text:style-name="T136"> </text:span><text:span text:style-name="T112">ciclomotori</text:span><text:span text:style-name="T136"> </text:span><text:span text:style-name="T112">e</text:span><text:span text:style-name="T104"> </text:span><text:span text:style-name="T112">dei </text:span><text:span text:style-name="T104">motocicli;</text:span></text:p>
            </text:list-item>
            <text:list-item>
              <text:p text:style-name="P89"><text:span text:style-name="T155">almeno le categorie B speciale, C speciale e D speciale</text:span><text:span text:style-name="T112">, ai soli fini dell’avvio dell’attività di impresa di autoscuola, per la quale è necessario possedere le abilitazioni di insegnante e di </text:span><text:span text:style-name="T108">istruttore.</text:span></text:p>
            </text:list-item>
          </text:list>
        </text:list-item>
      </text:list>
      <text:p text:style-name="P208"/>
      <text:list xml:id="list154940266363734" text:continue-numbering="true" text:style-name="WWNum4">
        <text:list-item>
          <text:p text:style-name="P68">che abbiano conseguito l’attestato di frequenza del corso di formazione iniziale avviato dopo il 6 aprile 2024:</text:p>
        </text:list-item>
      </text:list>
      <text:list xml:id="list2245531968" text:style-name="WWNum5">
        <text:list-item>
          <text:p text:style-name="P76"><text:span text:style-name="T112">età</text:span><text:span text:style-name="T132"> </text:span><text:span text:style-name="T112">non</text:span><text:span text:style-name="T104"> </text:span><text:span text:style-name="T112">inferiore</text:span><text:span text:style-name="T104"> </text:span><text:span text:style-name="T112">a</text:span><text:span text:style-name="T104"> </text:span><text:span text:style-name="T112">21</text:span><text:span text:style-name="T104"> anni;</text:span></text:p>
        </text:list-item>
        <text:list-item>
          <text:p text:style-name="P76"><text:span text:style-name="T112">diploma</text:span><text:span text:style-name="T140"> </text:span><text:span text:style-name="T112">di</text:span><text:span text:style-name="T123"> </text:span><text:span text:style-name="T112">istruzione</text:span><text:span text:style-name="T123"> </text:span><text:span text:style-name="T112">secondaria</text:span><text:span text:style-name="T132"> </text:span><text:span text:style-name="T112">di</text:span><text:span text:style-name="T123"> </text:span><text:span text:style-name="T112">secondo</text:span><text:span text:style-name="T123"> </text:span><text:span text:style-name="T104">grado;</text:span></text:p>
        </text:list-item>
        <text:list-item>
          <text:p text:style-name="P93"><text:span text:style-name="T112">attestato di frequenza del corso di formazione iniziale per istruttore di guida. A decorrere dal 6 aprile 2024, il corso di formazione iniziale deve essere svolto integralmente presso la sede di un solo soggetto erogatore a ciò autorizzato ai sensi dell’art. 123 co. 10-bis del C.d.S., e deve essere articolato</text:span><text:span text:style-name="T136"> </text:span><text:span text:style-name="T112">sulla</text:span><text:span text:style-name="T136"> </text:span><text:span text:style-name="T112">base</text:span><text:span text:style-name="T136"> </text:span><text:span text:style-name="T112">del</text:span><text:span text:style-name="T123"> </text:span><text:span text:style-name="T112">programma</text:span><text:span text:style-name="T119"> </text:span><text:span text:style-name="T112">di</text:span><text:span text:style-name="T104"> </text:span><text:span text:style-name="T112">cui</text:span><text:span text:style-name="T123"> </text:span><text:span text:style-name="T112">all’allegato</text:span><text:span text:style-name="T119"> </text:span><text:span text:style-name="T112">2</text:span><text:span text:style-name="T119"> </text:span><text:span text:style-name="T112">del</text:span><text:span text:style-name="T123"> </text:span><text:span text:style-name="T112">D.M.</text:span><text:span text:style-name="T104"> </text:span><text:span text:style-name="T112">17/2011</text:span><text:span text:style-name="T136"> </text:span><text:span text:style-name="T112">ossia</text:span><text:span text:style-name="T136"> </text:span><text:span text:style-name="T112">in</text:span><text:span text:style-name="T119"> </text:span><text:span text:style-name="T112">una</text:span><text:span text:style-name="T136"> </text:span><text:span text:style-name="T112">parte</text:span><text:span text:style-name="T119"> </text:span><text:span text:style-name="T112">teorica di 90 ore per tutte le tipologie di abilitazione ed in una parte pratica da 26, 32 o 38 ore a seconda delle categorie di patenti per le quali si chiede l’abilitazione all’istruzione alla guida. I candidati istruttori di cui all’art. 5 co. 2 del D.M. 17/2011 sono esonerati dalla parte pratica del corso. ;</text:span></text:p>
        </text:list-item>
        <text:list-item>
          <text:p text:style-name="P84">non essere stato dichiarato delinquente abituale, professionale o per tendenza e non essere stato sottoposto a misure amministrative di sicurezza personale o alle misure di prevenzione previste dall'articolo 120, comma 1, del decreto legislativo 30 aprile 1992 n. 285 e s.m.i.;</text:p>
        </text:list-item>
        <text:list-item>
          <text:p text:style-name="P102">patente di guida, conseguita in Italia o in uno Stato membro dell’Unione europea o dello Spazio economico europeo, o in un altro Stato e convertita in patente di guida italiana, in corso di validità, comprendente alternativamente:</text:p>
        </text:list-item>
      </text:list>
      <text:list xml:id="list154940142366105" text:continue-list="list154940266363734" text:style-name="WWNum4">
        <text:list-item>
          <text:list>
            <text:list-item>
              <text:p text:style-name="P104"><text:span text:style-name="T155">almeno le categorie BE e CE</text:span><text:span text:style-name="T112">, ad esclusione delle categorie speciali, per coloro che richiedono l’abilitazione a svolgere esercitazioni per il conseguimento delle patenti di categoria B, BE, C e</text:span><text:span text:style-name="T116"> </text:span><text:span text:style-name="T112">CE, nonché per la loro revisione;</text:span></text:p>
            </text:list-item>
            <text:list-item>
              <text:p text:style-name="P105"><text:span text:style-name="T155">almeno le categorie A, BE e CE</text:span><text:span text:style-name="T112">, ad esclusione delle categorie speciali, per coloro che richiedono l’abilitazione a svolgere esercitazioni per il conseguimento delle patenti di categoria</text:span><text:span text:style-name="T116"> </text:span><text:span text:style-name="T112">AM,</text:span><text:span text:style-name="T132"> </text:span><text:span text:style-name="T112">A1,</text:span><text:span text:style-name="T119"> </text:span><text:span text:style-name="T112">A2,</text:span><text:span text:style-name="T119"> </text:span><text:span text:style-name="T112">A, B, BE, C e CE, nonché per la loro revisione;</text:span></text:p>
            </text:list-item>
            <text:list-item>
              <text:p text:style-name="P94"><text:span text:style-name="T155">almeno le categorie BE, CE e DE</text:span><text:span text:style-name="T112">, ad esclusione delle categorie speciali, per coloro che richiedono l’abilitazione a svolgere esercitazioni per il conseguimento delle patenti di categoria B, BE, C, CE, D e DE, nonché per la loro revisione;</text:span></text:p>
            </text:list-item>
            <text:list-item>
              <text:p text:style-name="P106"><text:span text:style-name="T155">almeno le categorie A, BE, CE e DE</text:span><text:span text:style-name="T112">, ad esclusione delle categorie speciali, per coloro che richiedono l’abilitazione a svolgere esercitazioni per il conseguimento delle patenti di categoria</text:span><text:span text:style-name="T116"> </text:span><text:span text:style-name="T112">AM,</text:span><text:span text:style-name="T140"> </text:span><text:span text:style-name="T112">A1,</text:span><text:span text:style-name="T123"> </text:span><text:span text:style-name="T112">A2,</text:span><text:span text:style-name="T123"> </text:span><text:span text:style-name="T112">A, B, BE, C, CE, D e DE, nonché per la loro revisione;</text:span></text:p>
            </text:list-item>
            <text:list-item>
              <text:p text:style-name="P99"><text:span text:style-name="T155">almeno</text:span><text:span text:style-name="T106"> </text:span><text:span text:style-name="T155">le categorie</text:span><text:span text:style-name="T106"> </text:span><text:span text:style-name="T155">BE</text:span><text:span text:style-name="T106"> </text:span><text:span text:style-name="T155">e</text:span><text:span text:style-name="T106"> </text:span><text:span text:style-name="T155">CE</text:span><text:span text:style-name="T106"> </text:span><text:span text:style-name="T155">speciali</text:span><text:span text:style-name="T112">,</text:span><text:span text:style-name="T119"> </text:span><text:span text:style-name="T112">ai</text:span><text:span text:style-name="T119"> </text:span><text:span text:style-name="T112">soli</text:span><text:span text:style-name="T119"> </text:span><text:span text:style-name="T112">fini</text:span><text:span text:style-name="T136"> </text:span><text:span text:style-name="T112">dell’avvio</text:span><text:span text:style-name="T104"> </text:span><text:span text:style-name="T112">dell’attività</text:span><text:span text:style-name="T104"> </text:span><text:span text:style-name="T112">di</text:span><text:span text:style-name="T136"> </text:span><text:span text:style-name="T112">autoscuola,</text:span><text:span text:style-name="T136"> </text:span><text:span text:style-name="T112">per</text:span><text:span text:style-name="T136"> </text:span><text:span text:style-name="T112">la quale è necessario possedere le abilitazioni di insegnante e di istruttore.</text:span></text:p>
            </text:list-item>
          </text:list>
        </text:list-item>
      </text:list>
      <text:p text:style-name="P204"/>
      <text:p text:style-name="P240">Si precisa che per “diploma di scuola secondaria di secondo grado” si intende esclusivamente l’attestato di diploma conseguito a seguito di esame di maturità, come precisato dalla circolare della Direzione Generale della Motorizzazione Civile n. 14554 del 21/05/2024.</text:p>
      <text:p text:style-name="P204"/>
      <text:p text:style-name="P238"><text:span text:style-name="T345">In tutti i casi, </text:span>al fine dell’ottenimento di entrambe le qualifiche, è necessario possedere la cittadinanza italiana o di uno Stato membro dell’Unione Europea; sono equiparati ai cittadini comunitari <text:span text:style-name="T345">i cittadini extracomunitari </text:span>muniti di regolare permesso di soggiorno nel territorio dello Stato oppure abbiano la residenza anagrafica o l’iscrizione all’Anagrafe degli Italiani Residenti all’estero (AIRE).</text:p>
      <text:p text:style-name="P16"><text:span text:style-name="T112">Ai</text:span><text:span text:style-name="T362"> fini della </text:span><text:span text:style-name="T364">dimostrazione del possesso del titolo di studio, se conseguito all’estero</text:span><text:span text:style-name="T362">, i</text:span><text:span text:style-name="T365"> </text:span><text:span text:style-name="T362">cittadini comunitari ed extracomunitari devono produrre la documentazione attestante il POSSESSO</text:span><text:span text:style-name="T365"> </text:span><text:span text:style-name="T362">DEL</text:span><text:span text:style-name="T365"> </text:span><text:span text:style-name="T362">TITOLO</text:span><text:span text:style-name="T365"> </text:span><text:span text:style-name="T362">DI</text:span><text:span text:style-name="T365"> </text:span><text:span text:style-name="T362">STUDIO,</text:span><text:span text:style-name="T365"> </text:span><text:span text:style-name="T362">accompagnata</text:span><text:span text:style-name="T365"> </text:span><text:span text:style-name="T362">dalla</text:span><text:span text:style-name="T365"> </text:span><text:span text:style-name="T362">“DICHIARAZIONE</text:span><text:span text:style-name="T365"> </text:span><text:span text:style-name="T362">DI</text:span><text:span text:style-name="T365"> </text:span><text:span text:style-name="T362">VALORE”,</text:span></text:p>
      <text:p text:style-name="P13"><text:span text:style-name="T356">contenente il piano di studi svolto e le materie studiate, effettuata a cura dell’autorità italiana e/o rappresentanza diplomatica competente</text:span><text:a xlink:type="simple" xlink:href="#_bookmark0" text:style-name="Standard" text:visited-style-name="Standard"><text:span text:style-name="T275">1</text:span></text:a><text:span text:style-name="T293"> </text:span><text:span text:style-name="T292">nel paese in cui è stato conseguito il titolo di studio, allegando alla medesima la “TRADUZIONE LEGALIZZATA” del titolo di studio conseguito.</text:span></text:p>
      <text:p text:style-name="P242"/>
      <text:p text:style-name="P240">I candidati, oltre ad essere in possesso dei requisiti di cui sopra, devono inoltre versare nelle seguenti condizioni da attestare con specifica dichiarazione resa ai sensi del D.P.R. N. 445/2000 <text:span text:style-name="T240">s.m.i.:</text:span></text:p>
      <text:list xml:id="list154938602020339" text:continue-numbering="true" text:style-name="WWNum4">
        <text:list-item>
          <text:list>
            <text:list-item>
              <text:list>
                <text:list-item>
                  <text:p text:style-name="P56"><text:span text:style-name="T112">di</text:span><text:span text:style-name="T123"> </text:span><text:span text:style-name="T112">non</text:span><text:span text:style-name="T119"> </text:span><text:span text:style-name="T112">essere</text:span><text:span text:style-name="T132"> </text:span><text:span text:style-name="T112">interdetti</text:span><text:span text:style-name="T123"> </text:span><text:span text:style-name="T112">o</text:span><text:span text:style-name="T119"> </text:span><text:span text:style-name="T112">inabilitati</text:span><text:span text:style-name="T136"> </text:span><text:span text:style-name="T159">;</text:span></text:p>
                </text:list-item>
                <text:list-item>
                  <text:p text:style-name="P108">di non essere sottoposti a misure amministrative di sicurezza personali o a misure di prevenzione previste dal D. Lgs. n. 159/2011;</text:p>
                </text:list-item>
                <text:list-item>
                  <text:p text:style-name="P109">di non avere riportato condanne per delitti contro la pubblica amministrazione, contro l’amministrazione della giustizia, contro la fede pubblica, contro l’economia pubblica, l’industria ed il commercio, ovvero per i delitti di cui agli artt. 575, 624, 628, 629, 630, 640, 646, 648,648 bis, del c.p., o per qualsiasi altro delitto non colposo per il quale la legge preveda la pena della reclusione non inferiore, nel minimo, a due anni e, nel massimo, a cinque anni, salvo che non sia intervenuta sentenza definitiva di riabilitazione;</text:p>
                </text:list-item>
                <text:list-item>
                  <text:p text:style-name="P111"><text:span text:style-name="T112">che</text:span><text:span text:style-name="T119"> </text:span><text:span text:style-name="T112">nei</text:span><text:span text:style-name="T104"> </text:span><text:span text:style-name="T112">propri</text:span><text:span text:style-name="T123"> </text:span><text:span text:style-name="T112">confronti</text:span><text:span text:style-name="T123"> </text:span><text:span text:style-name="T112">non</text:span><text:span text:style-name="T119"> </text:span><text:span text:style-name="T112">è</text:span><text:span text:style-name="T119"> </text:span><text:span text:style-name="T112">stata</text:span><text:span text:style-name="T119"> </text:span><text:span text:style-name="T112">pronunciata</text:span><text:span text:style-name="T119"> </text:span><text:span text:style-name="T112">sentenza</text:span><text:span text:style-name="T119"> </text:span><text:span text:style-name="T112">di</text:span><text:span text:style-name="T123"> </text:span><text:span text:style-name="T112">condanna</text:span><text:span text:style-name="T119"> </text:span><text:span text:style-name="T112">passata</text:span><text:span text:style-name="T119"> </text:span><text:span text:style-name="T112">in</text:span><text:span text:style-name="T119"> </text:span><text:span text:style-name="T112">giudicato, o emessi decreti penali di condanna divenuti irrevocabili, oppure sentenza di applicazione della pena su richiesta, ai sensi dell’art. 444 del codice di procedura penale;</text:span></text:p>
                </text:list-item>
                <text:list-item>
                  <text:p text:style-name="P112"><text:span text:style-name="T112">che nei propri confronti non è stata pronunciata sentenza di condanna passata in giudicato per uno o più reati di partecipazione a un’organizzazione criminale, corruzione, frode, riciclaggio, quali definiti dagli atti comunitari citati all’art. 45, paragrafo1, direttiva Ce </text:span><text:span text:style-name="T104">2004/18;</text:span></text:p>
                </text:list-item>
                <text:list-item>
                  <text:p text:style-name="P113">che nei propri confronti non sono state emesse condanne per le quali ha beneficiato della non menzione;</text:p>
                </text:list-item>
              </text:list>
            </text:list-item>
          </text:list>
        </text:list-item>
      </text:list>
      <text:p text:style-name="P243">oppure</text:p>
      <text:p text:style-name="P27"><draw:g text:anchor-type="paragraph" draw:z-index="2" draw:name="Group 3" draw:style-name="gr2"><draw:custom-shape draw:name="Graphic 4" draw:style-name="gr3" draw:text-style-name="P266" svg:width="4.239cm" svg:height="0.022cm" svg:x="2.057cm" svg:y="0.205cm"><text:p/><draw:enhanced-geometry draw:mirror-horizontal="false" draw:mirror-vertical="false" svg:viewBox="0 0 0 0" drawooo:sub-view-size="1524635 6350" draw:text-areas="0 0 ?f0 ?f1" draw:type="ooxml-non-primitive" draw:enhanced-path="M 1524635 0 L 0 0 0 6349 1524635 6349 1524635 0 Z N"><draw:equation draw:name="f0" draw:formula="logwidth"/><draw:equation draw:name="f1" draw:formula="logheight"/></draw:enhanced-geometry></draw:custom-shape><draw:custom-shape draw:name="Graphic 5" draw:style-name="gr4" draw:text-style-name="P267" svg:width="4.239cm" svg:height="0.022cm" svg:x="2.057cm" svg:y="0.205cm"><text:p/><draw:enhanced-geometry draw:mirror-horizontal="false" draw:mirror-vertical="false" svg:viewBox="0 0 0 0" drawooo:sub-view-size="1524635 6350" draw:text-areas="0 0 ?f0 ?f1" draw:type="ooxml-non-primitive" draw:enhanced-path="M 0 6349 L 1524635 6349 1524635 0 0 0 0 6349 Z N"><draw:equation draw:name="f0" draw:formula="logwidth"/><draw:equation draw:name="f1" draw:formula="logheight"/></draw:enhanced-geometry></draw:custom-shape></draw:g></text:p>
      <text:p text:style-name="P22"><text:bookmark text:name="_bookmark0"/><text:span text:style-name="T272">1</text:span><text:span text:style-name="T280"> Per accertarsi della documentazione necessaria l’interessato deve rivolgersi alle autorità diplomatiche italiane presenti nel Paese che ha rilasciato il titolo di studio (</text:span><text:a xlink:type="simple" xlink:href="http://www.esteri.it//IT)" text:style-name="Standard" text:visited-style-name="Standard"><text:span text:style-name="T253">www.esteri.it//IT</text:span></text:a><text:a xlink:type="simple" xlink:href="http://www.esteri.it//IT)" text:style-name="Standard" text:visited-style-name="Standard"><text:span text:style-name="T280">)</text:span></text:a></text:p>
      <text:list xml:id="list154939084684500" text:continue-numbering="true" text:style-name="WWNum4">
        <text:list-item>
          <text:list>
            <text:list-item>
              <text:list>
                <text:list-item>
                  <text:p text:style-name="P114"><text:span text:style-name="T113">che</text:span><text:span text:style-name="T161"> </text:span><text:span text:style-name="T113">nei</text:span><text:span text:style-name="T163"> </text:span><text:span text:style-name="T113">propri</text:span><text:span text:style-name="T161"> </text:span><text:span text:style-name="T113">confronti</text:span><text:span text:style-name="T170"> </text:span><text:span text:style-name="T113">sono</text:span><text:span text:style-name="T161"> </text:span><text:span text:style-name="T113">stati</text:span><text:span text:style-name="T163"> </text:span><text:span text:style-name="T113">pronunciati</text:span><text:span text:style-name="T161"> </text:span><text:span text:style-name="T113">provvedimenti</text:span><text:span text:style-name="T170"> </text:span><text:span text:style-name="T113">irrevocabili</text:span><text:span text:style-name="T172"> </text:span><text:span text:style-name="T113">di</text:span><text:span text:style-name="T161"> </text:span><text:span text:style-name="T113">condanna per i quali ci si rimette alla valutazione di codesta Amministrazione circa la non incidenza sulla moralità professionale (in tal caso indicare: ruolo, imputazione, </text:span><text:span text:style-name="T105">condanna).</text:span></text:p>
                </text:list-item>
              </text:list>
            </text:list-item>
          </text:list>
        </text:list-item>
      </text:list>
      <text:p text:style-name="P204"/>
      <text:p text:style-name="P183"><text:span text:style-name="T205">I requisiti sopra indicati devono essere posseduti alla data di scadenza stabilita per la presentazione delle manifestazione di interesse, </text:span><text:span text:style-name="T156">a pena di esclusione</text:span><text:span text:style-name="T205">.</text:span></text:p>
      <text:p text:style-name="P207"/>
      <text:p text:style-name="P207"/>
      <text:h text:style-name="P44" text:outline-level="3">ART.<text:span text:style-name="T299"> </text:span>2<text:span text:style-name="T238"> </text:span>BIS<text:span text:style-name="T238"> </text:span>-<text:span text:style-name="T299"> </text:span>MODALITÀ<text:span text:style-name="T299"> </text:span>E<text:span text:style-name="T238"> </text:span>TERMINE<text:span text:style-name="T238"> </text:span>DI<text:span text:style-name="T299"> </text:span>PRESENTAZIONE<text:span text:style-name="T300"> </text:span>DELLE<text:span text:style-name="T300"> </text:span>CANDIDATURE<text:span text:style-name="T302"> </text:span>ALLA MANIFESTAZIONE DI INTERESSE</text:h>
      <text:p text:style-name="P227">Coloro che siano in possesso dei requisiti di cui al precedente art. 2 e intendono sostenere<text:span text:style-name="T236"> </text:span>l’esame per conseguire le abilitazioni di insegnante di teoria e/o istruttore di guida, devono presentare<text:span text:style-name="T236"> </text:span>alla Provincia di Parma apposita<text:span text:style-name="T236"> </text:span>manifestazione di interesse tramite la compilazione del modulo, allegato al presente Avviso pubblico.</text:p>
      <text:p text:style-name="P185"><text:span text:style-name="T345">La</text:span><text:span text:style-name="T307"> </text:span><text:span text:style-name="T345">manifestazione</text:span><text:span text:style-name="T307"> </text:span><text:span text:style-name="T345">di</text:span><text:span text:style-name="T269"> </text:span><text:span text:style-name="T345">interesse</text:span><text:span text:style-name="T307"> </text:span><text:span text:style-name="T345">dovrà</text:span><text:span text:style-name="T307"> </text:span><text:span text:style-name="T345">essere</text:span><text:span text:style-name="T307"> </text:span><text:span text:style-name="T345">presentata</text:span><text:span text:style-name="T267"> </text:span><text:span text:style-name="T345">entro</text:span><text:span text:style-name="T307"> </text:span><text:span text:style-name="T345">il</text:span><text:span text:style-name="T102"> </text:span><text:span text:style-name="T345">termine</text:span><text:span text:style-name="T307"> </text:span><text:span text:style-name="T345">perentorio </text:span><text:span text:style-name="T309">delle ore 12:00 del </text:span><text:span text:style-name="T310">1</text:span><text:span text:style-name="T311">7</text:span><text:span text:style-name="T309">/</text:span><text:span text:style-name="T310">1</text:span><text:span text:style-name="T311">1</text:span><text:span text:style-name="T309">/202</text:span><text:span text:style-name="T311">6</text:span></text:p>
      <text:p text:style-name="P173"><text:span text:style-name="T156">Le</text:span><text:span text:style-name="T135"> </text:span><text:span text:style-name="T156">domande</text:span><text:span text:style-name="T129"> </text:span><text:span text:style-name="T156">si</text:span><text:span text:style-name="T107"> </text:span><text:span text:style-name="T156">considerano</text:span><text:span text:style-name="T122"> </text:span><text:span text:style-name="T156">prodotte</text:span><text:span text:style-name="T122"> </text:span><text:span text:style-name="T156">in</text:span><text:span text:style-name="T129"> </text:span><text:span text:style-name="T156">tempo</text:span><text:span text:style-name="T122"> </text:span><text:span text:style-name="T107">utile:</text:span></text:p>
      <text:p text:style-name="P209"/>
      <text:list xml:id="list154939902060201" text:continue-numbering="true" text:style-name="WWNum4">
        <text:list-item>
          <text:list>
            <text:list-item>
              <text:list>
                <text:list-item>
                  <text:p text:style-name="P115"><text:span text:style-name="T369">se inoltrate in formato elettronico da un indirizzo di posta elettronica certificata,</text:span><text:span text:style-name="T367"> </text:span><text:span text:style-name="T363">entro la data suddetta tramite l’utilizzo di posta elettronica certificata all’indirizzo: </text:span><text:a xlink:type="simple" xlink:href="mailto:protocollo@postacert.provincia.parma.it" text:style-name="Standard" text:visited-style-name="Standard"><text:span text:style-name="T258">protocollo@postacert.provincia.parma.it</text:span></text:a><text:span text:style-name="T363">. La validità della trasmissione e ricezione del messaggio di posta elettronica certificata è attestata dalla ricevuta di accettazione. Nell’oggetto della mail dovrà essere riportata la dicitura dell’avviso: MANIFESTAZIONE DI INTERESSE ESAME INSEGNANTE/ISTRUTTORE AUTOSCUOLA.</text:span></text:p>
                </text:list-item>
              </text:list>
            </text:list-item>
          </text:list>
        </text:list-item>
      </text:list>
      <text:p text:style-name="P234"/>
      <text:list xml:id="list154938709858628" text:continue-numbering="true" text:style-name="WWNum4">
        <text:list-item>
          <text:list>
            <text:list-item>
              <text:list>
                <text:list-item>
                  <text:p text:style-name="P116">Si segnala che le domande inviate da una casella di posta elettronica non certificata <text:span text:style-name="T345">NON vengono </text:span>acquisite dal sistema e risultano pertanto irricevibili.</text:p>
                </text:list-item>
                <text:list-item>
                  <text:p text:style-name="P117"><text:span text:style-name="T309">se consegnate direttamente a mano</text:span><text:span text:style-name="T345"> </text:span>all’Ufficio Protocollo della Provincia di Parma,Viale Martiri della Libertà, 15 C.A.P. 43123 Parma, entro il termine di scadenza indicato <text:span text:style-name="T240">sull’avviso.</text:span></text:p>
                </text:list-item>
              </text:list>
            </text:list-item>
          </text:list>
        </text:list-item>
      </text:list>
      <text:p text:style-name="P210"/>
      <text:p text:style-name="P176"><text:span text:style-name="T156">La domanda dovrà</text:span><text:span text:style-name="T107"> </text:span><text:span text:style-name="T156">pervenire esclusivamente</text:span><text:span text:style-name="T107"> </text:span><text:span text:style-name="T156">mediante</text:span><text:span text:style-name="T107"> </text:span><text:span text:style-name="T156">una delle</text:span><text:span text:style-name="T107"> </text:span><text:span text:style-name="T156">modalità sopra</text:span><text:span text:style-name="T107"> </text:span><text:span text:style-name="T156">riportate,</text:span><text:span text:style-name="T138"> </text:span><text:span text:style-name="T156">a</text:span><text:span text:style-name="T205"> </text:span><text:span text:style-name="T156">pena di esclusione.</text:span></text:p>
      <text:p text:style-name="P236"/>
      <text:p text:style-name="P218">In caso di presentazione all’Ufficio Protocollo si informa che gli orari di apertura al pubblico sono: dal lunedì a venerdì dalle ore 9,00 alle ore 13,00.</text:p>
      <text:p text:style-name="P244">La<text:span text:style-name="T304"> </text:span>manifestazione<text:span text:style-name="T304"> </text:span>di<text:span text:style-name="T304"> </text:span>interesse,<text:span text:style-name="T304"> </text:span>da<text:span text:style-name="T304"> </text:span>inviare<text:span text:style-name="T304"> </text:span>secondo<text:span text:style-name="T304"> </text:span>le<text:span text:style-name="T304"> </text:span>modalità<text:span text:style-name="T304"> </text:span>sopra<text:span text:style-name="T304"> </text:span>descritte,<text:span text:style-name="T304"> </text:span>dovrà comprendere, a pena di esclusione, la seguente documentazione:</text:p>
      <text:list xml:id="list154940109293402" text:continue-numbering="true" text:style-name="WWNum4">
        <text:list-item>
          <text:list>
            <text:list-item>
              <text:list>
                <text:list-item>
                  <text:p text:style-name="P110"><text:span text:style-name="T112">Modello</text:span><text:span text:style-name="T173"> </text:span><text:span text:style-name="T112">A</text:span><text:span text:style-name="T173"> </text:span><text:span text:style-name="T112">–</text:span><text:span text:style-name="T174"> </text:span><text:span text:style-name="T112">domanda</text:span><text:span text:style-name="T174"> </text:span><text:span text:style-name="T112">di</text:span><text:span text:style-name="T174"> </text:span><text:span text:style-name="T112">manifestazione</text:span><text:span text:style-name="T174"> </text:span><text:span text:style-name="T112">interesse</text:span><text:span text:style-name="T174"> </text:span><text:span text:style-name="T112">(allegato</text:span><text:span text:style-name="T174"> </text:span><text:span text:style-name="T112">al</text:span><text:span text:style-name="T174"> </text:span><text:span text:style-name="T112">presente</text:span><text:span text:style-name="T174"> </text:span><text:span text:style-name="T112">avviso) debitamente compilata e sottoscritta;</text:span></text:p>
                </text:list-item>
                <text:list-item>
                  <text:p text:style-name="P53"><text:span text:style-name="T112">Copia</text:span><text:span text:style-name="T132"> </text:span><text:span text:style-name="T112">fronte</text:span><text:span text:style-name="T119"> </text:span><text:span text:style-name="T112">e</text:span><text:span text:style-name="T104"> </text:span><text:span text:style-name="T112">retro</text:span><text:span text:style-name="T119"> </text:span><text:span text:style-name="T112">di</text:span><text:span text:style-name="T123"> </text:span><text:span text:style-name="T112">documento</text:span><text:span text:style-name="T104"> </text:span><text:span text:style-name="T112">d’identità</text:span><text:span text:style-name="T119"> </text:span><text:span text:style-name="T112">in</text:span><text:span text:style-name="T104"> </text:span><text:span text:style-name="T112">corso</text:span><text:span text:style-name="T132"> </text:span><text:span text:style-name="T112">di</text:span><text:span text:style-name="T119"> </text:span><text:span text:style-name="T104">validità.</text:span></text:p>
                </text:list-item>
              </text:list>
            </text:list-item>
          </text:list>
        </text:list-item>
      </text:list>
      <text:p text:style-name="P245">L’istanza<text:span text:style-name="T239"> </text:span>potrà<text:span text:style-name="T268"> </text:span>essere<text:span text:style-name="T306"> </text:span>sottoscritta<text:span text:style-name="T239"> </text:span>in<text:span text:style-name="T306"> </text:span>formato<text:span text:style-name="T268"> </text:span>digitale<text:span text:style-name="T268"> </text:span>(formato<text:span text:style-name="T306"> </text:span>.p7m)<text:span text:style-name="T266"> </text:span>oppure<text:span text:style-name="T266"> </text:span>con<text:span text:style-name="T268"> </text:span>firma<text:span text:style-name="T266"> </text:span><text:span text:style-name="T240">autografa.</text:span></text:p>
      <text:p text:style-name="P182"><text:span text:style-name="T205">Il candidato dovrà accertarsi del numero di protocollo assegnato alla propria manifestazione di interesse, in quanto in tutte le successive comunicazioni inerenti la presente procedura, le domande saranno identificate con il numero di protocollo ufficiale corrispondente</text:span><text:span text:style-name="T126"> </text:span><text:span text:style-name="T205">alla</text:span><text:span text:style-name="T111"> </text:span><text:span text:style-name="T205">presentazione</text:span><text:span text:style-name="T111"> </text:span><text:span text:style-name="T205">dell’istanza,</text:span><text:span text:style-name="T139"> </text:span><text:span text:style-name="T205">in</text:span><text:span text:style-name="T126"> </text:span><text:span text:style-name="T205">luogo</text:span><text:span text:style-name="T111"> </text:span><text:span text:style-name="T205">del</text:span><text:span text:style-name="T139"> </text:span><text:span text:style-name="T205">nome</text:span><text:span text:style-name="T126"> </text:span><text:span text:style-name="T205">e</text:span><text:span text:style-name="T111"> </text:span><text:span text:style-name="T205">cognome</text:span><text:span text:style-name="T111"> </text:span><text:span text:style-name="T205">del</text:span><text:span text:style-name="T120"> </text:span><text:span text:style-name="T205">candidato.</text:span></text:p>
      <text:p text:style-name="P214">Non saranno prese in considerazione le manifestazioni di interesse che, per qualsiasi causa, non esclusa<text:span text:style-name="T101"> </text:span>la<text:span text:style-name="T101"> </text:span>forza<text:span text:style-name="T101"> </text:span>maggiore<text:span text:style-name="T101"> </text:span>o<text:span text:style-name="T101"> </text:span>il<text:span text:style-name="T306"> </text:span>fatto<text:span text:style-name="T101"> </text:span>di<text:span text:style-name="T306"> </text:span>terzi,<text:span text:style-name="T306"> </text:span>non<text:span text:style-name="T101"> </text:span>siano<text:span text:style-name="T101"> </text:span>pervenute<text:span text:style-name="T101"> </text:span>alla<text:span text:style-name="T101"> </text:span>Provincia<text:span text:style-name="T101"> </text:span>di<text:span text:style-name="T240"> </text:span>Parma<text:span text:style-name="T101"> </text:span>secondo<text:span text:style-name="T246"> </text:span>la modalità e nel termine sopraindicati.</text:p>
      <text:p text:style-name="P248">La Provincia di Parma non assume alcuna responsabilità per la dispersione, ritardo o disguido, di comunicazioni da parte di candidati o dovute verso i candidati, dovute a inesatte indicazioni del recapito da parte del candidato stesso oppure da mancata o tardiva comunicazione del cambiamento del recapito indicato nella domanda, né per ogni forma di dispersione o mancata ricezione delle comunicazioni inviate via posta elettronica né per eventuali disguidi, comunque imputabili a fatto di terzi, a caso fortuito o a forza maggiore.</text:p>
      <text:p text:style-name="P233"/>
      <text:p text:style-name="P14"><text:span text:style-name="T364">In generale, sarà comunque cura e responsabilità del candidato accertarsi della corretta ricezione da parte della Provincia delle proprie comunicazioni e tenere monitorata la visualizzazione del Sito Internet della Provincia di Parma: </text:span><text:a xlink:type="simple" xlink:href="http://www.provincia.parma.it/" text:style-name="Standard" text:visited-style-name="Standard"><text:span text:style-name="T259">www.provincia.parma.it</text:span></text:a><text:span text:style-name="T260"> </text:span><text:span text:style-name="T364">nella Sezione Servizi Online e Informazioni Pratiche – Bandi in Pubblicazione – Bandi e procedure d’Affidamento – Bando Generico, dove verranno pubblicate le comunicazioni aventi notifica a tutti gli effetti.</text:span></text:p>
      <text:p text:style-name="P251"/>
      <text:h text:style-name="P45" text:outline-level="3">ART. 3 - INDIVIDUAZIONE DEI CANDIDATI<text:span text:style-name="T101"> </text:span>AMMESSI<text:span text:style-name="T101"> </text:span>A<text:span text:style-name="T101"> </text:span>PRESENTARE DOMANDA<text:span text:style-name="T101"> </text:span>DI <text:span text:style-name="T240">PARTECIPAZIONE</text:span><text:span text:style-name="T239"> </text:span><text:span text:style-name="T240">ALL’ESAME PER IL</text:span><text:span text:style-name="T306"> </text:span><text:span text:style-name="T240">CONSEGUIMENTO DELL’ABILITAZIONE</text:span><text:span text:style-name="T239"> </text:span><text:span text:style-name="T240">ALLA </text:span>PROFESSIONE DI INSEGNANTE DI TEORIA E/O DI ISTRUTTORE DI GUIDA DI</text:h>
      <text:p text:style-name="P186"><text:span text:style-name="T205">AUTOSCUOLA</text:span><text:span text:style-name="T183"> </text:span><text:span text:style-name="T205">SESSIONE </text:span><text:span text:style-name="T207">UNICA</text:span><text:span text:style-name="T126"> 202</text:span><text:span text:style-name="T128">6</text:span></text:p>
      <text:p text:style-name="P187"><text:span text:style-name="T112">Con Determinazione dirigenziale n</text:span><text:span text:style-name="T235">.</text:span><text:span text:style-name="T202"> </text:span><text:span text:style-name="T201">……...</text:span><text:span text:style-name="T177"> </text:span><text:span text:style-name="T225">d</text:span><text:span text:style-name="T221">el </text:span><text:span text:style-name="T167">…..……… </text:span><text:span text:style-name="T235">per</text:span><text:span text:style-name="T171"> </text:span><text:span text:style-name="T112">la</text:span><text:span text:style-name="T123"> </text:span><text:span text:style-name="T112">sessione </text:span><text:span text:style-name="T115">unica </text:span><text:span text:style-name="T112">202</text:span><text:span text:style-name="T115">6</text:span><text:span text:style-name="T112">, è stata stabilita l’ammissibilità di un </text:span><text:span text:style-name="T205">numero massimo di 15 (quindici) candidature</text:span><text:span text:style-name="T112">, selezionate secondo i seguenti criteri in ordine di priorità:</text:span></text:p>
      <text:list xml:id="list4274645280" text:style-name="WWNum6">
        <text:list-item>
          <text:p text:style-name="P64">residenza del candidato nella Provincia di Parma, fino ad esaurimento del numero massimo di quindici candidature;</text:p>
        </text:list-item>
        <text:list-item>
          <text:p text:style-name="P66"><text:span text:style-name="T112">in caso di mancato raggiungimento del numero massimo di candidature ammissibili utilizzando il criterio a) , la graduatoria verrà completata fino al raggiungimento del numero massimo stabilito, utilizzando il criterio dell’ordine cronologico di ricezione delle candidature presentate anche da soggetti non residenti nella Provincia di </text:span><text:span text:style-name="T104">Parma.</text:span></text:p>
        </text:list-item>
      </text:list>
      <text:p text:style-name="P188"><text:span text:style-name="T112">Al termine dell’istruttoria delle manifestazioni di interesse di cui al precedente art.2 bis, </text:span><text:span text:style-name="T205">in data </text:span><text:span text:style-name="T208">2</text:span><text:span text:style-name="T207">7</text:span><text:span text:style-name="T209">/1</text:span><text:span text:style-name="T208">0</text:span><text:span text:style-name="T205">/202</text:span><text:span text:style-name="T207">6</text:span><text:span text:style-name="T205"> sarà pubblicato l’elenco dei candidati ammessi e non ammessi a presentare domanda</text:span><text:span text:style-name="T126"> </text:span><text:span text:style-name="T205">di</text:span><text:span text:style-name="T120"> </text:span><text:span text:style-name="T205">partecipazione</text:span><text:span text:style-name="T126"> </text:span><text:span text:style-name="T205">all’esame</text:span><text:span text:style-name="T111"> </text:span><text:span text:style-name="T205">per</text:span><text:span text:style-name="T126"> </text:span><text:span text:style-name="T205">il</text:span><text:span text:style-name="T134"> </text:span><text:span text:style-name="T205">conseguimento</text:span><text:span text:style-name="T126"> </text:span><text:span text:style-name="T205">dell’abilitazione</text:span><text:span text:style-name="T126"> </text:span><text:span text:style-name="T205">alla</text:span><text:span text:style-name="T126"> </text:span><text:span text:style-name="T205">professione di insegnante di teoria e/o di istruttore di guida di autoscuola sessione </text:span><text:span text:style-name="T207">unica</text:span><text:span text:style-name="T205"> 202</text:span><text:span text:style-name="T207">6</text:span><text:span text:style-name="T205">.</text:span></text:p>
      <text:p text:style-name="P12"><text:span text:style-name="T364">L’elenco degli ammessi (e non ammessi) a presentare domanda verrà pubblicato sul Sito Internet della Provincia di Parma: </text:span><text:a xlink:type="simple" xlink:href="http://www.provincia.parma.it/" text:style-name="Standard" text:visited-style-name="Standard"><text:span text:style-name="T364">www.provincia.parma.it</text:span></text:a><text:span text:style-name="T364"> nella Sezione Servizi Online e Informazioni Pratiche – Bandi in Pubblicazione – Bandi e procedure d’Affidamento – Bando Generico. I candidati saranno identificati con il numero di protocollo ufficiale corrispondente alla presentazione della manifestazione di interesse.</text:span></text:p>
      <text:p text:style-name="P207"/>
      <text:p text:style-name="P220">Eventuali variazioni verranno tempestivamente<text:span text:style-name="T246"> </text:span>comunicate dall’Ufficio con pubblicazione di avviso nella medesima sezione del sito web della Provincia di Parma di cui sopra.</text:p>
      <text:p text:style-name="P10"/>
      <text:h text:style-name="P46" text:outline-level="3">ART. 3 BIS - PRESENTAZIONE DELLE DOMANDE DI AMMISSIONE ALL’ESAME DA PARTE DEI CANDIDATI AMMESSI ALLA SESSIONE <text:span text:style-name="T328">UNICA </text:span>202<text:span text:style-name="T328">6</text:span></text:h>
      <text:p text:style-name="P231">I candidati ammessi ai sensi del precedente art. 3 che intendono sostenere l’esame per<text:span text:style-name="T236"> </text:span>conseguire le abilitazioni di insegnante di teoria e istruttore di guida, devono presentare<text:span text:style-name="T236"> </text:span>alla Provincia di Parma apposita domanda tramite modulo digitalizzato.</text:p>
      <text:p text:style-name="P170">La domanda deve essere redatta esclusivamente per via telematica, pena l’esclusione, collegandosi al link indicato nel documento “Modalità di presentazione della domanda” il giorno della pubblicazione dell’Avviso.</text:p>
      <text:p text:style-name="P184"><text:span text:style-name="T309">Si potrà accedere esclusivamente tramite le credenziali SPID, la Carta d’Identità Elettronica</text:span><text:span text:style-name="T345"> </text:span><text:span text:style-name="T309">o la Carta Nazionale dei Servizi.</text:span></text:p>
      <text:p text:style-name="P177"><text:span text:style-name="T345">Non</text:span><text:span text:style-name="T269"> </text:span><text:span text:style-name="T345">sono</text:span><text:span text:style-name="T102"> </text:span><text:span text:style-name="T345">ammesse</text:span><text:span text:style-name="T102"> </text:span><text:span text:style-name="T345">altre</text:span><text:span text:style-name="T245"> </text:span><text:span text:style-name="T345">forme</text:span><text:span text:style-name="T102"> </text:span><text:span text:style-name="T345">di</text:span><text:span text:style-name="T245"> </text:span><text:span text:style-name="T345">produzione</text:span><text:span text:style-name="T102"> </text:span><text:span text:style-name="T345">ed</text:span><text:span text:style-name="T245"> invio.</text:span></text:p>
      <text:p text:style-name="P249">Poichè <text:span text:style-name="T308">l’accesso alla piattaforma è effettuato tramite le credenziali SPID, la Carta d’Identità</text:span> <text:span text:style-name="T308">Elettronica o la Carta Nazionale dei Servizi</text:span>, non sarà necessario allegare la domanda sottoscritta.</text:p>
      <text:p text:style-name="P174"><text:span text:style-name="T345"/></text:p>
      <text:p text:style-name="P174"><text:span text:style-name="T345">La</text:span><text:span text:style-name="T269"> </text:span><text:span text:style-name="T345">domanda</text:span><text:span text:style-name="T102"> </text:span><text:span text:style-name="T345">dovrà</text:span><text:span text:style-name="T102"> </text:span><text:span text:style-name="T345">essere</text:span><text:span text:style-name="T102"> </text:span><text:span text:style-name="T345">presentata</text:span><text:span text:style-name="T307"> </text:span><text:span text:style-name="T345">a</text:span><text:span text:style-name="T102"> </text:span><text:span text:style-name="T345">partire</text:span><text:span text:style-name="T245"> </text:span><text:span text:style-name="T345">dal</text:span><text:span text:style-name="T245"> </text:span><text:span text:style-name="T345">2</text:span><text:span text:style-name="T348">7</text:span><text:span text:style-name="T345">/</text:span><text:span text:style-name="T349">10/</text:span><text:span text:style-name="T345">202</text:span><text:span text:style-name="T348">6</text:span><text:span text:style-name="T102"> </text:span><text:span text:style-name="T345">e</text:span><text:span text:style-name="T245"> </text:span><text:span text:style-name="T345">entro</text:span><text:span text:style-name="T269"> </text:span><text:span text:style-name="T345">il</text:span><text:span text:style-name="T307"> </text:span><text:span text:style-name="T345">termine</text:span><text:span text:style-name="T245"> perentorio</text:span></text:p>
      <text:p text:style-name="P189"><text:span text:style-name="T309">delle</text:span><text:span text:style-name="T103"> </text:span><text:span text:style-name="T309">ore</text:span><text:span text:style-name="T103"> </text:span><text:span text:style-name="T309">12:0</text:span><text:span text:style-name="T312">0</text:span><text:span text:style-name="T242"> </text:span><text:span text:style-name="T309">del</text:span><text:span text:style-name="T242"> 0</text:span><text:span text:style-name="T243">6</text:span><text:span text:style-name="T242">/</text:span><text:span text:style-name="T244">11</text:span><text:span text:style-name="T242">/202</text:span><text:span text:style-name="T243">6</text:span></text:p>
      <text:p text:style-name="P253"/>
      <text:p text:style-name="P178"><text:span text:style-name="T309"/></text:p>
      <text:p text:style-name="P178"><text:span text:style-name="T309">Il</text:span><text:span text:style-name="T237"> </text:span><text:span text:style-name="T309">suddetto</text:span><text:span text:style-name="T237"> </text:span><text:span text:style-name="T309">termine</text:span><text:span text:style-name="T237"> </text:span><text:span text:style-name="T309">di</text:span><text:span text:style-name="T237"> </text:span><text:span text:style-name="T309">invio</text:span><text:span text:style-name="T237"> </text:span><text:span text:style-name="T309">della</text:span><text:span text:style-name="T237"> </text:span><text:span text:style-name="T309">domanda</text:span><text:span text:style-name="T237"> </text:span><text:span text:style-name="T309">è</text:span><text:span text:style-name="T237"> </text:span><text:span text:style-name="T309">perentorio</text:span><text:span text:style-name="T237"> </text:span><text:span text:style-name="T309">e</text:span><text:span text:style-name="T237"> </text:span><text:span text:style-name="T309">fa</text:span><text:span text:style-name="T237"> </text:span><text:span text:style-name="T309">riferimento</text:span><text:span text:style-name="T237"> </text:span><text:span text:style-name="T309">all’orario</text:span><text:span text:style-name="T237"> </text:span><text:span text:style-name="T309">del</text:span><text:span text:style-name="T305"> </text:span><text:span text:style-name="T309">sistema informatico di acquisizione.</text:span></text:p>
      <text:p text:style-name="P236"/>
      <text:p text:style-name="P238">Nel caso in cui il termine ultimo scada in un giorno festivo o di chiusura per qualsiasi ragione degli uffici riceventi, lo stesso deve intendersi prorogato al primo giorno feriale successivo.</text:p>
      <text:p text:style-name="P241">Al fine dell'ammissione delle domande, faranno fede la data e l'ora di INOLTRO della domanda comprovate dalla ricevuta emessa dal sistema informatico di acquisizione al termine dell'avvenuto <text:span text:style-name="T240">inoltro.</text:span></text:p>
      <text:p text:style-name="P204"/>
      <text:p text:style-name="P250">Il sistema, acquisita la domanda, procederà ad inviare in automatico all’indirizzo e-mail segnalato dal candidato un messaggio di conferma del corretto inoltro della domanda e un successivo messaggio con il numero di protocollo assegnato. Il<text:span text:style-name="T240"> </text:span>candidato dovrà accertarsi di aver ricevuto tali <text:span text:style-name="T240">messaggi.</text:span></text:p>
      <text:p text:style-name="P233"/>
      <text:p text:style-name="P254">Non saranno prese in considerazione le domande che, per qualsiasi causa, non esclusa la forza maggiore o il fatto di terzi, non siano pervenute alla Provincia di Parma secondo la modalità e nel termine sopraindicati.</text:p>
      <text:p text:style-name="P204"/>
      <text:p text:style-name="P250">La Provincia di Parma non assume alcuna responsabilità per la dispersione, ritardo o disguido, di comunicazioni da parte di candidati o dovute verso i candidati, dovute a inesatte indicazioni del recapito da parte del candidato stesso oppure da mancata o tardiva comunicazione del cambiamento del recapito indicato nella domanda, né per ogni forma di dispersione o mancata ricezione delle comunicazioni inviate via posta elettronica né per eventuali disguidi, comunque imputabili a fatto di terzi, a caso fortuito o a forza maggiore.</text:p>
      <text:p text:style-name="P11"><text:span text:style-name="T364">Sarà comunque cura e responsabilità del candidato accertarsi della corretta ricezione da parte della Provincia delle proprie comunicazioni e tenere monitorata la visualizzazione del Sito Internet della Provincia di Parma: </text:span><text:a xlink:type="simple" xlink:href="http://www.provincia.parma.it/" text:style-name="Standard" text:visited-style-name="Standard"><text:span text:style-name="T364">www.provincia.parma.it</text:span></text:a><text:span text:style-name="T364"> nella Sezione Servizi Online</text:span><text:span text:style-name="T366"> </text:span><text:span text:style-name="T364">e Informazioni Pratiche – Bandi in Pubblicazione – Bandi e procedure d’Affidamento – Bando Generico,</text:span><text:span text:style-name="T370"> </text:span><text:span text:style-name="T364">dove verranno pubblicate le</text:span><text:span text:style-name="T373"> </text:span><text:span text:style-name="T364">comunicazioni aventi</text:span><text:span text:style-name="T370"> </text:span><text:span text:style-name="T364">notifica a tutti</text:span><text:span text:style-name="T370"> </text:span><text:span text:style-name="T364">gli</text:span><text:span text:style-name="T370"> </text:span><text:span text:style-name="T364">effetti.</text:span></text:p>
      <text:p text:style-name="P207"/>
      <text:p text:style-name="P255">Con la domanda i candidati dichiarano, sotto la loro responsabilità, ai sensi degli artt. 46 – 47 del DPR n. 445/2000:</text:p>
      <text:p text:style-name="P233"/>
      <text:list xml:id="list3463481092" text:style-name="WWNum7">
        <text:list-item>
          <text:p text:style-name="P118"><text:span text:style-name="T112">generalità,</text:span><text:span text:style-name="T116"> </text:span><text:span text:style-name="T112">residenza</text:span><text:span text:style-name="T116"> </text:span><text:span text:style-name="T112">e</text:span><text:span text:style-name="T116"> </text:span><text:span text:style-name="T112">cittadinanza</text:span><text:span text:style-name="T116"> </text:span><text:span text:style-name="T112">e</text:span><text:span text:style-name="T116"> </text:span><text:span text:style-name="T112">altri</text:span><text:span text:style-name="T116"> </text:span><text:span text:style-name="T112">elementi</text:span><text:span text:style-name="T116"> </text:span><text:span text:style-name="T112">utili</text:span><text:span text:style-name="T116"> </text:span><text:span text:style-name="T112">ad</text:span><text:span text:style-name="T116"> </text:span><text:span text:style-name="T112">esempio:</text:span><text:span text:style-name="T116"> </text:span><text:span text:style-name="T112">recapito</text:span><text:span text:style-name="T116"> </text:span><text:span text:style-name="T112">telefonico,</text:span><text:span text:style-name="T116"> </text:span><text:span text:style-name="T112">indirizzo di posta elettronica ecc.;</text:span></text:p>
        </text:list-item>
        <text:list-item>
          <text:p text:style-name="P119"><text:span text:style-name="T112">tipo</text:span><text:span text:style-name="T119"> </text:span><text:span text:style-name="T112">di</text:span><text:span text:style-name="T119"> </text:span><text:span text:style-name="T112">esame</text:span><text:span text:style-name="T104"> </text:span><text:span text:style-name="T112">che</text:span><text:span text:style-name="T119"> </text:span><text:span text:style-name="T112">si</text:span><text:span text:style-name="T119"> </text:span><text:span text:style-name="T112">intende</text:span><text:span text:style-name="T104"> sostenere;</text:span></text:p>
        </text:list-item>
        <text:list-item>
          <text:p text:style-name="P120"><text:span text:style-name="T112">il</text:span><text:span text:style-name="T123"> </text:span><text:span text:style-name="T112">possesso</text:span><text:span text:style-name="T119"> </text:span><text:span text:style-name="T112">dei</text:span><text:span text:style-name="T123"> </text:span><text:span text:style-name="T112">requisiti</text:span><text:span text:style-name="T119"> </text:span><text:span text:style-name="T112">di</text:span><text:span text:style-name="T123"> </text:span><text:span text:style-name="T112">cui</text:span><text:span text:style-name="T119"> </text:span><text:span text:style-name="T112">al</text:span><text:span text:style-name="T123"> </text:span><text:span text:style-name="T112">precedente</text:span><text:span text:style-name="T132"> </text:span><text:span text:style-name="T112">art.</text:span><text:span text:style-name="T136"> </text:span><text:span text:style-name="T132">2;</text:span></text:p>
        </text:list-item>
      </text:list>
      <text:p text:style-name="P217">Alla domanda, redatta per via telematica, dovrà essere inoltre allegata, nelle modalità specificate dal programma di inserimento, la seguente documentazione:</text:p>
      <text:list xml:id="list154939447086361" text:continue-numbering="true" text:style-name="WWNum7">
        <text:list-item>
          <text:list>
            <text:list-item>
              <text:p text:style-name="P121"><text:span text:style-name="T112">Copia della ricevuta telematica di avvenuto pagamento alla Provincia di Parma dei diritti di segreteria</text:span><text:span text:style-name="T169"> </text:span><text:span text:style-name="T112">di</text:span><text:span text:style-name="T159"> </text:span><text:span text:style-name="T114">€</text:span><text:span text:style-name="T141"> </text:span><text:span text:style-name="T112">60,00,</text:span><text:span text:style-name="T179"> </text:span><text:span text:style-name="T112">indicando</text:span><text:span text:style-name="T159"> </text:span><text:span text:style-name="T112">come</text:span><text:span text:style-name="T179"> </text:span><text:span text:style-name="T112">causale</text:span><text:span text:style-name="T150"> </text:span><text:span text:style-name="T112">“Esame</text:span><text:span text:style-name="T159"> </text:span><text:span text:style-name="T112">Ins/istrutt.</text:span><text:span text:style-name="T171"> </text:span><text:span text:style-name="T112">Autoscuola”,</text:span><text:span text:style-name="T159"> </text:span><text:span text:style-name="T112">tramite</text:span><text:span text:style-name="T159"> </text:span><text:span text:style-name="T112">il</text:span><text:span text:style-name="T179"> </text:span><text:span text:style-name="T112">sistema</text:span><text:span text:style-name="T159"> </text:span><text:span text:style-name="T112">di pagamenti elettronici PagoPA raggiungibile all'indirizzo:</text:span></text:p>
            </text:list-item>
          </text:list>
        </text:list-item>
      </text:list>
      <text:p text:style-name="P23"><text:a xlink:type="simple" xlink:href="https://mail.provincia.parma.it/sandbox/?tp=1&amp;em=f.rosi%40provincia.parma.it&amp;dm=provincia.parma.it&amp;ln=http%3A%2F%2Fwww.provincia.parma.it%2Fservizi-online%2Fpagamenti-online" text:style-name="Standard" text:visited-style-name="Standard"><text:span text:style-name="T261">http://www.provincia.parma.it/servizi-online/pagamenti-online</text:span></text:a></text:p>
      <text:p text:style-name="P206"/>
      <text:p text:style-name="P191"><text:span text:style-name="T112">Qualora l'interessato presenti </text:span><text:span text:style-name="T205">domanda d'esame per l'ottenimento di entrambe le abilitazioni</text:span><text:span text:style-name="T117"> </text:span><text:span text:style-name="T112">di insegnante di teoria e istruttore di guida, </text:span><text:span text:style-name="T205">dovrà pagare la quota di € 60,00 per ciascuna delle abilitazioni richieste</text:span><text:span text:style-name="T112">. In nessun caso la somma verrà restituita;</text:span></text:p>
      <text:p text:style-name="P204"/>
      <text:list xml:id="list154939266107813" text:continue-numbering="true" text:style-name="WWNum7">
        <text:list-item>
          <text:list>
            <text:list-item>
              <text:p text:style-name="P122"><text:span text:style-name="T112">Copia</text:span><text:span text:style-name="T140"> </text:span><text:span text:style-name="T112">fronte/retro</text:span><text:span text:style-name="T123"> </text:span><text:span text:style-name="T112">leggibile</text:span><text:span text:style-name="T123"> </text:span><text:span text:style-name="T112">delle</text:span><text:span text:style-name="T132"> </text:span><text:span text:style-name="T112">patenti</text:span><text:span text:style-name="T132"> </text:span><text:span text:style-name="T112">richieste</text:span><text:span text:style-name="T123"> </text:span><text:span text:style-name="T112">per</text:span><text:span text:style-name="T132"> </text:span><text:span text:style-name="T112">l’abilitazione</text:span><text:span text:style-name="T132"> </text:span><text:span text:style-name="T112">che</text:span><text:span text:style-name="T123"> </text:span><text:span text:style-name="T112">si</text:span><text:span text:style-name="T132"> </text:span><text:span text:style-name="T112">intende</text:span><text:span text:style-name="T123"> </text:span><text:span text:style-name="T104">conseguire;</text:span></text:p>
            </text:list-item>
          </text:list>
        </text:list-item>
      </text:list>
      <text:p text:style-name="P204"/>
      <text:list xml:id="list154939302306475" text:continue-numbering="true" text:style-name="WWNum7">
        <text:list-item>
          <text:list>
            <text:list-item>
              <text:p text:style-name="P103"><text:span text:style-name="T112">Copia</text:span><text:span text:style-name="T136"> </text:span><text:span text:style-name="T112">dell’attestato</text:span><text:span text:style-name="T136"> </text:span><text:span text:style-name="T112">rilasciato</text:span><text:span text:style-name="T136"> </text:span><text:span text:style-name="T112">dal soggetto</text:span><text:span text:style-name="T136"> </text:span><text:span text:style-name="T112">attuatore</text:span><text:span text:style-name="T136"> </text:span><text:span text:style-name="T112">del</text:span><text:span text:style-name="T104"> </text:span><text:span text:style-name="T112">corso</text:span><text:span text:style-name="T136"> </text:span><text:span text:style-name="T112">di formazione</text:span><text:span text:style-name="T136"> </text:span><text:span text:style-name="T112">iniziale richiesto</text:span><text:span text:style-name="T136"> </text:span><text:span text:style-name="T112">per il</text:span><text:span text:style-name="T136"> </text:span><text:span text:style-name="T112">tipo di</text:span><text:span text:style-name="T136"> </text:span><text:span text:style-name="T112">esame che</text:span><text:span text:style-name="T104"> </text:span><text:span text:style-name="T112">si</text:span><text:span text:style-name="T136"> </text:span><text:span text:style-name="T112">vuole sostenere,</text:span><text:span text:style-name="T136"> </text:span><text:span text:style-name="T112">riportante l'indicazione della data</text:span><text:span text:style-name="T104"> </text:span><text:span text:style-name="T112">di avvio del</text:span><text:span text:style-name="T136"> </text:span><text:span text:style-name="T112">corso stesso;</text:span></text:p>
            </text:list-item>
          </text:list>
        </text:list-item>
      </text:list>
      <text:p text:style-name="P233"/>
      <text:list xml:id="list154939492708085" text:continue-numbering="true" text:style-name="WWNum7">
        <text:list-item>
          <text:list>
            <text:list-item>
              <text:p text:style-name="P124"><text:span text:style-name="T112">Dichiarazione</text:span><text:span text:style-name="T132"> </text:span><text:span text:style-name="T112">di</text:span><text:span text:style-name="T132"> </text:span><text:span text:style-name="T112">“assolvimento</text:span><text:span text:style-name="T123"> </text:span><text:span text:style-name="T112">marca</text:span><text:span text:style-name="T132"> </text:span><text:span text:style-name="T112">da</text:span><text:span text:style-name="T123"> </text:span><text:span text:style-name="T104">bollo”;</text:span></text:p>
            </text:list-item>
          </text:list>
        </text:list-item>
      </text:list>
      <text:p text:style-name="P204"/>
      <text:list xml:id="list154939388582037" text:continue-numbering="true" text:style-name="WWNum7">
        <text:list-item>
          <text:list>
            <text:list-item>
              <text:p text:style-name="P124"><text:span text:style-name="T112">Copia</text:span><text:span text:style-name="T119"> </text:span><text:span text:style-name="T112">del</text:span><text:span text:style-name="T123"> </text:span><text:span text:style-name="T112">diploma</text:span><text:span text:style-name="T119"> </text:span><text:span text:style-name="T112">di</text:span><text:span text:style-name="T123"> </text:span><text:span text:style-name="T112">istruzione</text:span><text:span text:style-name="T119"> </text:span><text:span text:style-name="T112">di</text:span><text:span text:style-name="T104"> </text:span><text:span text:style-name="T112">secondo</text:span><text:span text:style-name="T119"> </text:span><text:span text:style-name="T104">grado;</text:span></text:p>
            </text:list-item>
          </text:list>
        </text:list-item>
      </text:list>
      <text:p text:style-name="P204"/>
      <text:list xml:id="list154940192618144" text:continue-numbering="true" text:style-name="WWNum7">
        <text:list-item>
          <text:list>
            <text:list-item>
              <text:p text:style-name="P125"><text:span text:style-name="T112">Copia</text:span><text:span text:style-name="T123"> </text:span><text:span text:style-name="T112">fronte/retro</text:span><text:span text:style-name="T123"> </text:span><text:span text:style-name="T112">leggibile</text:span><text:span text:style-name="T123"> </text:span><text:span text:style-name="T112">di</text:span><text:span text:style-name="T132"> </text:span><text:span text:style-name="T112">un</text:span><text:span text:style-name="T123"> </text:span><text:span text:style-name="T112">documento</text:span><text:span text:style-name="T119"> </text:span><text:span text:style-name="T104">d’identità;</text:span></text:p>
            </text:list-item>
          </text:list>
        </text:list-item>
      </text:list>
      <text:p text:style-name="P204"/>
      <text:list xml:id="list154938947147597" text:continue-numbering="true" text:style-name="WWNum7">
        <text:list-item>
          <text:list>
            <text:list-item>
              <text:p text:style-name="P122"><text:span text:style-name="T112">Copia</text:span><text:span text:style-name="T123"> </text:span><text:span text:style-name="T112">leggibile</text:span><text:span text:style-name="T123"> </text:span><text:span text:style-name="T112">del</text:span><text:span text:style-name="T132"> </text:span><text:span text:style-name="T112">codice</text:span><text:span text:style-name="T104"> fiscale;</text:span></text:p>
            </text:list-item>
          </text:list>
        </text:list-item>
      </text:list>
      <text:p text:style-name="P204"/>
      <text:list xml:id="list154940124076282" text:continue-numbering="true" text:style-name="WWNum7">
        <text:list-item>
          <text:list>
            <text:list-item>
              <text:p text:style-name="P69">Copia attestato di abilitazione alla professione di insegnante di teoria di autoscuola ( qualora il candidato ne sia in possesso);</text:p>
            </text:list-item>
            <text:list-item>
              <text:p text:style-name="P95">Copia attestato di abilitazione alla professione di istruttore di guida di autoscuola (qualora il candidato ne sia in possesso);</text:p>
            </text:list-item>
          </text:list>
        </text:list-item>
      </text:list>
      <text:p text:style-name="P234"/>
      <text:list xml:id="list154940272696147" text:continue-numbering="true" text:style-name="WWNum7">
        <text:list-item>
          <text:list>
            <text:list-item>
              <text:p text:style-name="P107">Il cittadino extracomunitario deve presentare idonea documentazione attestante la regolarità del soggiorno in Italia.</text:p>
            </text:list-item>
            <text:list-item>
              <text:p text:style-name="P81"><text:span text:style-name="T363">Coloro che hanno conseguito il titolo di studio all’estero, devono allegare alla domanda la documentazione attestante il</text:span><text:span text:style-name="T372"> </text:span><text:span text:style-name="T363">POSSESSO DEL</text:span><text:span text:style-name="T376"> </text:span><text:span text:style-name="T363">TITOLO</text:span><text:span text:style-name="T372"> </text:span><text:span text:style-name="T363">DI STUDIO richiesto, accompagnata dalla “DICHIARAZIONE DI VALORE”, contenente il</text:span><text:span text:style-name="T372"> </text:span><text:span text:style-name="T363">piano di</text:span><text:span text:style-name="T372"> </text:span><text:span text:style-name="T363">studi svolto e le materie studiate, effettuata a cura dell’autorità italiana e/o rappresentanza diplomatica competente</text:span><text:a xlink:type="simple" xlink:href="#_bookmark1" text:style-name="Standard" text:visited-style-name="Standard"><text:span text:style-name="T277">2</text:span></text:a><text:span text:style-name="T295"> </text:span><text:span text:style-name="T297">nel paese in cui è stato conseguito il titolo di studio, allegando alla medesima la “TRADUZIONE LEGALIZZATA” del titolo di studio conseguito;</text:span></text:p>
            </text:list-item>
          </text:list>
        </text:list-item>
      </text:list>
      <text:p text:style-name="P234"/>
      <text:list xml:id="list154938789101376" text:continue-numbering="true" text:style-name="WWNum7">
        <text:list-item>
          <text:list>
            <text:list-item>
              <text:p text:style-name="P126">Dichiarazione del consenso all’uso dei veicoli del proprietario dei veicoli stessi ed estensione polizze, nel caso di presentazione della domanda per il conseguimento dell’abilitazione alla professione di istruttore di guida di autoscuola.</text:p>
            </text:list-item>
          </text:list>
        </text:list-item>
      </text:list>
      <text:p text:style-name="P234"/>
      <text:list xml:id="list154940377693449" text:continue-numbering="true" text:style-name="WWNum7">
        <text:list-item>
          <text:list>
            <text:list-item>
              <text:h text:style-name="P47" text:outline-level="2">Per i candidati con disabilità o con diagnosi di disturbi specifici dell’apprendimento (DSA), idonea certificazione rilasciata dalla struttura pubblica competente per l’accertamento della condizione di disabilità o DSA, nonché indicazione della misura dispensativa, dello strumento compensativo e/o dei tempi aggiuntivi necessari in funzione della propria esigenza. Tali elementi saranno valutati e disposti dalla commissione di esame con criteri di ragionevolezza e<text:span text:style-name="T313"> </text:span>nella<text:span text:style-name="T313"> </text:span>salvaguardia<text:span text:style-name="T313"> </text:span>dei<text:span text:style-name="T314"> </text:span>principi<text:span text:style-name="T314"> </text:span>fondamentali<text:span text:style-name="T314"> </text:span>in<text:span text:style-name="T313"> </text:span>tema<text:span text:style-name="T315"> </text:span>di<text:span text:style-name="T314"> </text:span>non<text:span text:style-name="T313"> </text:span>riconoscibilità<text:span text:style-name="T313"> </text:span>degli<text:span text:style-name="T314"> </text:span>elaborati,</text:h>
            </text:list-item>
          </text:list>
        </text:list-item>
      </text:list>
      <text:p text:style-name="P256"><draw:g text:anchor-type="paragraph" draw:z-index="3" draw:name="Group 6" draw:style-name="gr2"><draw:custom-shape draw:name="Graphic 7" draw:style-name="gr3" draw:text-style-name="P266" svg:width="4.239cm" svg:height="0.022cm" svg:x="2.057cm" svg:y="0.423cm"><text:p/><draw:enhanced-geometry draw:mirror-horizontal="false" draw:mirror-vertical="false" svg:viewBox="0 0 0 0" drawooo:sub-view-size="1524635 6350" draw:text-areas="0 0 ?f0 ?f1" draw:type="ooxml-non-primitive" draw:enhanced-path="M 1524635 0 L 0 0 0 6349 1524635 6349 1524635 0 Z N"><draw:equation draw:name="f0" draw:formula="logwidth"/><draw:equation draw:name="f1" draw:formula="logheight"/></draw:enhanced-geometry></draw:custom-shape><draw:custom-shape draw:name="Graphic 8" draw:style-name="gr4" draw:text-style-name="P267" svg:width="4.239cm" svg:height="0.022cm" svg:x="2.057cm" svg:y="0.423cm"><text:p/><draw:enhanced-geometry draw:mirror-horizontal="false" draw:mirror-vertical="false" svg:viewBox="0 0 0 0" drawooo:sub-view-size="1524635 6350" draw:text-areas="0 0 ?f0 ?f1" draw:type="ooxml-non-primitive" draw:enhanced-path="M 0 6349 L 1524635 6349 1524635 0 0 0 0 6349 Z N"><draw:equation draw:name="f0" draw:formula="logwidth"/><draw:equation draw:name="f1" draw:formula="logheight"/></draw:enhanced-geometry></draw:custom-shape></draw:g></text:p>
      <text:p text:style-name="P24"><text:bookmark text:name="_bookmark1"/><text:span text:style-name="T274">2</text:span><text:span text:style-name="T284"> Per accertarsi della documentazione necessaria l’interessato deve rivolgersi alle autorità diplomatiche italiane presenti nel Paese che ha rilasciato il</text:span><text:span text:style-name="T285"> </text:span><text:span text:style-name="T284">titolo di studio (</text:span><text:a xlink:type="simple" xlink:href="http://www.esteri.it/MAE/IT/Ministero/Rappresentanze)" text:style-name="Standard" text:visited-style-name="Standard"><text:span text:style-name="T254">www.esteri.it/MAE/IT/Ministero/Rappresentanze</text:span></text:a><text:a xlink:type="simple" xlink:href="http://www.esteri.it/MAE/IT/Ministero/Rappresentanze)" text:style-name="Standard" text:visited-style-name="Standard"><text:span text:style-name="T284">)</text:span></text:a></text:p>
      <text:h text:style-name="P48" text:outline-level="2">sulla scorta della documentazione esibita e dell’esame obiettivo di ogni specifico caso e comunque nell’ambito delle modalità individuate dal D.M. 9 novembre 2021 del Ministero per la pubblica amministrazione. In ogni caso, i tempi aggiuntivi non eccederanno il 50% del tempo assegnato per la prova.</text:h>
      <text:p text:style-name="P257"/>
      <text:p text:style-name="P192">L’istanza si intende regolare quando è compilata in tutte le sue parti e corredata di tutti gli allegati richiesti.</text:p>
      <text:p text:style-name="P235"/>
      <text:p text:style-name="P193">Nell’ipotesi in cui il candidato ammesso all’esame non si presenti il giorno delle prove, verrà escluso dalla sessione.</text:p>
      <text:p text:style-name="P202"/>
      <text:p text:style-name="P209"/>
      <text:h text:style-name="P39" text:outline-level="4">ART.<text:span text:style-name="T239"> </text:span>4<text:span text:style-name="T238"> </text:span>–<text:span text:style-name="T268"> </text:span>PROGRAMMA<text:span text:style-name="T270"> </text:span><text:span text:style-name="T240">D’ESAME</text:span></text:h>
      <text:p text:style-name="P194"><text:span text:style-name="T112">L’esame per il conseguimento </text:span><text:span text:style-name="T205">dell’abilitazione di insegnante di teoria </text:span><text:span text:style-name="T112">verte sulle materie di cui all’allegato 1 del D.M. 17/2011 e s.m.i.:</text:span></text:p>
      <text:list xml:id="list2576289297" text:style-name="WWNum8">
        <text:list-item>
          <text:p text:style-name="P128"><text:span text:style-name="T112">Elementi di diritto pubblico, amministrativo e comunitario (Stato, costituzione, fonti del diritto, organi legislativi, Governo, enti locali, organi comunitari, fonti del diritto </text:span><text:span text:style-name="T104">comunitario);</text:span></text:p>
        </text:list-item>
        <text:list-item>
          <text:p text:style-name="P129"><text:span text:style-name="T112">Elementi di diritto penale (reato, dolo, colpa, reati contro la Pubblica </text:span><text:span text:style-name="T104">Amministrazione);</text:span></text:p>
        </text:list-item>
        <text:list-item>
          <text:p text:style-name="P130"><text:span text:style-name="T112">Procedure</text:span><text:span text:style-name="T153"> </text:span><text:span text:style-name="T112">legali</text:span><text:span text:style-name="T132"> </text:span><text:span text:style-name="T112">in</text:span><text:span text:style-name="T119"> </text:span><text:span text:style-name="T112">caso</text:span><text:span text:style-name="T123"> </text:span><text:span text:style-name="T112">di</text:span><text:span text:style-name="T123"> </text:span><text:span text:style-name="T112">incidente</text:span><text:span text:style-name="T123"> </text:span><text:span text:style-name="T112">e</text:span><text:span text:style-name="T119"> </text:span><text:span text:style-name="T112">assicurazione;</text:span><text:span text:style-name="T132"> </text:span><text:span text:style-name="T112">illecito</text:span><text:span text:style-name="T132"> </text:span><text:span text:style-name="T104">amministrativo;</text:span></text:p>
        </text:list-item>
        <text:list-item>
          <text:p text:style-name="P133"><text:span text:style-name="T112">Definizioni,</text:span><text:span text:style-name="T173"> </text:span><text:span text:style-name="T112">costruzione</text:span><text:span text:style-name="T173"> </text:span><text:span text:style-name="T112">e</text:span><text:span text:style-name="T173"> </text:span><text:span text:style-name="T112">manutenzione</text:span><text:span text:style-name="T173"> </text:span><text:span text:style-name="T112">delle</text:span><text:span text:style-name="T173"> </text:span><text:span text:style-name="T112">strade,</text:span><text:span text:style-name="T173"> </text:span><text:span text:style-name="T112">organizzazione</text:span><text:span text:style-name="T173"> </text:span><text:span text:style-name="T112">della circolazione stradale e segnaletica stradale. Analisi degli incidenti stradali. Utenti vulnerabili ;</text:span></text:p>
        </text:list-item>
        <text:list-item>
          <text:p text:style-name="P131"><text:span text:style-name="T112">Definizione</text:span><text:span text:style-name="T153"> </text:span><text:span text:style-name="T112">dei</text:span><text:span text:style-name="T132"> </text:span><text:span text:style-name="T112">veicoli,</text:span><text:span text:style-name="T119"> </text:span><text:span text:style-name="T112">elementi</text:span><text:span text:style-name="T123"> </text:span><text:span text:style-name="T112">strutturali</text:span><text:span text:style-name="T132"> </text:span><text:span text:style-name="T112">dei</text:span><text:span text:style-name="T123"> </text:span><text:span text:style-name="T112">veicoli</text:span><text:span text:style-name="T132"> </text:span><text:span text:style-name="T112">e</text:span><text:span text:style-name="T123"> </text:span><text:span text:style-name="T112">loro</text:span><text:span text:style-name="T119"> </text:span><text:span text:style-name="T104">funzionamento;</text:span></text:p>
        </text:list-item>
        <text:list-item>
          <text:p text:style-name="P134">Disposizioni amministrative in materia di circolazione dei veicoli (destinazione ed uso dei veicoli, documenti di circolazione e di immatricolazione);</text:p>
        </text:list-item>
        <text:list-item>
          <text:p text:style-name="P135"><text:span text:style-name="T112">Autotrasporto</text:span><text:span text:style-name="T184"> </text:span><text:span text:style-name="T112">di</text:span><text:span text:style-name="T185"> </text:span><text:span text:style-name="T112">persone</text:span><text:span text:style-name="T147"> </text:span><text:span text:style-name="T112">e</text:span><text:span text:style-name="T184"> </text:span><text:span text:style-name="T112">di</text:span><text:span text:style-name="T185"> </text:span><text:span text:style-name="T112">cose</text:span><text:span text:style-name="T185"> </text:span><text:span text:style-name="T112">-</text:span><text:span text:style-name="T147"> </text:span><text:span text:style-name="T112">Elementi</text:span><text:span text:style-name="T185"> </text:span><text:span text:style-name="T112">sull’uso</text:span><text:span text:style-name="T185"> </text:span><text:span text:style-name="T112">del</text:span><text:span text:style-name="T185"> </text:span><text:span text:style-name="T112">cronotachigrafo</text:span><text:span text:style-name="T185"> </text:span><text:span text:style-name="T112">e</text:span><text:span text:style-name="T184"> </text:span><text:span text:style-name="T112">sul rallentatore di velocità;</text:span></text:p>
        </text:list-item>
        <text:list-item>
          <text:p text:style-name="P131"><text:span text:style-name="T112">Trasporto</text:span><text:span text:style-name="T140"> </text:span><text:span text:style-name="T112">delle</text:span><text:span text:style-name="T153"> </text:span><text:span text:style-name="T112">merci</text:span><text:span text:style-name="T140"> </text:span><text:span text:style-name="T104">pericolose;</text:span></text:p>
        </text:list-item>
        <text:list-item>
          <text:p text:style-name="P131"><text:span text:style-name="T112">Conducenti</text:span><text:span text:style-name="T132"> </text:span><text:span text:style-name="T112">e</text:span><text:span text:style-name="T123"> </text:span><text:span text:style-name="T112">titoli</text:span><text:span text:style-name="T132"> </text:span><text:span text:style-name="T112">abilitativi</text:span><text:span text:style-name="T119"> </text:span><text:span text:style-name="T112">alla</text:span><text:span text:style-name="T119"> </text:span><text:span text:style-name="T104">guida;</text:span></text:p>
        </text:list-item>
        <text:list-item>
          <text:p text:style-name="P131"><text:span text:style-name="T112">Norme</text:span><text:span text:style-name="T123"> </text:span><text:span text:style-name="T112">di</text:span><text:span text:style-name="T132"> </text:span><text:span text:style-name="T112">comportamento</text:span><text:span text:style-name="T123"> </text:span><text:span text:style-name="T112">sulle</text:span><text:span text:style-name="T119"> </text:span><text:span text:style-name="T104">strade;</text:span></text:p>
        </text:list-item>
        <text:list-item>
          <text:p text:style-name="P131"><text:span text:style-name="T112">Illeciti</text:span><text:span text:style-name="T140"> </text:span><text:span text:style-name="T112">amministrativi</text:span><text:span text:style-name="T132"> </text:span><text:span text:style-name="T112">previsti</text:span><text:span text:style-name="T132"> </text:span><text:span text:style-name="T112">dal</text:span><text:span text:style-name="T132"> </text:span><text:span text:style-name="T112">codice</text:span><text:span text:style-name="T123"> </text:span><text:span text:style-name="T112">della</text:span><text:span text:style-name="T104"> </text:span><text:span text:style-name="T112">strada</text:span><text:span text:style-name="T123"> </text:span><text:span text:style-name="T112">e</text:span><text:span text:style-name="T123"> </text:span><text:span text:style-name="T112">relative</text:span><text:span text:style-name="T119"> </text:span><text:span text:style-name="T104">sanzioni;</text:span></text:p>
        </text:list-item>
        <text:list-item>
          <text:p text:style-name="P131"><text:span text:style-name="T112">Elementi</text:span><text:span text:style-name="T153"> </text:span><text:span text:style-name="T112">di</text:span><text:span text:style-name="T123"> </text:span><text:span text:style-name="T112">pedagogia</text:span><text:span text:style-name="T104"> </text:span><text:span text:style-name="T112">e</text:span><text:span text:style-name="T119"> </text:span><text:span text:style-name="T112">di</text:span><text:span text:style-name="T119"> </text:span><text:span text:style-name="T112">tecnica</text:span><text:span text:style-name="T119"> </text:span><text:span text:style-name="T112">delle</text:span><text:span text:style-name="T104"> comunicazioni;</text:span></text:p>
        </text:list-item>
        <text:list-item>
          <text:p text:style-name="P131"><text:span text:style-name="T112">Stato</text:span><text:span text:style-name="T140"> </text:span><text:span text:style-name="T112">psicofisico</text:span><text:span text:style-name="T123"> </text:span><text:span text:style-name="T112">dei</text:span><text:span text:style-name="T123"> </text:span><text:span text:style-name="T112">conducenti,</text:span><text:span text:style-name="T123"> </text:span><text:span text:style-name="T112">tempo</text:span><text:span text:style-name="T132"> </text:span><text:span text:style-name="T112">di</text:span><text:span text:style-name="T132"> </text:span><text:span text:style-name="T112">reazione,</text:span><text:span text:style-name="T123"> </text:span><text:span text:style-name="T112">alcool,</text:span><text:span text:style-name="T123"> </text:span><text:span text:style-name="T104">ecc.;</text:span></text:p>
        </text:list-item>
        <text:list-item>
          <text:p text:style-name="P131"><text:span text:style-name="T112">Elementi</text:span><text:span text:style-name="T119"> </text:span><text:span text:style-name="T112">di</text:span><text:span text:style-name="T119"> </text:span><text:span text:style-name="T112">primo</text:span><text:span text:style-name="T104"> soccorso;</text:span></text:p>
        </text:list-item>
        <text:list-item>
          <text:p text:style-name="P131"><text:span text:style-name="T112">Elementi</text:span><text:span text:style-name="T119"> </text:span><text:span text:style-name="T112">di</text:span><text:span text:style-name="T119"> </text:span><text:span text:style-name="T104">fisica;</text:span></text:p>
        </text:list-item>
        <text:list-item>
          <text:p text:style-name="P131"><text:span text:style-name="T112">Autoscuole:</text:span><text:span text:style-name="T140"> </text:span><text:span text:style-name="T112">normativa,</text:span><text:span text:style-name="T153"> </text:span><text:span text:style-name="T112">ruolo,</text:span><text:span text:style-name="T153"> </text:span><text:span text:style-name="T112">inquadramento</text:span><text:span text:style-name="T153"> </text:span><text:span text:style-name="T104">insegnante.</text:span></text:p>
        </text:list-item>
      </text:list>
      <text:p text:style-name="P204"/>
      <text:p text:style-name="P195"><text:span text:style-name="T112">L’esame per il conseguimento</text:span><text:span text:style-name="T186"> </text:span><text:span text:style-name="T205">dell’abilitazione di istruttore di guida</text:span><text:span text:style-name="T148"> </text:span><text:span text:style-name="T112">verte sulle materie di cui</text:span><text:span text:style-name="T116"> </text:span><text:span text:style-name="T112">all’allegato 2 del D.M. 17/2011 e s.m.i.:</text:span></text:p>
      <text:list xml:id="list154938655689627" text:continue-numbering="true" text:style-name="WWNum8">
        <text:list-item>
          <text:p text:style-name="P132"><text:span text:style-name="T112">Definizione</text:span><text:span text:style-name="T153"> </text:span><text:span text:style-name="T112">dei</text:span><text:span text:style-name="T132"> </text:span><text:span text:style-name="T112">veicoli,</text:span><text:span text:style-name="T119"> </text:span><text:span text:style-name="T112">elementi</text:span><text:span text:style-name="T123"> </text:span><text:span text:style-name="T112">strutturali</text:span><text:span text:style-name="T132"> </text:span><text:span text:style-name="T112">dei</text:span><text:span text:style-name="T123"> </text:span><text:span text:style-name="T112">veicoli</text:span><text:span text:style-name="T132"> </text:span><text:span text:style-name="T112">e</text:span><text:span text:style-name="T123"> </text:span><text:span text:style-name="T112">loro</text:span><text:span text:style-name="T119"> </text:span><text:span text:style-name="T104">funzionamento;</text:span></text:p>
        </text:list-item>
        <text:list-item>
          <text:p text:style-name="P131"><text:span text:style-name="T112">Elementi</text:span><text:span text:style-name="T119"> </text:span><text:span text:style-name="T112">di</text:span><text:span text:style-name="T119"> </text:span><text:span text:style-name="T104">fisica;</text:span></text:p>
        </text:list-item>
        <text:list-item>
          <text:p text:style-name="P131"><text:span text:style-name="T112">Peculiarità</text:span><text:span text:style-name="T140"> </text:span><text:span text:style-name="T112">della</text:span><text:span text:style-name="T119"> </text:span><text:span text:style-name="T112">guida</text:span><text:span text:style-name="T119"> </text:span><text:span text:style-name="T112">dei</text:span><text:span text:style-name="T123"> </text:span><text:span text:style-name="T112">diversi</text:span><text:span text:style-name="T123"> </text:span><text:span text:style-name="T112">tipi</text:span><text:span text:style-name="T123"> </text:span><text:span text:style-name="T112">di</text:span><text:span text:style-name="T123"> </text:span><text:span text:style-name="T112">veicoli.</text:span><text:span text:style-name="T104"> </text:span><text:span text:style-name="T112">Utilizzo</text:span><text:span text:style-name="T119"> </text:span><text:span text:style-name="T112">dei</text:span><text:span text:style-name="T123"> </text:span><text:span text:style-name="T112">diversi</text:span><text:span text:style-name="T104"> dispositivi;</text:span></text:p>
        </text:list-item>
        <text:list-item>
          <text:p text:style-name="P131"><text:span text:style-name="T112">Norme</text:span><text:span text:style-name="T123"> </text:span><text:span text:style-name="T112">di</text:span><text:span text:style-name="T132"> </text:span><text:span text:style-name="T112">comportamento</text:span><text:span text:style-name="T123"> </text:span><text:span text:style-name="T112">sulle</text:span><text:span text:style-name="T119"> </text:span><text:span text:style-name="T104">strade;</text:span></text:p>
        </text:list-item>
        <text:list-item>
          <text:p text:style-name="P131"><text:span text:style-name="T112">Elementi</text:span><text:span text:style-name="T153"> </text:span><text:span text:style-name="T112">di</text:span><text:span text:style-name="T123"> </text:span><text:span text:style-name="T112">pedagogia</text:span><text:span text:style-name="T104"> </text:span><text:span text:style-name="T112">e</text:span><text:span text:style-name="T119"> </text:span><text:span text:style-name="T112">di</text:span><text:span text:style-name="T119"> </text:span><text:span text:style-name="T112">tecnica</text:span><text:span text:style-name="T119"> </text:span><text:span text:style-name="T112">delle</text:span><text:span text:style-name="T104"> comunicazioni;</text:span></text:p>
        </text:list-item>
        <text:list-item>
          <text:p text:style-name="P136"><text:span text:style-name="T112">Autoscuole:</text:span><text:span text:style-name="T140"> </text:span><text:span text:style-name="T112">normativa,</text:span><text:span text:style-name="T153"> </text:span><text:span text:style-name="T112">ruolo,</text:span><text:span text:style-name="T153"> </text:span><text:span text:style-name="T112">inquadramento</text:span><text:span text:style-name="T153"> </text:span><text:span text:style-name="T104">istruttore;</text:span></text:p>
        </text:list-item>
        <text:list-item>
          <text:p text:style-name="P131"><text:span text:style-name="T112">Stato</text:span><text:span text:style-name="T153"> </text:span><text:span text:style-name="T112">psicofisico</text:span><text:span text:style-name="T123"> </text:span><text:span text:style-name="T112">dei</text:span><text:span text:style-name="T132"> </text:span><text:span text:style-name="T112">conducenti,</text:span><text:span text:style-name="T119"> </text:span><text:span text:style-name="T112">tempo</text:span><text:span text:style-name="T153"> </text:span><text:span text:style-name="T112">di</text:span><text:span text:style-name="T132"> </text:span><text:span text:style-name="T112">reazione,</text:span><text:span text:style-name="T119"> </text:span><text:span text:style-name="T112">alcool</text:span><text:span text:style-name="T123"> </text:span><text:span text:style-name="T104">ecc.;</text:span></text:p>
        </text:list-item>
        <text:list-item>
          <text:p text:style-name="P131"><text:span text:style-name="T112">Elementi</text:span><text:span text:style-name="T119"> </text:span><text:span text:style-name="T112">di</text:span><text:span text:style-name="T119"> </text:span><text:span text:style-name="T112">primo</text:span><text:span text:style-name="T104"> soccorso.</text:span></text:p>
        </text:list-item>
      </text:list>
      <text:h text:style-name="P37" text:outline-level="4">ART.<text:span text:style-name="T316"> </text:span>5–<text:span text:style-name="T317"> </text:span>MODALITA’<text:span text:style-name="T317"> </text:span>DI<text:span text:style-name="T270"> </text:span>SVOLGIMENTO<text:span text:style-name="T318"> </text:span><text:span text:style-name="T240">DELL’ESAME</text:span></text:h>
      <text:p text:style-name="P258">Per essere ammessi a sostenere l’esame, gli aspiranti dovranno essere muniti di uno dei documenti d’identità riconosciuti validi nello Stato italiano ed in corso di validità.</text:p>
      <text:p text:style-name="P204"/>
      <text:p text:style-name="P259">Durante le prove scritte non è permesso ai candidati di comunicare fra loro verbalmente o per iscritto, ovvero di mettersi in relazione con altri, salvo che con i membri della Commissione per i chiarimenti d’uso.</text:p>
      <text:p text:style-name="P204"/>
      <text:p text:style-name="P225">Gli elaborati devono essere scritti esclusivamente a penna blu o nera, a pena di nullità, su carta portante il timbro d’ufficio e la sigla di un componente della Commissione o del segretario. I candidati<text:span text:style-name="T246"> </text:span>non possono portare carta da scrivere,<text:span text:style-name="T246"> </text:span>appunti, libri<text:span text:style-name="T246"> </text:span>o pubblicazioni<text:span text:style-name="T246"> </text:span>di<text:span text:style-name="T246"> </text:span>qualunque specie.</text:p>
      <text:p text:style-name="P204"/>
      <text:p text:style-name="P260">La Commissione esaminatrice cura l’osservanza delle disposizioni stesse ed il candidato che contravviene viene escluso immediatamente dall’esame.</text:p>
      <text:p text:style-name="P260"/>
      <text:h text:style-name="P40" text:outline-level="4">ART.<text:span text:style-name="T238"> </text:span>6<text:span text:style-name="T300"> </text:span><text:span text:style-name="T319">-</text:span><text:span text:style-name="T301"> </text:span>PROVE<text:span text:style-name="T239"> </text:span>D’ESAME<text:span text:style-name="T300"> </text:span>PER<text:span text:style-name="T300"> </text:span>L’ABILITAZIONE<text:span text:style-name="T300"> </text:span>DI<text:span text:style-name="T300"> </text:span>INSEGNANTE<text:span text:style-name="T300"> </text:span>DI<text:span text:style-name="T300"> </text:span><text:span text:style-name="T240">TEORIA</text:span></text:h>
      <text:list xml:id="list4041565769" text:style-name="WWNum9">
        <text:list-item>
          <text:p text:style-name="P73">L’esame per il conseguimento dell’abilitazione di insegnante di teoria si articola nelle seguenti quattro prove, ai sensi dell’art. 3 del D.M. 17/2011 smi:</text:p>
        </text:list-item>
      </text:list>
      <text:p text:style-name="P233"/>
      <text:list xml:id="list154940243469504" text:continue-numbering="true" text:style-name="WWNum9">
        <text:list-item>
          <text:list>
            <text:list-item>
              <text:p text:style-name="P137"><text:span text:style-name="T112">nel</text:span><text:span text:style-name="T116"> </text:span><text:span text:style-name="T112">tempo</text:span><text:span text:style-name="T116"> </text:span><text:span text:style-name="T112">massimo</text:span><text:span text:style-name="T116"> </text:span><text:span text:style-name="T112">di</text:span><text:span text:style-name="T116"> </text:span><text:span text:style-name="T112">trenta</text:span><text:span text:style-name="T116"> </text:span><text:span text:style-name="T112">minuti,</text:span><text:span text:style-name="T116"> </text:span><text:span text:style-name="T112">il</text:span><text:span text:style-name="T116"> </text:span><text:span text:style-name="T112">candidato</text:span><text:span text:style-name="T116"> </text:span><text:span text:style-name="T112">compila</text:span><text:span text:style-name="T116"> </text:span><text:span text:style-name="T112">due</text:span><text:span text:style-name="T116"> </text:span><text:span text:style-name="T112">schede d’esame</text:span><text:span text:style-name="T173"> </text:span><text:span text:style-name="T112">di</text:span><text:span text:style-name="T116"> </text:span><text:span text:style-name="T112">trenta</text:span><text:span text:style-name="T173"> </text:span><text:span text:style-name="T112">domande</text:span><text:span text:style-name="T173"> </text:span><text:span text:style-name="T112">ciascuna;</text:span><text:span text:style-name="T173"> </text:span><text:span text:style-name="T112">tali</text:span><text:span text:style-name="T173"> </text:span><text:span text:style-name="T112">schede,</text:span><text:span text:style-name="T173"> </text:span><text:span text:style-name="T112">predisposte</text:span><text:span text:style-name="T173"> </text:span><text:span text:style-name="T112">con criterio di</text:span><text:span text:style-name="T136"> </text:span><text:span text:style-name="T112">casualità sulla base dei</text:span><text:span text:style-name="T136"> </text:span><text:span text:style-name="T112">contenuti</text:span><text:span text:style-name="T136"> </text:span><text:span text:style-name="T112">di</text:span><text:span text:style-name="T136"> </text:span><text:span text:style-name="T112">quelle per il</text:span><text:span text:style-name="T136"> </text:span><text:span text:style-name="T112">conseguimento delle</text:span><text:span text:style-name="T187"> </text:span><text:span text:style-name="T112">patenti</text:span><text:span text:style-name="T189"> </text:span><text:span text:style-name="T112">di</text:span><text:span text:style-name="T187"> </text:span><text:span text:style-name="T112">guida A e</text:span><text:span text:style-name="T147"> </text:span><text:span text:style-name="T112">B,</text:span><text:span text:style-name="T187"> </text:span><text:span text:style-name="T112">in</text:span><text:span text:style-name="T147"> </text:span><text:span text:style-name="T112">uso</text:span><text:span text:style-name="T187"> </text:span><text:span text:style-name="T112">alla</text:span><text:span text:style-name="T187"> </text:span><text:span text:style-name="T112">data</text:span><text:span text:style-name="T147"> </text:span><text:span text:style-name="T112">di</text:span><text:span text:style-name="T187"> </text:span><text:span text:style-name="T112">scadenza</text:span><text:span text:style-name="T187"> </text:span><text:span text:style-name="T112">del</text:span><text:span text:style-name="T189"> </text:span><text:span text:style-name="T112">presente Avviso,</text:span><text:span text:style-name="T116"> </text:span><text:span text:style-name="T112">vengono</text:span><text:span text:style-name="T116"> </text:span><text:span text:style-name="T112">consegnate</text:span><text:span text:style-name="T116"> </text:span><text:span text:style-name="T112">dalla</text:span><text:span text:style-name="T116"> </text:span><text:span text:style-name="T112">commissione;</text:span><text:span text:style-name="T116"> </text:span><text:span text:style-name="T112">la</text:span><text:span text:style-name="T116"> </text:span><text:span text:style-name="T112">prova</text:span><text:span text:style-name="T116"> </text:span><text:span text:style-name="T112">si</text:span><text:span text:style-name="T116"> </text:span><text:span text:style-name="T112">intende superata se nel complessivo di sessanta domande non sono commessi più</text:span><text:span text:style-name="T174"> </text:span><text:span text:style-name="T112">di</text:span><text:span text:style-name="T173"> </text:span><text:span text:style-name="T112">due</text:span><text:span text:style-name="T173"> </text:span><text:span text:style-name="T112">errori;</text:span><text:span text:style-name="T173"> </text:span><text:span text:style-name="T112">le</text:span><text:span text:style-name="T173"> </text:span><text:span text:style-name="T112">schede</text:span><text:span text:style-name="T173"> </text:span><text:span text:style-name="T112">sono</text:span><text:span text:style-name="T173"> </text:span><text:span text:style-name="T112">adeguatamente</text:span><text:span text:style-name="T173"> </text:span><text:span text:style-name="T112">diversificate</text:span><text:span text:style-name="T173"> </text:span><text:span text:style-name="T112">per garantire imparzialità e trasparenza;</text:span></text:p>
            </text:list-item>
            <text:list-item>
              <text:p text:style-name="P138"><text:span text:style-name="T112">il candidato tratta sinteticamente, per iscritto e nel tempo massimo di due ore,</text:span><text:span text:style-name="T116"> </text:span><text:span text:style-name="T112">tre</text:span><text:span text:style-name="T116"> </text:span><text:span text:style-name="T112">temi</text:span><text:span text:style-name="T116"> </text:span><text:span text:style-name="T112">scelti</text:span><text:span text:style-name="T116"> </text:span><text:span text:style-name="T112">dalla</text:span><text:span text:style-name="T116"> </text:span><text:span text:style-name="T112">commissione</text:span><text:span text:style-name="T116"> </text:span><text:span text:style-name="T112">tra</text:span><text:span text:style-name="T116"> </text:span><text:span text:style-name="T112">gli</text:span><text:span text:style-name="T116"> </text:span><text:span text:style-name="T112">argomenti</text:span><text:span text:style-name="T116"> </text:span><text:span text:style-name="T112">del</text:span><text:span text:style-name="T116"> </text:span><text:span text:style-name="T112">programma d’esame.</text:span><text:span text:style-name="T162"> </text:span><text:span text:style-name="T112">Ad</text:span><text:span text:style-name="T136"> </text:span><text:span text:style-name="T112">ogni</text:span><text:span text:style-name="T104"> </text:span><text:span text:style-name="T112">tema</text:span><text:span text:style-name="T136"> </text:span><text:span text:style-name="T112">è</text:span><text:span text:style-name="T136"> </text:span><text:span text:style-name="T112">assegnato</text:span><text:span text:style-name="T136"> </text:span><text:span text:style-name="T112">un</text:span><text:span text:style-name="T136"> </text:span><text:span text:style-name="T112">punteggio</text:span><text:span text:style-name="T136"> </text:span><text:span text:style-name="T112">tra</text:span><text:span text:style-name="T119"> </text:span><text:span text:style-name="T112">zero</text:span><text:span text:style-name="T136"> </text:span><text:span text:style-name="T112">e</text:span><text:span text:style-name="T136"> </text:span><text:span text:style-name="T112">dieci; la</text:span><text:span text:style-name="T136"> </text:span><text:span text:style-name="T112">prova si</text:span><text:span text:style-name="T136"> </text:span><text:span text:style-name="T112">intende superata</text:span><text:span text:style-name="T104"> </text:span><text:span text:style-name="T112">se si</text:span><text:span text:style-name="T136"> </text:span><text:span text:style-name="T112">soddisfano contemporaneamente</text:span><text:span text:style-name="T104"> </text:span><text:span text:style-name="T112">due condizioni: punteggio per ciascuna prova non inferiore a </text:span><text:span text:style-name="T205">5 (cinque) </text:span><text:span text:style-name="T112">e complessivo, sulle tre prove, non inferiore a </text:span><text:span text:style-name="T205">18 (diciotto) </text:span><text:span text:style-name="T112">rispetto al punteggio massimo di </text:span><text:span text:style-name="T205">30 (trenta)</text:span><text:span text:style-name="T112">;</text:span></text:p>
            </text:list-item>
            <text:list-item>
              <text:p text:style-name="P139"><text:span text:style-name="T112">il candidato simula una lezione di teoria su un argomento scelto dalla Commissione;</text:span><text:span text:style-name="T119"> </text:span><text:span text:style-name="T112">la</text:span><text:span text:style-name="T104"> </text:span><text:span text:style-name="T112">prova</text:span><text:span text:style-name="T123"> </text:span><text:span text:style-name="T112">si</text:span><text:span text:style-name="T119"> </text:span><text:span text:style-name="T112">intende</text:span><text:span text:style-name="T104"> </text:span><text:span text:style-name="T112">superata</text:span><text:span text:style-name="T104"> </text:span><text:span text:style-name="T112">con</text:span><text:span text:style-name="T123"> </text:span><text:span text:style-name="T112">un</text:span><text:span text:style-name="T104"> </text:span><text:span text:style-name="T112">punteggio</text:span><text:span text:style-name="T104"> </text:span><text:span text:style-name="T112">non</text:span><text:span text:style-name="T123"> </text:span><text:span text:style-name="T112">inferiore a </text:span><text:span text:style-name="T205">18 (diciotto) </text:span><text:span text:style-name="T112">rispetto al punteggio massimo di</text:span><text:span text:style-name="T116"> </text:span><text:span text:style-name="T205">30 (trenta);</text:span></text:p>
            </text:list-item>
            <text:list-item>
              <text:p text:style-name="P140"><text:span text:style-name="T112">il candidato sostiene una prova orale sugli argomenti del programma d’esame;</text:span><text:span text:style-name="T104"> </text:span><text:span text:style-name="T112">la</text:span><text:span text:style-name="T136"> </text:span><text:span text:style-name="T112">prova</text:span><text:span text:style-name="T104"> </text:span><text:span text:style-name="T112">si</text:span><text:span text:style-name="T104"> </text:span><text:span text:style-name="T112">intende</text:span><text:span text:style-name="T104"> </text:span><text:span text:style-name="T112">superata</text:span><text:span text:style-name="T104"> </text:span><text:span text:style-name="T112">con</text:span><text:span text:style-name="T104"> </text:span><text:span text:style-name="T112">un</text:span><text:span text:style-name="T104"> </text:span><text:span text:style-name="T112">punteggio non</text:span><text:span text:style-name="T104"> </text:span><text:span text:style-name="T112">inferiore</text:span><text:span text:style-name="T104"> </text:span><text:span text:style-name="T112">a</text:span><text:span text:style-name="T136"> </text:span><text:span text:style-name="T205">18 (diciotto) </text:span><text:span text:style-name="T112">rispetto al punteggio massimo di</text:span><text:span text:style-name="T116"> </text:span><text:span text:style-name="T205">30 (trenta)</text:span><text:span text:style-name="T112">.</text:span></text:p>
            </text:list-item>
          </text:list>
        </text:list-item>
      </text:list>
      <text:p text:style-name="P204"/>
      <text:list xml:id="list154938715818248" text:continue-numbering="true" text:style-name="WWNum9">
        <text:list-item>
          <text:p text:style-name="P71"><text:span text:style-name="T112">Ai sensi dell’art. 3 comma 2 del D.M. 17/2011 s.m.i. ciascuna prova è propedeutica alla </text:span><text:span text:style-name="T104">successiva:</text:span></text:p>
          <text:list>
            <text:list-item>
              <text:p text:style-name="P141"><text:span text:style-name="T112">per</text:span><text:span text:style-name="T104"> </text:span><text:span text:style-name="T112">poter</text:span><text:span text:style-name="T123"> </text:span><text:span text:style-name="T112">sostenere</text:span><text:span text:style-name="T119"> </text:span><text:span text:style-name="T112">la</text:span><text:span text:style-name="T119"> </text:span><text:span text:style-name="T112">prova</text:span><text:span text:style-name="T119"> </text:span><text:span text:style-name="T112">di</text:span><text:span text:style-name="T123"> </text:span><text:span text:style-name="T112">cui</text:span><text:span text:style-name="T123"> </text:span><text:span text:style-name="T112">alla</text:span><text:span text:style-name="T119"> </text:span><text:span text:style-name="T112">lettera</text:span><text:span text:style-name="T119"> </text:span><text:span text:style-name="T112">b)</text:span><text:span text:style-name="T104"> </text:span><text:span text:style-name="T112">del</text:span><text:span text:style-name="T123"> </text:span><text:span text:style-name="T112">precedente</text:span><text:span text:style-name="T119"> </text:span><text:span text:style-name="T112">comma</text:span><text:span text:style-name="T119"> </text:span><text:span text:style-name="T112">è obbligatorio avere superato la prova di cui alla lettera a);</text:span></text:p>
            </text:list-item>
            <text:list-item>
              <text:p text:style-name="P142"><text:span text:style-name="T112">per</text:span><text:span text:style-name="T104"> </text:span><text:span text:style-name="T112">poter</text:span><text:span text:style-name="T104"> </text:span><text:span text:style-name="T112">sostenere</text:span><text:span text:style-name="T119"> </text:span><text:span text:style-name="T112">la</text:span><text:span text:style-name="T136"> </text:span><text:span text:style-name="T112">prova</text:span><text:span text:style-name="T119"> </text:span><text:span text:style-name="T112">di</text:span><text:span text:style-name="T104"> </text:span><text:span text:style-name="T112">cui</text:span><text:span text:style-name="T104"> </text:span><text:span text:style-name="T112">alla</text:span><text:span text:style-name="T136"> </text:span><text:span text:style-name="T112">lettera</text:span><text:span text:style-name="T136"> </text:span><text:span text:style-name="T112">c)</text:span><text:span text:style-name="T104"> </text:span><text:span text:style-name="T112">del</text:span><text:span text:style-name="T123"> </text:span><text:span text:style-name="T112">precedente</text:span><text:span text:style-name="T136"> </text:span><text:span text:style-name="T112">comma</text:span><text:span text:style-name="T136"> </text:span><text:span text:style-name="T112">è obbligatorio avere superato la prova di cui alla lettera b);</text:span></text:p>
            </text:list-item>
            <text:list-item>
              <text:p text:style-name="P143"><text:span text:style-name="T112">per</text:span><text:span text:style-name="T104"> </text:span><text:span text:style-name="T112">poter</text:span><text:span text:style-name="T123"> </text:span><text:span text:style-name="T112">sostenere</text:span><text:span text:style-name="T119"> </text:span><text:span text:style-name="T112">la</text:span><text:span text:style-name="T119"> </text:span><text:span text:style-name="T112">prova</text:span><text:span text:style-name="T119"> </text:span><text:span text:style-name="T112">di</text:span><text:span text:style-name="T123"> </text:span><text:span text:style-name="T112">cui</text:span><text:span text:style-name="T123"> </text:span><text:span text:style-name="T112">alla</text:span><text:span text:style-name="T119"> </text:span><text:span text:style-name="T112">lettera</text:span><text:span text:style-name="T119"> </text:span><text:span text:style-name="T112">d)</text:span><text:span text:style-name="T104"> </text:span><text:span text:style-name="T112">del</text:span><text:span text:style-name="T123"> </text:span><text:span text:style-name="T112">precedente</text:span><text:span text:style-name="T119"> </text:span><text:span text:style-name="T112">comma</text:span><text:span text:style-name="T119"> </text:span><text:span text:style-name="T112">è obbligatorio avere superato la prova di cui alla lettera c).</text:span></text:p>
            </text:list-item>
          </text:list>
        </text:list-item>
      </text:list>
      <text:p text:style-name="P204"/>
      <text:list xml:id="list154940444994566" text:continue-numbering="true" text:style-name="WWNum9">
        <text:list-item>
          <text:p text:style-name="P144"><text:span text:style-name="T112">L’articolazione temporale delle quattro prove viene decisa dalla Commissione</text:span><text:span text:style-name="T116"> </text:span><text:span text:style-name="T112">e pubblicata sul sito internet della Provincia di Parma contestualmente alla pubblicazione dell’elenco dei candidati ammessi e non ammessi. Per la prova relativa alla trattazione dei 3 temi, onde consentire l’imparzialità</text:span><text:span text:style-name="T191"> </text:span><text:span text:style-name="T112">di</text:span><text:span text:style-name="T192"> </text:span><text:span text:style-name="T112">voto,</text:span><text:span text:style-name="T192"> </text:span><text:span text:style-name="T112">al</text:span><text:span text:style-name="T192"> </text:span><text:span text:style-name="T112">candidato</text:span><text:span text:style-name="T191"> </text:span><text:span text:style-name="T112">verranno</text:span><text:span text:style-name="T191"> </text:span><text:span text:style-name="T112">consegnati</text:span><text:span text:style-name="T192"> </text:span><text:span text:style-name="T112">una</text:span><text:span text:style-name="T191"> </text:span><text:span text:style-name="T112">busta</text:span><text:span text:style-name="T191"> </text:span><text:span text:style-name="T112">grande,</text:span><text:span text:style-name="T193"> </text:span><text:span text:style-name="T112">un</text:span><text:span text:style-name="T191"> </text:span><text:span text:style-name="T112">congruo</text:span><text:span text:style-name="T191"> </text:span><text:span text:style-name="T112">numero</text:span><text:span text:style-name="T194"> </text:span><text:span text:style-name="T112">di</text:span></text:p>
        </text:list-item>
      </text:list>
      <text:p text:style-name="P219">fogli ed una bustina completa di cartoncino per scrivere il proprio nome e cognome; dopo aver svolto i temi il candidato porrà nella busta grande l’elaborato e la bustina piccola contenente i dati anagrafici. L'inosservanza delle suddette disposizioni da parte del candidato comporta l'annullamento della prova.</text:p>
      <text:p text:style-name="P252"/>
      <text:p text:style-name="P196"><text:span text:style-name="T204">ART.</text:span><text:span text:style-name="T181"> </text:span><text:span text:style-name="T204">7</text:span><text:span text:style-name="T152"> </text:span><text:span text:style-name="T204">-</text:span><text:span text:style-name="T131"> </text:span><text:span text:style-name="T204">PROVE</text:span><text:span text:style-name="T131"> </text:span><text:span text:style-name="T204">D’ESAME</text:span><text:span text:style-name="T131"> </text:span><text:span text:style-name="T204">PER</text:span><text:span text:style-name="T152"> </text:span><text:span text:style-name="T204">L’ABILITAZIONE</text:span><text:span text:style-name="T131"> </text:span><text:span text:style-name="T204">DI</text:span><text:span text:style-name="T152"> </text:span><text:span text:style-name="T204">ISTRUTTORE</text:span><text:span text:style-name="T131"> </text:span><text:span text:style-name="T204">DI</text:span><text:span text:style-name="T143"> </text:span><text:span text:style-name="T110">GUIDA</text:span></text:p>
      <text:list xml:id="list4249274641" text:style-name="WWNum10">
        <text:list-item>
          <text:p text:style-name="P146"><text:span text:style-name="T205">L’aspirante</text:span><text:span text:style-name="T117"> </text:span><text:span text:style-name="T205">istruttore</text:span><text:span text:style-name="T117"> </text:span><text:span text:style-name="T205">di</text:span><text:span text:style-name="T117"> </text:span><text:span text:style-name="T205">guida</text:span><text:span text:style-name="T117"> </text:span><text:span text:style-name="T205">può</text:span><text:span text:style-name="T117"> </text:span><text:span text:style-name="T205">essere</text:span><text:span text:style-name="T117"> </text:span><text:span text:style-name="T205">abilitato</text:span><text:span text:style-name="T117"> </text:span><text:span text:style-name="T205">a</text:span><text:span text:style-name="T117"> </text:span><text:span text:style-name="T205">conseguire</text:span><text:span text:style-name="T117"> </text:span><text:span text:style-name="T205">le</text:span><text:span text:style-name="T117"> </text:span><text:span text:style-name="T205">abilitazioni</text:span><text:span text:style-name="T117"> </text:span><text:span text:style-name="T205">di</text:span><text:span text:style-name="T117"> </text:span><text:span text:style-name="T205">cui all’art. 5 del D.M. 17/2011 smi:</text:span></text:p>
        </text:list-item>
      </text:list>
      <text:p text:style-name="P236"/>
      <text:list xml:id="list154939203120289" text:continue-numbering="true" text:style-name="WWNum10">
        <text:list-item>
          <text:list>
            <text:list-item>
              <text:p text:style-name="P148"><text:span text:style-name="T112">svolgere</text:span><text:span text:style-name="T185"> </text:span><text:span text:style-name="T112">esercitazioni</text:span><text:span text:style-name="T185"> </text:span><text:span text:style-name="T112">per</text:span><text:span text:style-name="T145"> </text:span><text:span text:style-name="T112">il</text:span><text:span text:style-name="T185"> </text:span><text:span text:style-name="T112">conseguimento</text:span><text:span text:style-name="T147"> </text:span><text:span text:style-name="T112">delle</text:span><text:span text:style-name="T147"> </text:span><text:span text:style-name="T112">patenti</text:span><text:span text:style-name="T185"> </text:span><text:span text:style-name="T112">di</text:span><text:span text:style-name="T147"> </text:span><text:span text:style-name="T112">categoria</text:span><text:span text:style-name="T147"> </text:span><text:span text:style-name="T112">B,</text:span><text:span text:style-name="T145"> </text:span><text:span text:style-name="T112">BE,</text:span><text:span text:style-name="T147"> </text:span><text:span text:style-name="T112">C</text:span><text:span text:style-name="T185"> </text:span><text:span text:style-name="T112">e</text:span><text:span text:style-name="T147"> </text:span><text:span text:style-name="T112">CE, nonché per la loro revisione;</text:span></text:p>
            </text:list-item>
            <text:list-item>
              <text:p text:style-name="P149"><text:span text:style-name="T112">svolgere esercitazioni per il conseguimento delle patenti di categoria AM, A1, A2, A, B, BE, C e CE, nonché</text:span><text:span text:style-name="T116"> </text:span><text:span text:style-name="T112">per</text:span><text:span text:style-name="T116"> </text:span><text:span text:style-name="T112">la</text:span><text:span text:style-name="T116"> </text:span><text:span text:style-name="T112">loro revisione;</text:span></text:p>
            </text:list-item>
            <text:list-item>
              <text:p text:style-name="P150"><text:span text:style-name="T112">svolgere esercitazioni per il conseguimento delle patenti di categoria B, BE, C, CE, D e DE, nonché per</text:span><text:span text:style-name="T116"> </text:span><text:span text:style-name="T112">la</text:span><text:span text:style-name="T116"> </text:span><text:span text:style-name="T112">loro revisione;</text:span></text:p>
            </text:list-item>
            <text:list-item>
              <text:p text:style-name="P149"><text:span text:style-name="T112">svolgere esercitazioni per il conseguimento delle patenti di categoria AM, A1, A2, A, B, BE, C, CE, D</text:span><text:span text:style-name="T116"> </text:span><text:span text:style-name="T112">e DE,</text:span><text:span text:style-name="T116"> </text:span><text:span text:style-name="T112">nonché</text:span><text:span text:style-name="T116"> </text:span><text:span text:style-name="T112">per la loro revisione;</text:span></text:p>
            </text:list-item>
          </text:list>
        </text:list-item>
        <text:list-item>
          <text:p text:style-name="P151"><text:span text:style-name="T205">L’esame</text:span><text:span text:style-name="T117"> </text:span><text:span text:style-name="T205">per</text:span><text:span text:style-name="T117"> </text:span><text:span text:style-name="T205">il</text:span><text:span text:style-name="T117"> </text:span><text:span text:style-name="T205">conseguimento</text:span><text:span text:style-name="T117"> </text:span><text:span text:style-name="T205">dell’abilitazione</text:span><text:span text:style-name="T117"> </text:span><text:span text:style-name="T205">di</text:span><text:span text:style-name="T117"> </text:span><text:span text:style-name="T205">istruttore</text:span><text:span text:style-name="T117"> </text:span><text:span text:style-name="T205">di</text:span><text:span text:style-name="T117"> </text:span><text:span text:style-name="T205">guida</text:span><text:span text:style-name="T117"> </text:span><text:span text:style-name="T205">si</text:span><text:span text:style-name="T117"> </text:span><text:span text:style-name="T205">articola</text:span><text:span text:style-name="T117"> </text:span><text:span text:style-name="T205">nelle seguenti tre prove:</text:span></text:p>
        </text:list-item>
      </text:list>
      <text:p text:style-name="P236"/>
      <text:list xml:id="list154940551591256" text:continue-numbering="true" text:style-name="WWNum10">
        <text:list-item>
          <text:list>
            <text:list-item>
              <text:p text:style-name="P152"><text:span text:style-name="T112">nel tempo massimo di trenta minuti il candidato compila due schede d’esame di trenta domande ciascuna, che vengono consegnate dalla commissione e predisposte con criterio di casualità</text:span><text:span text:style-name="T136"> </text:span><text:span text:style-name="T112">sulla</text:span><text:span text:style-name="T136"> </text:span><text:span text:style-name="T112">base</text:span><text:span text:style-name="T136"> </text:span><text:span text:style-name="T112">dei</text:span><text:span text:style-name="T116"> </text:span><text:span text:style-name="T112">contenuti di quelle per il conseguimento delle patenti di guida A e B; la prova</text:span><text:span text:style-name="T104"> </text:span><text:span text:style-name="T112">si</text:span><text:span text:style-name="T119"> </text:span><text:span text:style-name="T112">intende</text:span><text:span text:style-name="T104"> </text:span><text:span text:style-name="T112">superata</text:span><text:span text:style-name="T104"> </text:span><text:span text:style-name="T112">se</text:span><text:span text:style-name="T104"> </text:span><text:span text:style-name="T112">nel</text:span><text:span text:style-name="T119"> </text:span><text:span text:style-name="T112">complessivo</text:span><text:span text:style-name="T104"> </text:span><text:span text:style-name="T112">di</text:span><text:span text:style-name="T136"> </text:span><text:span text:style-name="T112">sessanta</text:span><text:span text:style-name="T123"> </text:span><text:span text:style-name="T112">domande</text:span><text:span text:style-name="T104"> </text:span><text:span text:style-name="T112">non</text:span><text:span text:style-name="T116"> </text:span><text:span text:style-name="T112">sono</text:span><text:span text:style-name="T173"> </text:span><text:span text:style-name="T112">commessi</text:span><text:span text:style-name="T173"> </text:span><text:span text:style-name="T112">più</text:span><text:span text:style-name="T173"> </text:span><text:span text:style-name="T112">di due errori; le schede sono adeguatamente</text:span><text:span text:style-name="T116"> </text:span><text:span text:style-name="T112">diversificate per garantire imparzialità e trasparenza;</text:span></text:p>
            </text:list-item>
          </text:list>
        </text:list-item>
      </text:list>
      <text:p text:style-name="P204"/>
      <text:list xml:id="list154938767396661" text:continue-numbering="true" text:style-name="WWNum10">
        <text:list-item>
          <text:list>
            <text:list-item>
              <text:p text:style-name="P153"><text:span text:style-name="T112">Il candidato sostiene una prova orale sugli argomenti del programma d’esame; la prova si intende superata con un punteggio non inferiore a </text:span><text:span text:style-name="T205">18 (diciotto) </text:span><text:span text:style-name="T112">rispetto al punteggio massimo di </text:span><text:span text:style-name="T205">30 (trenta);</text:span></text:p>
            </text:list-item>
          </text:list>
        </text:list-item>
      </text:list>
      <text:p text:style-name="P207"/>
      <text:list xml:id="list154940576682002" text:continue-numbering="true" text:style-name="WWNum10">
        <text:list-item>
          <text:list>
            <text:list-item>
              <text:p text:style-name="P145"><text:span text:style-name="T112">Il candidato sostiene le prove pratiche di cui al seguente comma 3) per dimostrare la propria capacità di istruzione.</text:span><text:span text:style-name="T136"> </text:span><text:span text:style-name="T112">A</text:span><text:span text:style-name="T132"> </text:span><text:span text:style-name="T112">ciascuna prova pratica viene assegnato un punteggio fra 0 (zero)</text:span><text:span text:style-name="T116"> </text:span><text:span text:style-name="T112">e 10 (dieci). La prova si intende superata se si soddisfano contemporaneamente due condizioni: punteggio</text:span><text:span text:style-name="T104"> </text:span><text:span text:style-name="T112">per</text:span><text:span text:style-name="T136"> </text:span><text:span text:style-name="T112">ciascuna</text:span><text:span text:style-name="T104"> </text:span><text:span text:style-name="T112">prova</text:span><text:span text:style-name="T104"> </text:span><text:span text:style-name="T112">non</text:span><text:span text:style-name="T104"> </text:span><text:span text:style-name="T112">inferiore</text:span><text:span text:style-name="T104"> </text:span><text:span text:style-name="T112">a</text:span><text:span text:style-name="T119"> </text:span><text:span text:style-name="T205">5</text:span><text:span text:style-name="T111"> </text:span><text:span text:style-name="T205">(cinque)</text:span><text:span text:style-name="T139"> </text:span><text:span text:style-name="T112">e</text:span><text:span text:style-name="T104"> </text:span><text:span text:style-name="T112">complessivo</text:span><text:span text:style-name="T116"> </text:span><text:span text:style-name="T112">sulle</text:span><text:span text:style-name="T173"> </text:span><text:span text:style-name="T112">tre</text:span><text:span text:style-name="T173"> </text:span><text:span text:style-name="T112">prove</text:span><text:span text:style-name="T173"> </text:span><text:span text:style-name="T112">non inferiore a </text:span><text:span text:style-name="T205">18 (diciotto), </text:span><text:span text:style-name="T112">rispetto al punteggio massimo di</text:span><text:span text:style-name="T116"> </text:span><text:span text:style-name="T205">30 (trenta)</text:span><text:span text:style-name="T112">.</text:span></text:p>
            </text:list-item>
          </text:list>
        </text:list-item>
      </text:list>
      <text:p text:style-name="P204"/>
      <text:list xml:id="list154938871893042" text:continue-numbering="true" text:style-name="WWNum10">
        <text:list-item>
          <text:p text:style-name="P123"><text:span text:style-name="T205">Le</text:span><text:span text:style-name="T134"> </text:span><text:span text:style-name="T205">prove</text:span><text:span text:style-name="T120"> </text:span><text:span text:style-name="T205">pratiche</text:span><text:span text:style-name="T120"> </text:span><text:span text:style-name="T205">si</text:span><text:span text:style-name="T111"> </text:span><text:span text:style-name="T205">svolgono</text:span><text:span text:style-name="T120"> </text:span><text:span text:style-name="T205">con</text:span><text:span text:style-name="T120"> </text:span><text:span text:style-name="T205">le</text:span><text:span text:style-name="T134"> </text:span><text:span text:style-name="T205">seguenti</text:span><text:span text:style-name="T120"> </text:span><text:span text:style-name="T111">modalità:</text:span></text:p>
        </text:list-item>
      </text:list>
      <text:p text:style-name="P207"/>
      <text:list xml:id="list813922362" text:style-name="WWNum11">
        <text:list-item>
          <text:p text:style-name="P90"><text:span text:style-name="T155">per l’abilitazione a svolgere esercitazioni per il conseguimento delle patenti di categoria B, BE,</text:span><text:span text:style-name="T116"> </text:span><text:span text:style-name="T155">C e CE, nonché per la loro revisione,</text:span><text:span text:style-name="T112"> il candidato comprova la capacità di istruzione alla guida di veicolo della categoria B e di veicolo della categoria CE;</text:span></text:p>
        </text:list-item>
      </text:list>
      <text:p text:style-name="P204"/>
      <text:list xml:id="list154939162883652" text:continue-numbering="true" text:style-name="WWNum11">
        <text:list-item>
          <text:p text:style-name="P100"><text:span text:style-name="T155">per l’abilitazione a</text:span><text:span text:style-name="T137"> </text:span><text:span text:style-name="T155">svolgere esercitazioni per il conseguimento delle patenti di categoria</text:span><text:span text:style-name="T160"> </text:span><text:span text:style-name="T155">AM,</text:span><text:span text:style-name="T180"> </text:span><text:span text:style-name="T155">A1,</text:span><text:span text:style-name="T112"> </text:span><text:span text:style-name="T155">A2,</text:span><text:span text:style-name="T142"> </text:span><text:span text:style-name="T155">A, B, BE, C e CE, nonché per la loro revisione</text:span><text:span text:style-name="T112">, il candidato comprova la capacità di istruzione alla guida di motociclo della categoria A, di veicolo della categoria B e di veicolo della categoria </text:span><text:span text:style-name="T123">CE;</text:span></text:p>
        </text:list-item>
        <text:list-item>
          <text:p text:style-name="P127"><text:span text:style-name="T155">per l’abilitazione a svolgere esercitazioni per il conseguimento delle patenti di categoria B, BE,</text:span><text:span text:style-name="T112"> </text:span><text:span text:style-name="T155">C, CE, D e DE, nonché per la loro revisione</text:span><text:span text:style-name="T112">, il candidato comprova la capacità di istruzione alla guida di veicolo della categoria B e di veicolo della categoria CE o D a scelta della Commissione d’esame che riunitasi ai sensi dell’art. 12 del Regolamento approvato con deliberazione di C.P. n. 104/2011 e smi, ha stabilito di verificare la capacità di istruzione di guida utilizzando un veicolo di categoria D;</text:span></text:p>
        </text:list-item>
        <text:list-item>
          <text:p text:style-name="P92"><text:span text:style-name="T155">per l’abilitazione a svolgere esercitazioni per il conseguimento delle patenti di categoria</text:span><text:span text:style-name="T160"> </text:span><text:span text:style-name="T155">AM,</text:span><text:span text:style-name="T151"> </text:span><text:span text:style-name="T155">A1,</text:span><text:span text:style-name="T112"> </text:span><text:span text:style-name="T155">A2, A, B, BE, C, CE, D e DE, nonché per la loro revisione</text:span><text:span text:style-name="T112">, il candidato comprova la capacità di istruzione alla guida di motociclo della categoria A, di veicolo della categoria B e di veicolo della categoria CE o D a scelta della Commissione d’esame</text:span><text:span text:style-name="T116"> </text:span><text:span text:style-name="T112">che riunitasi ai sensi dell’art. 12 del Regolamento approvato con deliberazione di C.P. n. 104/2011 e smi, ha stabilito di verificare la capacità di istruzione di guida utilizzando un veicolo di categoria D.</text:span></text:p>
        </text:list-item>
      </text:list>
      <text:p text:style-name="P233"/>
      <text:p text:style-name="P246">Lo svolgimento di tali prove può essere assicurato dall’inserimento in Commissione di uno o più<text:span text:style-name="T236"> </text:span>membri aggiunti abilitati a svolgere il ruolo di conducente alla guida dei veicoli su indicati.</text:p>
      <text:list xml:id="list154940216001499" text:continue-list="list154940444994566" text:style-name="WWNum9">
        <text:list-item>
          <text:p text:style-name="P155"><text:span text:style-name="T112">Ai</text:span><text:span text:style-name="T140"> </text:span><text:span text:style-name="T112">sensi</text:span><text:span text:style-name="T132"> </text:span><text:span text:style-name="T112">dell’art.</text:span><text:span text:style-name="T119"> </text:span><text:span text:style-name="T112">8</text:span><text:span text:style-name="T132"> </text:span><text:span text:style-name="T112">comma</text:span><text:span text:style-name="T123"> </text:span><text:span text:style-name="T112">2</text:span><text:span text:style-name="T123"> </text:span><text:span text:style-name="T112">del</text:span><text:span text:style-name="T132"> </text:span><text:span text:style-name="T112">D.M.</text:span><text:span text:style-name="T123"> </text:span><text:span text:style-name="T112">17/2011</text:span><text:span text:style-name="T123"> </text:span><text:span text:style-name="T112">ciascuna</text:span><text:span text:style-name="T123"> </text:span><text:span text:style-name="T112">prova</text:span><text:span text:style-name="T132"> </text:span><text:span text:style-name="T112">è</text:span><text:span text:style-name="T123"> </text:span><text:span text:style-name="T112">propedeutica</text:span><text:span text:style-name="T123"> </text:span><text:span text:style-name="T112">alla</text:span><text:span text:style-name="T123"> </text:span><text:span text:style-name="T104">successiva:</text:span></text:p>
        </text:list-item>
      </text:list>
      <text:p text:style-name="P204"/>
      <text:list xml:id="list154939663230808" text:continue-numbering="true" text:style-name="WWNum9">
        <text:list-item>
          <text:list>
            <text:list-item>
              <text:p text:style-name="P147">per poter sostenere la prova di cui alla lettera b) del precedente comma 2, è obbligatorio avere superato la prova di cui alla lettera a);</text:p>
            </text:list-item>
            <text:list-item>
              <text:p text:style-name="P156"><text:span text:style-name="T112">per poter sostenere le prove di cui alla lettera c) del precedente comma 2, è obbligatorio</text:span><text:span text:style-name="T116"> </text:span><text:span text:style-name="T112">avere superato la prova di cui alla lettera b).</text:span></text:p>
            </text:list-item>
          </text:list>
        </text:list-item>
      </text:list>
      <text:p text:style-name="P233"/>
      <text:list xml:id="list154938801622657" text:continue-numbering="true" text:style-name="WWNum9">
        <text:list-item>
          <text:p text:style-name="P101">I mezzi utilizzati per le prove pratiche devono essere forniti a cura e a spese del candidato interessato, devono essere idonei e assicurati per uso autoscuola e avere le caratteristiche di cui all’art.7 c.4 del D.M. 17/2011. Tale condizione deve essere dimostrata producendo polizza e apposita estensione, ovvero specifica dichiarazione della Compagnia Assicurativa attestante quanto sopra.</text:p>
        </text:list-item>
      </text:list>
      <text:p text:style-name="P204"/>
      <text:list xml:id="list154939960394987" text:continue-numbering="true" text:style-name="WWNum9">
        <text:list-item>
          <text:p text:style-name="P86"><text:span text:style-name="T362">I candidati al conseguimento dell’abilitazione di istruttore ai soli fini dell’apertura di autoscuola, sostengono solo le prove d’esame di cui al precedente comma 2) lett. a) e b) del presente articolo</text:span><text:a xlink:type="simple" xlink:href="#_bookmark2" text:style-name="Standard" text:visited-style-name="Standard"><text:span text:style-name="T276">3</text:span></text:a><text:span text:style-name="T298">(abilitazione di istruttore per apertura di autoscuola).</text:span></text:p>
        </text:list-item>
      </text:list>
      <text:p text:style-name="P206"/>
      <text:list xml:id="list154939583462013" text:continue-numbering="true" text:style-name="WWNum9">
        <text:list-item>
          <text:p text:style-name="P88">L’articolazione temporale viene decisa dalla Commissione d’esame e comunicata ai candidati mediante mezzi idonei.</text:p>
        </text:list-item>
      </text:list>
      <text:p text:style-name="P203"/>
      <text:p text:style-name="P204"/>
      <text:h text:style-name="P41" text:outline-level="4">ART.<text:span text:style-name="T238"> </text:span>8<text:span text:style-name="T238"> </text:span>-<text:span text:style-name="T300"> </text:span>PROVE<text:span text:style-name="T238"> </text:span>D’ESAME<text:span text:style-name="T238"> </text:span>PER<text:span text:style-name="T299"> </text:span>L’ABILITAZIONE<text:span text:style-name="T238"> </text:span>DI<text:span text:style-name="T300"> </text:span>INSEGNANTE<text:span text:style-name="T238"> </text:span>DI<text:span text:style-name="T300"> </text:span>TEORIA<text:span text:style-name="T316"> </text:span>ED ISTRUTTORE DI GUIDA</text:h>
      <text:list xml:id="list2586990248" text:style-name="WWNum12">
        <text:list-item>
          <text:p text:style-name="P157"><text:span text:style-name="T112">I candidati</text:span><text:span text:style-name="T104"> </text:span><text:span text:style-name="T112">possono</text:span><text:span text:style-name="T136"> </text:span><text:span text:style-name="T112">richiedere</text:span><text:span text:style-name="T136"> </text:span><text:span text:style-name="T112">di sostenere</text:span><text:span text:style-name="T136"> </text:span><text:span text:style-name="T112">l’esame</text:span><text:span text:style-name="T136"> </text:span><text:span text:style-name="T112">per entrambe</text:span><text:span text:style-name="T136"> </text:span><text:span text:style-name="T112">le abilitazioni</text:span><text:span text:style-name="T104"> </text:span><text:span text:style-name="T112">di insegnante</text:span><text:span text:style-name="T136"> </text:span><text:span text:style-name="T112">di teoria e di istruttore di guida nella stessa sessione d’esame. In tal caso, la prima prova scritta (quiz) art. 6 c.1. lett. a) e art. 7 c.2. lett.a) sarà comune.</text:span></text:p>
        </text:list-item>
      </text:list>
      <text:p text:style-name="P204"/>
      <text:list xml:id="list154940257811729" text:continue-numbering="true" text:style-name="WWNum12">
        <text:list-item>
          <text:p text:style-name="P85">L'esame consiste nello svolgimento di due prove scritte, due prove orali e di prove pratiche di guida secondo il seguente ordine e schema:</text:p>
        </text:list-item>
      </text:list>
      <text:p text:style-name="P233"/>
      <text:list xml:id="list154938985090643" text:continue-numbering="true" text:style-name="WWNum12">
        <text:list-item>
          <text:list>
            <text:list-item>
              <text:p text:style-name="P158"><text:span text:style-name="T112">nel tempo massimo di trenta minuti il candidato compila due schede d’esame di trenta domande ciascuna; tali schede, predisposte con</text:span><text:span text:style-name="T173"> </text:span><text:span text:style-name="T112">criterio<text:tab/></text:span><text:span text:style-name="T153">di </text:span><text:span text:style-name="T112">casualità</text:span><text:span text:style-name="T119"> </text:span><text:span text:style-name="T112">sulla</text:span><text:span text:style-name="T104"> </text:span><text:span text:style-name="T112">base</text:span><text:span text:style-name="T104"> </text:span><text:span text:style-name="T112">dei</text:span><text:span text:style-name="T119"> </text:span><text:span text:style-name="T112">contenuti</text:span><text:span text:style-name="T119"> </text:span><text:span text:style-name="T112">di</text:span><text:span text:style-name="T119"> </text:span><text:span text:style-name="T112">quelle</text:span><text:span text:style-name="T104"> </text:span><text:span text:style-name="T112">per</text:span><text:span text:style-name="T119"> </text:span><text:span text:style-name="T112">il</text:span><text:span text:style-name="T119"> </text:span><text:span text:style-name="T112">conseguimento</text:span><text:span text:style-name="T173"> <text:s/></text:span><text:span text:style-name="T112">delle</text:span><text:span text:style-name="T174"> </text:span><text:span text:style-name="T112">patenti</text:span><text:span text:style-name="T174"> </text:span><text:span text:style-name="T112">di guida</text:span><text:span text:style-name="T195"> </text:span><text:span text:style-name="T112">A</text:span><text:span text:style-name="T195"> </text:span><text:span text:style-name="T112">e</text:span><text:span text:style-name="T136"> </text:span><text:span text:style-name="T112">B, vengono</text:span><text:span text:style-name="T136"> </text:span><text:span text:style-name="T112">consegnate</text:span><text:span text:style-name="T119"> </text:span><text:span text:style-name="T112">dalla</text:span><text:span text:style-name="T136"> </text:span><text:span text:style-name="T112">commissione.</text:span><text:span text:style-name="T104"> </text:span><text:span text:style-name="T112">Il</text:span><text:span text:style-name="T174"> </text:span><text:span text:style-name="T112">candidato</text:span><text:span text:style-name="T173"> </text:span><text:span text:style-name="T112">che,</text:span><text:span text:style-name="T173"> </text:span><text:span text:style-name="T112">nel complessivo di sessanta domande, ha commesso più di due errori non è ammesso alla successiva prova lett. b); le schede sono adeguatamente diversificate per garantire imparzialità e</text:span><text:span text:style-name="T116"> </text:span><text:span text:style-name="T112">trasparenza;</text:span></text:p>
            </text:list-item>
            <text:list-item>
              <text:p text:style-name="P159"><text:span text:style-name="T112">il candidato tratta sinteticamente per iscritto e nel tempo massimo di due ore tre temi scelti dalla commissione tra gli argomenti del programma d’esame; ad ogni tema è assegnato un punteggio tra </text:span><text:span text:style-name="T205">0 (zero) </text:span><text:span text:style-name="T112">e </text:span><text:span text:style-name="T205">10 (dieci)</text:span><text:span text:style-name="T112">. La prova si intende superata se si soddisfano contemporaneamente due condizioni: punteggio per ciascuna prova non inferiore a </text:span><text:span text:style-name="T205">5 (cinque) </text:span><text:span text:style-name="T112">e complessivo, sulle tre prove, non inferiore a </text:span><text:span text:style-name="T205">18 (diciotto) </text:span><text:span text:style-name="T112">rispetto al punteggio massimo di </text:span><text:span text:style-name="T205">30 (trenta). </text:span><text:span text:style-name="T112">Qualora il candidato non superi la presente prova, è escluso dall’abilitazione di insegnante di teoria ed accede alla prova di cui alla lett. d) c.2 del presente articolo;</text:span></text:p>
            </text:list-item>
          </text:list>
        </text:list-item>
      </text:list>
      <text:p text:style-name="P28"><draw:g text:anchor-type="paragraph" draw:z-index="5" draw:name="Group 9" draw:style-name="gr2"><draw:custom-shape draw:name="Graphic 10" draw:style-name="gr3" draw:text-style-name="P266" svg:width="4.239cm" svg:height="0.022cm" svg:x="2.057cm" svg:y="0.182cm"><text:p/><draw:enhanced-geometry draw:mirror-horizontal="false" draw:mirror-vertical="false" svg:viewBox="0 0 0 0" drawooo:sub-view-size="1524635 6350" draw:text-areas="0 0 ?f0 ?f1" draw:type="ooxml-non-primitive" draw:enhanced-path="M 1524635 0 L 0 0 0 6349 1524635 6349 1524635 0 Z N"><draw:equation draw:name="f0" draw:formula="logwidth"/><draw:equation draw:name="f1" draw:formula="logheight"/></draw:enhanced-geometry></draw:custom-shape><draw:custom-shape draw:name="Graphic 11" draw:style-name="gr4" draw:text-style-name="P267" svg:width="4.239cm" svg:height="0.022cm" svg:x="2.057cm" svg:y="0.182cm"><text:p/><draw:enhanced-geometry draw:mirror-horizontal="false" draw:mirror-vertical="false" svg:viewBox="0 0 0 0" drawooo:sub-view-size="1524635 6350" draw:text-areas="0 0 ?f0 ?f1" draw:type="ooxml-non-primitive" draw:enhanced-path="M 0 6349 L 1524635 6349 1524635 0 0 0 0 6349 Z N"><draw:equation draw:name="f0" draw:formula="logwidth"/><draw:equation draw:name="f1" draw:formula="logheight"/></draw:enhanced-geometry></draw:custom-shape></draw:g></text:p>
      <text:p text:style-name="P21"><text:bookmark text:name="_bookmark2"/><text:span text:style-name="T274">3</text:span><text:span text:style-name="T286"> </text:span><text:span text:style-name="T288">Art.</text:span><text:span text:style-name="T289"> </text:span><text:span text:style-name="T288">8</text:span><text:span text:style-name="T290"> </text:span><text:span text:style-name="T288">comma</text:span><text:span text:style-name="T291"> </text:span><text:span text:style-name="T288">3</text:span><text:span text:style-name="T290"> </text:span><text:span text:style-name="T288">del D.M. </text:span><text:span text:style-name="T291">17/2011</text:span></text:p>
      <text:list xml:id="list154939478902598" text:continue-numbering="true" text:style-name="WWNum12">
        <text:list-item>
          <text:list>
            <text:list-item>
              <text:p text:style-name="P160"><text:span text:style-name="T112">il</text:span><text:span text:style-name="T116"> </text:span><text:span text:style-name="T112">candidato</text:span><text:span text:style-name="T116"> </text:span><text:span text:style-name="T112">simula</text:span><text:span text:style-name="T116"> </text:span><text:span text:style-name="T112">una</text:span><text:span text:style-name="T116"> </text:span><text:span text:style-name="T112">lezione</text:span><text:span text:style-name="T116"> </text:span><text:span text:style-name="T112">di</text:span><text:span text:style-name="T116"> </text:span><text:span text:style-name="T112">teoria</text:span><text:span text:style-name="T116"> </text:span><text:span text:style-name="T112">su</text:span><text:span text:style-name="T116"> </text:span><text:span text:style-name="T112">un</text:span><text:span text:style-name="T116"> </text:span><text:span text:style-name="T112">argomento</text:span><text:span text:style-name="T116"> </text:span><text:span text:style-name="T112">scelto</text:span><text:span text:style-name="T116"> </text:span><text:span text:style-name="T112">dalla<text:tab/> Commissione,</text:span><text:span text:style-name="T140"> </text:span><text:span text:style-name="T112">la</text:span><text:span text:style-name="T119"> </text:span><text:span text:style-name="T112">prova</text:span><text:span text:style-name="T119"> </text:span><text:span text:style-name="T112">si</text:span><text:span text:style-name="T123"> </text:span><text:span text:style-name="T112">intende</text:span><text:span text:style-name="T104"> </text:span><text:span text:style-name="T112">superata</text:span><text:span text:style-name="T119"> </text:span><text:span text:style-name="T112">con</text:span><text:span text:style-name="T119"> </text:span><text:span text:style-name="T112">un</text:span><text:span text:style-name="T123"> </text:span><text:span text:style-name="T112">punteggio</text:span><text:span text:style-name="T119"> </text:span><text:span text:style-name="T112">non</text:span><text:span text:style-name="T119"> </text:span><text:span text:style-name="T112">inferiore</text:span><text:span text:style-name="T196"> </text:span><text:span text:style-name="T159">a </text:span><text:span text:style-name="T134">18 </text:span><text:span text:style-name="T345">(diciotto) </text:span>rispetto<text:span text:style-name="T240"> </text:span>al<text:span text:style-name="T101"> </text:span>punteggio<text:span text:style-name="T240"> </text:span>massimo<text:span text:style-name="T240"> </text:span>di<text:span text:style-name="T101"> </text:span><text:span text:style-name="T345">30</text:span><text:span text:style-name="T245"> </text:span><text:span text:style-name="T345">(trenta). </text:span>Qualora<text:span text:style-name="T240"> </text:span>il<text:span text:style-name="T303"> </text:span>candidato<text:span text:style-name="T303"> </text:span>non superi la presente prova, è escluso dall’abilitazione di insegnante di teoria ed accede alla prova di cui alla lett. d) c.2 del presente articolo;</text:p>
            </text:list-item>
            <text:list-item>
              <text:p text:style-name="P161"><text:span text:style-name="T112">il</text:span><text:span text:style-name="T153"> </text:span><text:span text:style-name="T112">candidato</text:span><text:span text:style-name="T119"> </text:span><text:span text:style-name="T112">sostiene</text:span><text:span text:style-name="T119"> </text:span><text:span text:style-name="T112">le</text:span><text:span text:style-name="T119"> </text:span><text:span text:style-name="T112">prove</text:span><text:span text:style-name="T119"> </text:span><text:span text:style-name="T112">orali</text:span><text:span text:style-name="T123"> </text:span><text:span text:style-name="T112">con</text:span><text:span text:style-name="T119"> </text:span><text:span text:style-name="T112">le</text:span><text:span text:style-name="T104"> </text:span><text:span text:style-name="T112">seguenti</text:span><text:span text:style-name="T119"> </text:span><text:span text:style-name="T104">modalità:</text:span></text:p>
            </text:list-item>
          </text:list>
        </text:list-item>
      </text:list>
      <text:p text:style-name="P204"/>
      <text:list xml:id="list1703202635" text:style-name="WWNum13">
        <text:list-item>
          <text:p text:style-name="P162"><text:span text:style-name="T112">prova orale sugli argomenti del programma d’esame per l’abilitazione di insegnante di teoria e sugli argomenti</text:span><text:span text:style-name="T104"> </text:span><text:span text:style-name="T112">del</text:span><text:span text:style-name="T104"> </text:span><text:span text:style-name="T112">programma</text:span><text:span text:style-name="T136"> </text:span><text:span text:style-name="T112">d’esame</text:span><text:span text:style-name="T136"> </text:span><text:span text:style-name="T112">per l’abilitazione</text:span><text:span text:style-name="T136"> </text:span><text:span text:style-name="T112">di istruttore</text:span><text:span text:style-name="T136"> </text:span><text:span text:style-name="T112">di</text:span><text:span text:style-name="T104"> </text:span><text:span text:style-name="T112">guida</text:span><text:span text:style-name="T136"> </text:span><text:span text:style-name="T112">(art.</text:span><text:span text:style-name="T104"> </text:span><text:span text:style-name="T112">4</text:span><text:span text:style-name="T136"> </text:span><text:span text:style-name="T112">del presente Avviso). La prova si intende superata con un punteggio non inferiore a </text:span><text:span text:style-name="T205">18 (diciotto) </text:span><text:span text:style-name="T112">rispetto al punteggio massimo di </text:span><text:span text:style-name="T205">30 (trenta);</text:span></text:p>
        </text:list-item>
        <text:list-item>
          <text:p text:style-name="P163"><text:span text:style-name="T112">qualora</text:span><text:span text:style-name="T104"> </text:span><text:span text:style-name="T112">il</text:span><text:span text:style-name="T119"> </text:span><text:span text:style-name="T112">candidato</text:span><text:span text:style-name="T104"> </text:span><text:span text:style-name="T112">non</text:span><text:span text:style-name="T104"> </text:span><text:span text:style-name="T112">abbia</text:span><text:span text:style-name="T104"> </text:span><text:span text:style-name="T112">superato</text:span><text:span text:style-name="T104"> </text:span><text:span text:style-name="T112">le</text:span><text:span text:style-name="T104"> </text:span><text:span text:style-name="T112">prove</text:span><text:span text:style-name="T104"> </text:span><text:span text:style-name="T112">di</text:span><text:span text:style-name="T119"> </text:span><text:span text:style-name="T112">cui</text:span><text:span text:style-name="T119"> </text:span><text:span text:style-name="T112">alle</text:span><text:span text:style-name="T116"> </text:span><text:span text:style-name="T112">suddette</text:span><text:span text:style-name="T173"> </text:span><text:span text:style-name="T112">lettere b) e c), sostiene la prova orale sugli argomenti del programma d’esame per l’abilitazione di istruttore di guida. La prova si intende superata con un punteggio non inferiore a </text:span><text:span text:style-name="T205">18 (diciotto) </text:span><text:span text:style-name="T112">rispetto al punteggio massimo di </text:span><text:span text:style-name="T205">30 (trenta</text:span><text:span text:style-name="T112">); il candidato sarà ammesso alle prove di cui alla successiva lett. e);</text:span></text:p>
        </text:list-item>
      </text:list>
      <text:list xml:id="list154939191874833" text:continue-list="list154939478902598" text:style-name="WWNum12">
        <text:list-item>
          <text:list>
            <text:list-item>
              <text:p text:style-name="P164"><text:span text:style-name="T112">il candidato sostiene le seguenti prove pratiche secondo le seguenti </text:span><text:span text:style-name="T104">modalità:</text:span></text:p>
            </text:list-item>
          </text:list>
        </text:list-item>
      </text:list>
      <text:p text:style-name="P233"/>
      <text:list xml:id="list154939511738269" text:continue-list="list1703202635" text:style-name="WWNum13">
        <text:list-item>
          <text:list>
            <text:list-item>
              <text:p text:style-name="P165"><text:span text:style-name="T155">per l’abilitazione a svolgere esercitazioni per il conseguimento delle patenti di categoria B,</text:span><text:span text:style-name="T112"> </text:span><text:span text:style-name="T155">BE, C e CE, nonché per la loro revisione,</text:span><text:span text:style-name="T112"> il candidato comprova la capacità di istruzione alla guida di veicolo della categoria B </text:span><text:span text:style-name="T205">e </text:span><text:span text:style-name="T112">di veicolo della categoria CE;</text:span></text:p>
            </text:list-item>
          </text:list>
        </text:list-item>
      </text:list>
      <text:p text:style-name="P204"/>
      <text:list xml:id="list154940708763952" text:continue-numbering="true" text:style-name="WWNum13">
        <text:list-item>
          <text:list>
            <text:list-item>
              <text:p text:style-name="P166"><text:span text:style-name="T155">per l’abilitazione a svolgere esercitazioni per il conseguimento delle patenti di categoria</text:span><text:span text:style-name="T112"> </text:span><text:span text:style-name="T155">AM, A1, A2, A, B, BE, C e CE, nonché per la loro revisione</text:span><text:span text:style-name="T112">, il candidato comprova la capacità di istruzione alla guida di motociclo della categoria</text:span><text:span text:style-name="T132"> </text:span><text:span text:style-name="T112">A, di veicolo della categoria B</text:span><text:span text:style-name="T197"> </text:span><text:span text:style-name="T205">e </text:span><text:span text:style-name="T112">di veicolo della categoria CE;</text:span></text:p>
            </text:list-item>
            <text:list-item>
              <text:p text:style-name="P167"><text:span text:style-name="T155">per l’abilitazione a svolgere esercitazioni per il conseguimento delle patenti di categoria B,</text:span><text:span text:style-name="T112"> </text:span><text:span text:style-name="T155">BE, C, CE, D e DE, nonché per la loro revisione</text:span><text:span text:style-name="T112">, il candidato comprova la capacità di istruzione alla guida di veicolo della categoria B e di veicolo della categoria CE o D a scelta della Commissione d’esame che riunitasi ai sensi dell’art. 12 del Regolamento approvato</text:span><text:span text:style-name="T116"> </text:span><text:span text:style-name="T112">con deliberazione di C.P. n. 104/2011 e smi, ha stabilito di verificare la capacità di istruzione di guida utilizzando un veicolo di categoria D;</text:span></text:p>
            </text:list-item>
          </text:list>
        </text:list-item>
      </text:list>
      <text:p text:style-name="P233"/>
      <text:list xml:id="list154939271135384" text:continue-numbering="true" text:style-name="WWNum13">
        <text:list-item>
          <text:list>
            <text:list-item>
              <text:p text:style-name="P168"><text:span text:style-name="T155">per l’abilitazione a svolgere esercitazioni per il conseguimento delle patenti di categoria</text:span><text:span text:style-name="T112"> </text:span><text:span text:style-name="T155">AM,</text:span><text:span text:style-name="T180"> </text:span><text:span text:style-name="T155">A1,</text:span><text:span text:style-name="T151"> </text:span><text:span text:style-name="T155">A2,</text:span><text:span text:style-name="T151"> </text:span><text:span text:style-name="T155">A, B, BE, C, CE, D e DE, nonché per la loro revisione</text:span><text:span text:style-name="T112">, il candidato comprova la capacità di istruzione alla guida di motociclo della categoria</text:span><text:span text:style-name="T130"> </text:span><text:span text:style-name="T112">A, di veicolo della categoria B e di veicolo della categoria CE o</text:span><text:span text:style-name="T136"> </text:span><text:span text:style-name="T112">D a scelta della Commissione d’esame</text:span><text:span text:style-name="T116"> </text:span><text:span text:style-name="T112">che riunitasi ai sensi dell’art. 12 del Regolamento approvato con deliberazione di C.P. n. 104/2011 e smi, ha stabilito di verificare la capacità di istruzione di guida utilizzando un veicolo di categoria D.</text:span></text:p>
            </text:list-item>
            <text:list-item>
              <text:p text:style-name="P169">Ad ogni prova è assegnato un punteggio da 0 (zero) a 10 (dieci). Supera la prova pratica il candidato che ha ottenuto un punteggio per ciascuna prova non inferiore a 5 (cinque) e, complessivo sulle tre prove, non inferiore a punti 18/30 (diciotto trentesimi).</text:p>
            </text:list-item>
          </text:list>
        </text:list-item>
      </text:list>
      <text:p text:style-name="P204"/>
      <text:list xml:id="list154939956980136" text:continue-list="list154939191874833" text:style-name="WWNum12">
        <text:list-item>
          <text:p text:style-name="P97"><text:span text:style-name="T112">Qualora il candidato voglia conseguire, oltre all’abilitazione di insegnante di teoria, anche l’abilitazione di istruttore alla guida ad esclusione dei veicoli a conduzione con la patente</text:span><text:span text:style-name="T153"> </text:span><text:span text:style-name="T112">A (ossia punti 1. e 3. della precedente lettera e),</text:span><text:span text:style-name="T136"> </text:span><text:span text:style-name="T112">il</text:span><text:span text:style-name="T136"> </text:span><text:span text:style-name="T112">punteggio per ciascuna prova non può essere inferiore a 5 (cinque) e, complessivamente sulle 2 prove, non inferiore a 12 (dodici) rispetto al punteggio massimo di 20 (venti).</text:span></text:p>
        </text:list-item>
      </text:list>
      <text:p text:style-name="P204"/>
      <text:list xml:id="list154940713862004" text:continue-numbering="true" text:style-name="WWNum12">
        <text:list-item>
          <text:p text:style-name="P154"><text:span text:style-name="T112">Nell’ipotesi di cui alla precedente lett. d) comma ii.,il candidato, per poter conseguire l’abilitazione di insegnante, dovrà ripresentare istanza nella prima sessione utile e sostenere le prove di</text:span><text:span text:style-name="T136"> </text:span><text:span text:style-name="T112">cui</text:span><text:span text:style-name="T136"> </text:span><text:span text:style-name="T112">all’art. 6 punto 1 del presente</text:span><text:span text:style-name="T182"> </text:span><text:span text:style-name="T112">Avviso</text:span><text:span text:style-name="T104"> </text:span><text:span text:style-name="T112">“Prove d’esame per l’abilitazione di</text:span><text:span text:style-name="T136"> </text:span><text:span text:style-name="T112">insegnante</text:span><text:span text:style-name="T104"> </text:span><text:span text:style-name="T112">di </text:span><text:span text:style-name="T104">Teoria”.</text:span></text:p>
        </text:list-item>
      </text:list>
      <text:p text:style-name="P171"><text:span text:style-name="T204">ART.</text:span><text:span text:style-name="T232"> </text:span><text:span text:style-name="T204">9</text:span><text:span text:style-name="T125"> </text:span><text:span text:style-name="T204">–</text:span><text:span text:style-name="T110"> </text:span><text:span text:style-name="T204">ESTENSIONE</text:span><text:span text:style-name="T110"> DELL’ABILITAZIONE</text:span></text:p>
      <text:p text:style-name="P180"><text:span text:style-name="T156">Estensione</text:span><text:span text:style-name="T154"> </text:span><text:span text:style-name="T156">dell’abilitazione</text:span><text:span text:style-name="T154"> </text:span><text:span text:style-name="T156">da</text:span><text:span text:style-name="T135"> </text:span><text:span text:style-name="T156">insegnante</text:span><text:span text:style-name="T154"> </text:span><text:span text:style-name="T156">ad</text:span><text:span text:style-name="T135"> </text:span><text:span text:style-name="T107">istruttore:</text:span></text:p>
      <text:p text:style-name="P261">Ai<text:span text:style-name="T236"> </text:span>sensi dell’art. 10 comma 1 del D.M. 17/2011 s.m.i., l’insegnante che intende conseguire l’abilitazione di istruttore, se in possesso dei requisiti di cui all’art. 2 del presente<text:span text:style-name="T306"> </text:span>Avviso pubblico, deve sostenere tutte le prove d’esame di cui all’art.7 del presente Avviso, ad esclusione della prova di cui al comma 2 lett. a) del medesimo articolo 7 (quiz).</text:p>
      <text:p text:style-name="P204"/>
      <text:p text:style-name="P179"><text:span text:style-name="T156">Estensione</text:span><text:span text:style-name="T190"> </text:span><text:span text:style-name="T156">dell’abilitazione</text:span><text:span text:style-name="T149"> </text:span><text:span text:style-name="T156">da</text:span><text:span text:style-name="T188"> </text:span><text:span text:style-name="T156">istruttore</text:span><text:span text:style-name="T146"> </text:span><text:span text:style-name="T156">ad</text:span><text:span text:style-name="T149"> </text:span><text:span text:style-name="T156">insegnante:</text:span><text:span text:style-name="T233"> </text:span><text:span text:style-name="T112">Ai</text:span><text:span text:style-name="T147"> <text:s/></text:span><text:span text:style-name="T112">sensi</text:span><text:span text:style-name="T145"> </text:span><text:span text:style-name="T112">dell’art.</text:span><text:span text:style-name="T145"> </text:span><text:span text:style-name="T112">10</text:span><text:span text:style-name="T189"> </text:span><text:span text:style-name="T112">comma</text:span><text:span text:style-name="T147"> </text:span><text:span text:style-name="T112">2</text:span><text:span text:style-name="T189"> </text:span><text:span text:style-name="T132">del</text:span></text:p>
      <text:p text:style-name="P250">D.M. 17/2011 s.m.i., l’istruttore che intende conseguire l’abilitazione di insegnante, se in possesso dei requisiti di cui all’art. 2 del presente Avviso, deve sostenere tutte le prove d’esame di cui all’art.6 del presente Avviso, ad esclusione della prova di cui al comma 1 lett.a) del medesimo articolo 6 (quiz).</text:p>
      <text:p text:style-name="P233"/>
      <text:p text:style-name="P197"><text:span text:style-name="T156">Estensione dell’abilitazione di istruttore di cui all’art. 7, comma 1), lettera a), b) o c) del</text:span><text:span text:style-name="T205"> </text:span><text:span text:style-name="T156">presente Avviso:</text:span></text:p>
      <text:p text:style-name="P222">Ai sensi dell’art. 10 comma 3 del D.M. 17/2011 s.m.i., l’istruttore abilitato ai sensi dell’articolo 7, comma 1), lettere a), b) o c)<text:span text:style-name="T236"> </text:span>(c.d. abilitazione da “istruttore parziale”) del presente Avviso, in possesso dei requisiti di cui all’art. 2<text:span text:style-name="T236"> </text:span>del presente Avviso, che intende estendere la propria abilitazione, deve avere frequentato un corso di formazione pratica e sostenere un esame integrativo solo pratico, conforme ai contenuti di cui all’allegato 2 - bis del D.M. 17/2011 s.m.i. relativamente all’abilitazione che intende sostenere. A ciascuna prova sostenuta è assegnato un punteggio da 0 (zero) a 10 (dieci); supera la prova pratica il candidato che ha ottenuto un punteggio non inferiore a 6 (sei) per ciascuna prova sostenuta.</text:p>
      <text:p text:style-name="P204"/>
      <text:p text:style-name="P204"/>
      <text:h text:style-name="P39" text:outline-level="4">ART.<text:span text:style-name="T320"> </text:span>10-<text:span text:style-name="T266"> </text:span>ESITI<text:span text:style-name="T239"> </text:span><text:span text:style-name="T240">DELL’ESAME</text:span></text:h>
      <text:p text:style-name="P262">Al termine della seduta d’esame, la Commissione redige il verbale che sarà sottoscritto dalla medesima e depositato agli atti presso l’Ufficio<text:span text:style-name="T236"> </text:span>Pianificazione<text:span text:style-name="T101"> </text:span>Territoriale-Trasporti della Provincia di Parma.</text:p>
      <text:p text:style-name="P204"/>
      <text:p text:style-name="P14"><text:span text:style-name="T364">Predispone inoltre l’elenco dei candidati risultati idonei e non idonei che hanno sostenuto la prova, identificati con il numero di protocollo ufficiale corrispondente alla presentazione dell’istanza; detto elenco, sottoscritto dal Presidente della Commissione, verrà pubblicato sul sito web della Provincia di Parma: </text:span><text:a xlink:type="simple" xlink:href="http://www.provincia.parma.it/" text:style-name="Standard" text:visited-style-name="Standard"><text:span text:style-name="T364">www.provincia.parma.it,</text:span></text:a><text:span text:style-name="T364"> nella Sezione Servizi Online e Informazioni Pratiche – Bandi in Pubblicazione – Bandi e procedure d’Affidamento – Bando Generico.</text:span></text:p>
      <text:p text:style-name="P223">Il Dirigente o il Funzionario di Elevata Qualificazione dell’ufficio competente, sulla base delle risultanze del verbale, provvede al rilascio dell’attestato abilitativo, che ha validità illimitata nel tempo, che certifica l’abilitazione conseguita, di norma entro 60 giorni dalla data di ricevimento del verbale redatto dalla Commissione, da consegnare all’abilitato in bollo.</text:p>
      <text:p text:style-name="P233"/>
      <text:p text:style-name="P247">In<text:span text:style-name="T266"> </text:span>ciascun<text:span text:style-name="T306"> </text:span>attestato<text:span text:style-name="T306"> </text:span>deve<text:span text:style-name="T306"> </text:span>essere<text:span text:style-name="T306"> </text:span>indicata<text:span text:style-name="T101"> </text:span>la<text:span text:style-name="T306"> </text:span>tipologia<text:span text:style-name="T306"> </text:span>di<text:span text:style-name="T268"> </text:span>abilitazione<text:span text:style-name="T101"> </text:span><text:span text:style-name="T240">conseguita.</text:span></text:p>
      <text:p text:style-name="P252"/>
      <text:p text:style-name="P8"><text:span text:style-name="T33">ART.</text:span><text:span text:style-name="T65"> </text:span><text:span text:style-name="T33">11</text:span><text:span text:style-name="T64"> </text:span><text:span text:style-name="T33">-</text:span><text:span text:style-name="T53"> </text:span><text:span text:style-name="T33">SEDE</text:span><text:span text:style-name="T64"> </text:span><text:span text:style-name="T33">E</text:span><text:span text:style-name="T65"> </text:span><text:span text:style-name="T33">DIARIO</text:span><text:span text:style-name="T64"> </text:span><text:span text:style-name="T38">ESAMI</text:span></text:p>
      <text:p text:style-name="P4"/>
      <text:p text:style-name="P18"><text:span text:style-name="T43">Ai sensi del rispetto della normativa sulla Privacy di cui al GDPR n. 679/2016, i candidati prenderanno atto dell’ammissione attraverso la pubblicazione dell’elenco degli ammessi e dei non ammessi sul sito web della Provincia di Parma: </text:span><text:a xlink:type="simple" xlink:href="http://www.provincia.parma.it/" text:style-name="Standard" text:visited-style-name="Standard"><text:span text:style-name="T43">www.provincia.parma.it,</text:span></text:a><text:span text:style-name="T43"> nella Sezione Servizi Online e Informazioni Pratiche – Bandi in Pubblicazione – Bandi e procedure d’Affidamento – Bando Generico e saranno identificati con il numero di protocollo ufficiale corrispondente alla presentazione dell’istanza.</text:span></text:p>
      <text:p text:style-name="P221">I candidati non ammessi riceveranno lettera mediante raccomandata AR, o con altri mezzi che consentano di acquisire prova dell’avvenuta spedizione ai candidati esclusi, contenente i motivi della non ammissione.</text:p>
      <text:p text:style-name="P248">I candidati ammessi dovranno presentarsi, provvisti di un documento di riconoscimento in corso di validità, per sostenere la prova d’esame il giorno:</text:p>
      <text:p text:style-name="P233"/>
      <text:p text:style-name="P190"><text:span text:style-name="T387">giovedì </text:span><text:span text:style-name="T386">2</text:span><text:span text:style-name="T388">6</text:span><text:span text:style-name="T389"> </text:span><text:span text:style-name="T390">Novembre</text:span><text:span text:style-name="T386"> 202</text:span><text:span text:style-name="T388">6</text:span><text:span text:style-name="T391"> </text:span><text:span text:style-name="T386">alle</text:span><text:span text:style-name="T389"> </text:span><text:span text:style-name="T386">ore </text:span><text:span text:style-name="T392">8:30</text:span></text:p>
      <text:p text:style-name="P198"><text:span text:style-name="T386">Presso</text:span><text:span text:style-name="T393"> </text:span><text:span text:style-name="T386">la</text:span><text:span text:style-name="T392"> </text:span><text:span text:style-name="T386">Sede</text:span><text:span text:style-name="T392"> </text:span><text:span text:style-name="T386">della</text:span><text:span text:style-name="T391"> </text:span><text:span text:style-name="T386">Motorizzazione</text:span><text:span text:style-name="T392"> </text:span><text:span text:style-name="T386">Civile</text:span><text:span text:style-name="T393"> </text:span><text:span text:style-name="T394">di</text:span><text:span text:style-name="T395"> Parma</text:span></text:p>
      <text:p text:style-name="P200"><text:span text:style-name="T345">Via</text:span><text:span text:style-name="T307"> </text:span><text:span text:style-name="T345">Chiavari</text:span><text:span text:style-name="T102"> </text:span><text:span text:style-name="T345">n.</text:span><text:span text:style-name="T247"> </text:span><text:span text:style-name="T345">13</text:span><text:span text:style-name="T247"> </text:span><text:span text:style-name="T345">–</text:span><text:span text:style-name="T102"> </text:span><text:span text:style-name="T307">Parma</text:span></text:p>
      <text:p text:style-name="P263"/>
      <text:p text:style-name="P239">La mancata presentazione alle suddette prove comporterà l’automatica esclusione dal <text:span text:style-name="T240">procedimento.</text:span></text:p>
      <text:p text:style-name="P210"/>
      <text:p text:style-name="P210"/>
      <text:h text:style-name="P42" text:outline-level="4">ART.<text:span text:style-name="T240"> </text:span>12<text:span text:style-name="T306"> </text:span>-<text:span text:style-name="T101"> </text:span>INFORMAZIONI<text:span text:style-name="T101"> </text:span>SUL<text:span text:style-name="T266"> </text:span><text:span text:style-name="T240">PROCEDIMENTO</text:span></text:h>
      <text:p text:style-name="P211"/>
      <text:p text:style-name="P17"><text:span text:style-name="T363">Si informa che nel sito Internet della Provincia di Parma: </text:span><text:a xlink:type="simple" xlink:href="http://www.provincia.parma.it/" text:style-name="Standard" text:visited-style-name="Standard"><text:span text:style-name="T258">www.provincia.parma.it</text:span></text:a><text:a xlink:type="simple" xlink:href="http://www.provincia.parma.it/" text:style-name="Standard" text:visited-style-name="Standard"><text:span text:style-name="T363">,</text:span></text:a><text:span text:style-name="T363"> nella Sezione Servizi</text:span><text:span text:style-name="T377"> </text:span><text:span text:style-name="T363">Online</text:span><text:span text:style-name="T378"> </text:span><text:span text:style-name="T363">e</text:span><text:span text:style-name="T372"> </text:span><text:span text:style-name="T363">Informazioni</text:span><text:span text:style-name="T374"> </text:span><text:span text:style-name="T363">Pratiche</text:span><text:span text:style-name="T378"> </text:span><text:span text:style-name="T363">–</text:span><text:span text:style-name="T372"> </text:span><text:span text:style-name="T363">Bandi</text:span><text:span text:style-name="T374"> </text:span><text:span text:style-name="T363">in</text:span><text:span text:style-name="T372"> </text:span><text:span text:style-name="T363">Pubblicazione</text:span><text:span text:style-name="T372"> </text:span><text:span text:style-name="T363">–</text:span><text:span text:style-name="T378"> </text:span><text:span text:style-name="T363">Bandi</text:span><text:span text:style-name="T377"> </text:span><text:span text:style-name="T363">e</text:span><text:span text:style-name="T378"> </text:span><text:span text:style-name="T363">procedure</text:span><text:span text:style-name="T372"> </text:span><text:span text:style-name="T363">d’Affidamento – Bando Generico, verranno pubblicate le seguenti informazioni sull’esame: data e sede delle prove, elenco candidati ammessi e non ammessi, identificati con il numero di protocollo ufficiale corrispondente alla presentazione dell’istanza, elenco dei candidati risultati idonei e non idonei, identificati con il numero di protocollo ufficiale corrispondente alla presentazione dell’istanza.</text:span></text:p>
      <text:p text:style-name="P216">Ai<text:span text:style-name="T240"> </text:span>sensi<text:span text:style-name="T240"> </text:span>dell’art.<text:span text:style-name="T240"> </text:span>71, comma<text:span text:style-name="T246"> </text:span>1,<text:span text:style-name="T240"> </text:span>del DPR<text:span text:style-name="T240"> </text:span>n. 445/2000, la<text:span text:style-name="T246"> </text:span>Provincia<text:span text:style-name="T246"> </text:span>di<text:span text:style-name="T240"> </text:span>Parma<text:span text:style-name="T101"> </text:span>effettuerà<text:span text:style-name="T246"> </text:span>controlli<text:span text:style-name="T240"> </text:span>sia a campione, sia in tutti i casi in cui vi siano fondati dubbi sulla veridicità delle dichiarazioni rese dal candidato in autocertificazione ai fini dell’ammissione all’esame.</text:p>
      <text:p text:style-name="P210"/>
      <text:p text:style-name="P226">Eventuali ulteriori informazioni potranno essere richieste a: <text:span text:style-name="T340">Servizio Programmazione Pianificazione e Sviluppo Territoriale – Viabilità </text:span><text:span text:style-name="T341">e </text:span><text:span text:style-name="T340">Servizio Polizia Provinciale, Ufficio Pianificazione Territoriale - Trasporti, dalle ore 9,30 alle ore 12,30, dal </text:span>lunedì al<text:span text:style-name="T246"> </text:span>venerdì,<text:span text:style-name="T240"> </text:span>Tel. 0521/931440 - Rosi Federica oppure<text:span text:style-name="T101"> </text:span>Tel. 0521/931349 –<text:span text:style-name="T238"> </text:span><text:span text:style-name="T240">Giulianotti </text:span><text:span text:style-name="T241">Adriana.</text:span></text:p>
      <text:p text:style-name="P210"/>
      <text:p text:style-name="P204"/>
      <text:h text:style-name="P43" text:outline-level="4">ART.<text:span text:style-name="T300"> </text:span>13<text:span text:style-name="T268"> </text:span>-<text:span text:style-name="T306"> </text:span>COMUNICAZIONE<text:span text:style-name="T268"> </text:span>(ART.<text:span text:style-name="T101"> </text:span>8<text:span text:style-name="T239"> </text:span>LEGGE<text:span text:style-name="T268"> </text:span>n.<text:span text:style-name="T268"> </text:span><text:span text:style-name="T240">241/90)</text:span></text:h>
      <text:p text:style-name="P205"/>
      <text:p text:style-name="P15"><text:span text:style-name="T356">Si comunica che il Responsabile Unico del procedimento amministrativo è il Dirigente del Servizio Dott. Andrea Ruffini: <text:s/></text:span><text:a xlink:type="simple" xlink:href="mailto:a.ruffini@provincia.parma.it" text:style-name="Standard" text:visited-style-name="Standard"><text:span text:style-name="T332">a.ruffini@provincia.parma.it</text:span></text:a><text:span text:style-name="T332">.</text:span></text:p>
      <text:p text:style-name="P237"/>
      <text:p text:style-name="P264">Il termine del procedimento amministrativo è fissato in 90 giorni a decorrere dalla data di svolgimento di ogni prova d’esame.</text:p>
      <text:p text:style-name="P204"/>
      <text:p text:style-name="P204"/>
      <text:p text:style-name="P199"><text:span text:style-name="T204">ART.</text:span><text:span text:style-name="T143"> </text:span><text:span text:style-name="T204">14</text:span><text:span text:style-name="T143"> </text:span><text:span text:style-name="T204">–</text:span><text:span text:style-name="T143"> </text:span><text:span text:style-name="T204">TUTELA</text:span><text:span text:style-name="T168"> </text:span><text:span text:style-name="T204">DELLA</text:span><text:span text:style-name="T168"> </text:span><text:span text:style-name="T204">PRIVACY</text:span><text:span text:style-name="T181"> </text:span><text:span text:style-name="T204">(</text:span><text:span text:style-name="T205">GDPR</text:span><text:span text:style-name="T144"> </text:span><text:span text:style-name="T205">-</text:span><text:span text:style-name="T144"> </text:span><text:span text:style-name="T205">Regolamento</text:span><text:span text:style-name="T144"> </text:span><text:span text:style-name="T205">Generale</text:span><text:span text:style-name="T144"> </text:span><text:span text:style-name="T205">sulla</text:span><text:span text:style-name="T144"> </text:span><text:span text:style-name="T205">Protezione</text:span><text:span text:style-name="T144"> </text:span><text:span text:style-name="T205">dei Dati Reg. UE/2016/679</text:span><text:span text:style-name="T204">)</text:span></text:p>
      <text:p text:style-name="P223">Si informano i candidati che Tutti i dati di cui venga in possesso l'Amministrazione Provinciale di Parma in occasione della presente procedura verranno trattati nel rispetto del GDPR - Regolamento Generale sulla Protezione dei Dati (UE/2016/679). Il conferimento dei dati è obbligatorio ai fini dell'ammissione alla presente procedura e la presentazione della domanda costituisce consenso al trattamento. All'interessato vengono riconosciuti i diritti di cui all’Art. 15 GDPR – Regolamento Generale sulla Protezione dei Dati (UE/2016/679) ed in particolare il diritto</text:p>
      <text:p text:style-name="P224">di<text:span text:style-name="T306"> </text:span>accedere<text:span text:style-name="T101"> </text:span>ai<text:span text:style-name="T306"> </text:span>propri<text:span text:style-name="T306"> </text:span>dati<text:span text:style-name="T306"> </text:span>personali<text:span text:style-name="T306"> </text:span>,<text:span text:style-name="T240"> </text:span>di<text:span text:style-name="T306"> </text:span>chiederne<text:span text:style-name="T101"> </text:span>la<text:span text:style-name="T246"> </text:span>rettifica,<text:span text:style-name="T306"> </text:span>l'aggiornamento<text:span text:style-name="T101"> </text:span>e<text:span text:style-name="T101"> </text:span>la<text:span text:style-name="T101"> </text:span>cancellazione,<text:span text:style-name="T240"> </text:span>se incompleti, erronei o raccolti in violazione di legge.</text:p>
      <text:p text:style-name="P212"/>
      <text:p text:style-name="P228">Per la Provincia di Parma, il responsabile del trattamento è il Dott.<text:span text:style-name="T236"> </text:span>Andrea Ruffini, dirigente del Servizio Programmazione Pianificazione e Sviluppo Territoriale – Viabilità <text:span text:style-name="T342">e </text:span>Servizio Polizia Provinciale, <text:s/>Stradone Martiri della Libertà, 15/A – Parma, al quale l’interessato potrà rivolgersi per esercitare i diritti previsti dall’art. Art. 15 GDPR – Regolamento Generale sulla Protezione dei Dati (UE/2016/679).</text:p>
      <text:p text:style-name="P232">Si informa che nella fase di presentazione delle domande di cui all’art.5, il trattamento dei dati è affidato a terzi ovvero alla società<text:span text:style-name="T268"> </text:span>Anthesi s.r.l. in persona del legale rappresentante pro tempore, con sede in Trento (TN), via Segantini n. 23, quale “Responsabile del trattamento dei dati personali” nell’ambito del servizio di gestione dei procedimenti online che avviene attraverso la piattaforma elixForms.</text:p>
      <text:p text:style-name="P212"/>
      <text:p text:style-name="Text_20_body"/>
      <text:p text:style-name="Text_20_body"/>
      <text:p text:style-name="P30">IL DIRIGENTE</text:p>
      <text:p text:style-name="P31">RESPONSABILE</text:p>
      <text:p text:style-name="P31">Andrea Ruffini</text:p>
      <text:p text:style-name="P32">Firmato digitalmente</text:p>
      <text:p text:style-name="P32">ai sensi dell’art.21 del D.Lgs</text:p>
      <text:p text:style-name="P32">82/2005</text:p>
      <text:p text:style-name="P29"/>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Symbol" svg:font-family="Symbol" style:font-adornments="Normale" style:font-family-generic="roman" style:font-pitch="variable" style:font-charset="x-symbol"/>
    <style:font-face style:name="Arial MT" svg:font-family="'Arial MT'"/>
    <style:font-face style:name="arial" svg:font-family="arial, helvetica, sans-serif"/>
    <style:font-face style:name="Lucida Sans1" svg:font-family="'Lucida Sans'" style:font-family-generic="swiss"/>
    <style:font-face style:name="Arial" svg:font-family="Arial" style:font-family-generic="roman" style:font-pitch="variable"/>
    <style:font-face style:name="Arial MT1" svg:font-family="'Arial MT'" style:font-family-generic="roman" style:font-pitch="variable"/>
    <style:font-face style:name="Arial-ItalicMT" svg:font-family="Arial-ItalicMT" style:font-family-generic="roman" style:font-pitch="variable"/>
    <style:font-face style:name="ArialMT" svg:font-family="ArialMT"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Arial MT2" svg:font-family="'Arial MT'" style:font-family-generic="system" style:font-pitch="variable"/>
    <style:font-face style:name="Calibri1" svg:font-family="Calibri"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Verdana" svg:font-family="Verdan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Calibri" fo:font-size="11pt" fo:language="en" fo:country="US"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loext:contextual-spacing="false" fo:line-height="100%" fo:text-align="start" style:justify-single-word="false" fo:orphans="0" fo:widows="0" fo:text-indent="0cm" style:auto-text-indent="false" style:writing-mode="lr-tb"/>
      <style:text-properties style:font-name="Arial MT1" fo:font-family="'Arial MT'" style:font-family-generic="roman" style:font-pitch="variable" fo:language="it" fo:country="IT" style:font-name-asian="Arial MT2" style:font-family-asian="'Arial MT'" style:font-family-generic-asian="system" style:font-pitch-asian="variable" style:language-asian="en" style:country-asian="US" style:font-name-complex="Arial MT2" style:font-family-complex="'Arial MT'" style:font-family-generic-complex="system" style:font-pitch-complex="variable"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text-properties style:font-name="Arial MT1" fo:font-family="'Arial MT'" style:font-family-generic="roman" style:font-pitch="variable" fo:font-size="11pt" fo:language="it" fo:country="IT" style:font-name-asian="Arial MT2" style:font-family-asian="'Arial MT'" style:font-family-generic-asian="system" style:font-pitch-asian="variable" style:font-size-asian="11pt" style:language-asian="en" style:country-asian="US" style:font-name-complex="Arial MT2" style:font-family-complex="'Arial MT'" style:font-family-generic-complex="system" style:font-pitch-complex="variable" style:font-size-complex="11pt" style:language-complex="ar" style:country-complex="S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Standard" style:default-outline-level="2" style:list-style-name="" style:class="text">
      <style:paragraph-properties fo:margin-left="0.065cm" fo:margin-right="0.268cm" fo:text-align="justify" style:justify-single-word="false" fo:text-indent="0cm" style:auto-text-indent="false"/>
      <style:text-properties style:font-name="Arial MT1" fo:font-family="'Arial MT'" style:font-family-generic="roman" style:font-pitch="variable" fo:font-size="11.5pt" fo:language="it" fo:country="IT" style:font-name-asian="Arial MT2" style:font-family-asian="'Arial MT'" style:font-family-generic-asian="system" style:font-pitch-asian="variable" style:font-size-asian="11.5pt" style:language-asian="en" style:country-asian="US" style:font-name-complex="Arial MT2" style:font-family-complex="'Arial MT'" style:font-family-generic-complex="system" style:font-pitch-complex="variable" style:font-size-complex="11.5pt" style:language-complex="ar" style:country-complex="SA"/>
    </style:style>
    <style:style style:name="Heading_20_2" style:display-name="Heading 2" style:family="paragraph" style:parent-style-name="Standard" style:default-outline-level="3" style:list-style-name="" style:class="text">
      <style:paragraph-properties fo:margin-left="0.065cm" fo:margin-right="0.506cm" fo:text-align="center" style:justify-single-word="false" fo:text-indent="0cm" style:auto-text-indent="false"/>
      <style:text-properties style:font-name="Arial" fo:font-family="Arial" style:font-family-generic="roman" style:font-pitch="variable" fo:font-size="11pt" fo:language="it" fo:country="IT" fo:font-weight="bold" style:font-name-asian="Arial2" style:font-family-asian="Arial" style:font-family-generic-asian="system" style:font-pitch-asian="variable" style:font-size-asian="11pt" style:language-asian="en" style:country-asian="US" style:font-weight-asian="bold" style:font-name-complex="Arial2" style:font-family-complex="Arial" style:font-family-generic-complex="system" style:font-pitch-complex="variable" style:font-size-complex="11pt" style:language-complex="ar" style:country-complex="SA" style:font-weight-complex="bold"/>
    </style:style>
    <style:style style:name="Heading_20_3" style:display-name="Heading 3" style:family="paragraph" style:parent-style-name="Standard" style:default-outline-level="4" style:list-style-name="" style:class="text">
      <style:paragraph-properties fo:margin-left="0cm" fo:margin-right="0.506cm" fo:text-align="center" style:justify-single-word="false" fo:text-indent="0cm" style:auto-text-indent="false"/>
      <style:text-properties style:font-name="Arial" fo:font-family="Arial" style:font-family-generic="roman" style:font-pitch="variable" fo:font-size="11pt" fo:language="it" fo:country="IT" fo:font-style="italic" fo:font-weight="bold" style:font-name-asian="Arial2" style:font-family-asian="Arial" style:font-family-generic-asian="system" style:font-pitch-asian="variable" style:font-size-asian="11pt" style:language-asian="en" style:country-asian="US" style:font-style-asian="italic" style:font-weight-asian="bold" style:font-name-complex="Arial2" style:font-family-complex="Arial" style:font-family-generic-complex="system" style:font-pitch-complex="variable" style:font-size-complex="11pt" style:language-complex="ar" style:country-complex="SA" style:font-style-complex="italic" style:font-weight-complex="bold"/>
    </style:style>
    <style:style style:name="List_20_Paragraph" style:display-name="List Paragraph" style:family="paragraph" style:parent-style-name="Standard" style:default-outline-level="">
      <style:paragraph-properties fo:margin-left="0.065cm" fo:margin-right="0cm" fo:text-align="justify" style:justify-single-word="false" fo:text-indent="0cm" style:auto-text-indent="false"/>
      <style:text-properties style:font-name="Arial MT1" fo:font-family="'Arial MT'" style:font-family-generic="roman" style:font-pitch="variable" fo:language="it" fo:country="IT" style:font-name-asian="Arial MT2" style:font-family-asian="'Arial MT'" style:font-family-generic-asian="system" style:font-pitch-asian="variable" style:language-asian="en" style:country-asian="US" style:font-name-complex="Arial MT2" style:font-family-complex="'Arial MT'" style:font-family-generic-complex="system" style:font-pitch-complex="variable" style:language-complex="ar" style:country-complex="SA"/>
    </style:style>
    <style:style style:name="Table_20_Paragraph" style:display-name="Table Paragraph" style:family="paragraph" style:parent-style-name="Standard" style:default-outline-level="">
      <style:text-properties fo:language="it" fo:country="IT" style:language-asian="en" style:country-asian="US" style:language-complex="ar" style:country-complex="SA"/>
    </style:style>
    <style:style style:name="Header_20_and_20_Footer" style:display-name="Header and Footer" style:family="paragraph" style:parent-style-name="Standard" style:class="extra"/>
    <style:style style:name="Footer" style:family="paragraph" style:parent-style-name="Header_20_and_20_Footer" style:class="extra"/>
    <style:style style:name="Frame_20_contents" style:display-name="Frame contents" style:family="paragraph" style:parent-style-name="Standard" style:class="extra"/>
    <style:style style:name="Default_20_Paragraph_20_Font" style:display-name="Default Paragraph Font" style:family="text"/>
    <style:style style:name="ListLabel_20_1" style:display-name="ListLabel 1"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2" style:display-name="ListLabel 2"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3" style:display-name="ListLabel 3" style:family="text">
      <style:text-properties fo:language="it" fo:country="IT" style:language-asian="en" style:country-asian="US" style:language-complex="ar" style:country-complex="SA"/>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language="it" fo:country="IT" style:language-asian="en" style:country-asian="US" style:language-complex="ar" style:country-complex="SA"/>
    </style:style>
    <style:style style:name="ListLabel_20_6" style:display-name="ListLabel 6" style:family="text">
      <style:text-properties fo:language="it" fo:country="IT" style:language-asian="en" style:country-asian="US" style:language-complex="ar" style:country-complex="SA"/>
    </style:style>
    <style:style style:name="ListLabel_20_7" style:display-name="ListLabel 7" style:family="text">
      <style:text-properties fo:language="it" fo:country="IT" style:language-asian="en" style:country-asian="US" style:language-complex="ar" style:country-complex="SA"/>
    </style:style>
    <style:style style:name="ListLabel_20_8" style:display-name="ListLabel 8" style:family="text">
      <style:text-properties fo:language="it" fo:country="IT" style:language-asian="en" style:country-asian="US" style:language-complex="ar" style:country-complex="SA"/>
    </style:style>
    <style:style style:name="ListLabel_20_9" style:display-name="ListLabel 9" style:family="text">
      <style:text-properties fo:language="it" fo:country="IT" style:language-asian="en" style:country-asian="US" style:language-complex="ar" style:country-complex="SA"/>
    </style:style>
    <style:style style:name="ListLabel_20_10" style:display-name="ListLabel 10"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11" style:display-name="ListLabel 11" style:family="text">
      <style:text-properties fo:font-size="10pt" fo:letter-spacing="-0.002cm" fo:language="it" fo:country="IT" fo:font-style="normal" fo:font-weight="normal" style:font-name-asian="Verdana" style:font-family-asian="Verdana" style:font-family-generic-asian="system" style:font-pitch-asian="variable" style:font-size-asian="10pt" style:language-asian="en" style:country-asian="US" style:font-style-asian="normal" style:font-weight-asian="normal" style:font-name-complex="Verdana" style:font-family-complex="Verdana" style:font-family-generic-complex="system" style:font-pitch-complex="variable" style:font-size-complex="10pt" style:language-complex="ar" style:country-complex="SA" style:font-style-complex="normal" style:font-weight-complex="normal" style:text-scale="100%"/>
    </style:style>
    <style:style style:name="ListLabel_20_12" style:display-name="ListLabel 12" style:family="text">
      <style:text-properties fo:language="it" fo:country="IT" style:language-asian="en" style:country-asian="US" style:language-complex="ar" style:country-complex="SA"/>
    </style:style>
    <style:style style:name="ListLabel_20_13" style:display-name="ListLabel 13" style:family="text">
      <style:text-properties fo:language="it" fo:country="IT" style:language-asian="en" style:country-asian="US" style:language-complex="ar" style:country-complex="SA"/>
    </style:style>
    <style:style style:name="ListLabel_20_14" style:display-name="ListLabel 14" style:family="text">
      <style:text-properties fo:language="it" fo:country="IT" style:language-asian="en" style:country-asian="US" style:language-complex="ar" style:country-complex="SA"/>
    </style:style>
    <style:style style:name="ListLabel_20_15" style:display-name="ListLabel 15" style:family="text">
      <style:text-properties fo:language="it" fo:country="IT" style:language-asian="en" style:country-asian="US" style:language-complex="ar" style:country-complex="SA"/>
    </style:style>
    <style:style style:name="ListLabel_20_16" style:display-name="ListLabel 16" style:family="text">
      <style:text-properties fo:language="it" fo:country="IT" style:language-asian="en" style:country-asian="US" style:language-complex="ar" style:country-complex="SA"/>
    </style:style>
    <style:style style:name="ListLabel_20_17" style:display-name="ListLabel 17" style:family="text">
      <style:text-properties fo:language="it" fo:country="IT" style:language-asian="en" style:country-asian="US" style:language-complex="ar" style:country-complex="SA"/>
    </style:style>
    <style:style style:name="ListLabel_20_18" style:display-name="ListLabel 18" style:family="text">
      <style:text-properties fo:language="it" fo:country="IT" style:language-asian="en" style:country-asian="US" style:language-complex="ar" style:country-complex="SA"/>
    </style:style>
    <style:style style:name="ListLabel_20_19" style:display-name="ListLabel 19"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20" style:display-name="ListLabel 20" style:family="text">
      <style:text-properties fo:language="it" fo:country="IT" style:language-asian="en" style:country-asian="US" style:language-complex="ar" style:country-complex="SA"/>
    </style:style>
    <style:style style:name="ListLabel_20_21" style:display-name="ListLabel 21" style:family="text">
      <style:text-properties fo:language="it" fo:country="IT" style:language-asian="en" style:country-asian="US" style:language-complex="ar" style:country-complex="SA"/>
    </style:style>
    <style:style style:name="ListLabel_20_22" style:display-name="ListLabel 22" style:family="text">
      <style:text-properties fo:language="it" fo:country="IT" style:language-asian="en" style:country-asian="US" style:language-complex="ar" style:country-complex="SA"/>
    </style:style>
    <style:style style:name="ListLabel_20_23" style:display-name="ListLabel 23" style:family="text">
      <style:text-properties fo:language="it" fo:country="IT" style:language-asian="en" style:country-asian="US" style:language-complex="ar" style:country-complex="SA"/>
    </style:style>
    <style:style style:name="ListLabel_20_24" style:display-name="ListLabel 24" style:family="text">
      <style:text-properties fo:language="it" fo:country="IT" style:language-asian="en" style:country-asian="US" style:language-complex="ar" style:country-complex="SA"/>
    </style:style>
    <style:style style:name="ListLabel_20_25" style:display-name="ListLabel 25" style:family="text">
      <style:text-properties fo:language="it" fo:country="IT" style:language-asian="en" style:country-asian="US" style:language-complex="ar" style:country-complex="SA"/>
    </style:style>
    <style:style style:name="ListLabel_20_26" style:display-name="ListLabel 26" style:family="text">
      <style:text-properties fo:language="it" fo:country="IT" style:language-asian="en" style:country-asian="US" style:language-complex="ar" style:country-complex="SA"/>
    </style:style>
    <style:style style:name="ListLabel_20_27" style:display-name="ListLabel 27" style:family="text">
      <style:text-properties fo:language="it" fo:country="IT" style:language-asian="en" style:country-asian="US" style:language-complex="ar" style:country-complex="SA"/>
    </style:style>
    <style:style style:name="ListLabel_20_28" style:display-name="ListLabel 28" style:family="text">
      <style:text-properties fo:font-size="11pt" fo:letter-spacing="-0.002cm" fo:language="it" fo:country="IT" fo:font-style="normal" fo:font-weight="bold" style:font-name-asian="Arial2" style:font-family-asian="Arial" style:font-family-generic-asian="system" style:font-pitch-asian="variable" style:font-size-asian="11pt" style:language-asian="en" style:country-asian="US" style:font-style-asian="normal" style:font-weight-asian="bold" style:font-name-complex="Arial2" style:font-family-complex="Arial" style:font-family-generic-complex="system" style:font-pitch-complex="variable" style:font-size-complex="11pt" style:language-complex="ar" style:country-complex="SA" style:font-style-complex="normal" style:font-weight-complex="bold" style:text-scale="100%"/>
    </style:style>
    <style:style style:name="ListLabel_20_29" style:display-name="ListLabel 29" style:family="text">
      <style:text-properties fo:letter-spacing="normal" fo:language="it" fo:country="IT" style:language-asian="en" style:country-asian="US" style:language-complex="ar" style:country-complex="SA" style:text-scale="100%"/>
    </style:style>
    <style:style style:name="ListLabel_20_30" style:display-name="ListLabel 30" style:family="text">
      <style:text-properties fo:language="it" fo:country="IT" style:language-asian="en" style:country-asian="US" style:language-complex="ar" style:country-complex="SA"/>
    </style:style>
    <style:style style:name="ListLabel_20_31" style:display-name="ListLabel 31" style:family="text">
      <style:text-properties fo:language="it" fo:country="IT" style:language-asian="en" style:country-asian="US" style:language-complex="ar" style:country-complex="SA"/>
    </style:style>
    <style:style style:name="ListLabel_20_32" style:display-name="ListLabel 32" style:family="text">
      <style:text-properties fo:language="it" fo:country="IT" style:language-asian="en" style:country-asian="US" style:language-complex="ar" style:country-complex="SA"/>
    </style:style>
    <style:style style:name="ListLabel_20_33" style:display-name="ListLabel 33" style:family="text">
      <style:text-properties fo:language="it" fo:country="IT" style:language-asian="en" style:country-asian="US" style:language-complex="ar" style:country-complex="SA"/>
    </style:style>
    <style:style style:name="ListLabel_20_34" style:display-name="ListLabel 34" style:family="text">
      <style:text-properties fo:language="it" fo:country="IT" style:language-asian="en" style:country-asian="US" style:language-complex="ar" style:country-complex="SA"/>
    </style:style>
    <style:style style:name="ListLabel_20_35" style:display-name="ListLabel 35" style:family="text">
      <style:text-properties fo:language="it" fo:country="IT" style:language-asian="en" style:country-asian="US" style:language-complex="ar" style:country-complex="SA"/>
    </style:style>
    <style:style style:name="ListLabel_20_36" style:display-name="ListLabel 36" style:family="text">
      <style:text-properties fo:language="it" fo:country="IT" style:language-asian="en" style:country-asian="US" style:language-complex="ar" style:country-complex="SA"/>
    </style:style>
    <style:style style:name="ListLabel_20_37" style:display-name="ListLabel 37"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38" style:display-name="ListLabel 38" style:family="text">
      <style:text-properties fo:letter-spacing="-0.002cm" fo:language="it" fo:country="IT" style:language-asian="en" style:country-asian="US" style:language-complex="ar" style:country-complex="SA" style:text-scale="100%"/>
    </style:style>
    <style:style style:name="ListLabel_20_39" style:display-name="ListLabel 39" style:family="text">
      <style:text-properties fo:language="it" fo:country="IT" style:language-asian="en" style:country-asian="US" style:language-complex="ar" style:country-complex="SA"/>
    </style:style>
    <style:style style:name="ListLabel_20_40" style:display-name="ListLabel 40" style:family="text">
      <style:text-properties fo:language="it" fo:country="IT" style:language-asian="en" style:country-asian="US" style:language-complex="ar" style:country-complex="SA"/>
    </style:style>
    <style:style style:name="ListLabel_20_41" style:display-name="ListLabel 41" style:family="text">
      <style:text-properties fo:language="it" fo:country="IT" style:language-asian="en" style:country-asian="US" style:language-complex="ar" style:country-complex="SA"/>
    </style:style>
    <style:style style:name="ListLabel_20_42" style:display-name="ListLabel 42" style:family="text">
      <style:text-properties fo:language="it" fo:country="IT" style:language-asian="en" style:country-asian="US" style:language-complex="ar" style:country-complex="SA"/>
    </style:style>
    <style:style style:name="ListLabel_20_43" style:display-name="ListLabel 43" style:family="text">
      <style:text-properties fo:language="it" fo:country="IT" style:language-asian="en" style:country-asian="US" style:language-complex="ar" style:country-complex="SA"/>
    </style:style>
    <style:style style:name="ListLabel_20_44" style:display-name="ListLabel 44" style:family="text">
      <style:text-properties fo:language="it" fo:country="IT" style:language-asian="en" style:country-asian="US" style:language-complex="ar" style:country-complex="SA"/>
    </style:style>
    <style:style style:name="ListLabel_20_45" style:display-name="ListLabel 45" style:family="text">
      <style:text-properties fo:language="it" fo:country="IT" style:language-asian="en" style:country-asian="US" style:language-complex="ar" style:country-complex="SA"/>
    </style:style>
    <style:style style:name="ListLabel_20_46" style:display-name="ListLabel 46" style:family="text">
      <style:text-properties fo:font-size="12pt" fo:letter-spacing="normal" fo:language="it" fo:country="IT" fo:font-style="normal" fo:font-weight="normal" style:font-name-asian="Symbol1" style:font-family-asian="Symbol" style:font-family-generic-asian="system" style:font-pitch-asian="variable" style:font-size-asian="12pt" style:language-asian="en" style:country-asian="US" style:font-style-asian="normal" style:font-weight-asian="normal" style:font-name-complex="Symbol1" style:font-family-complex="Symbol" style:font-family-generic-complex="system" style:font-pitch-complex="variable" style:font-size-complex="12pt" style:language-complex="ar" style:country-complex="SA" style:font-style-complex="normal" style:font-weight-complex="normal" style:text-scale="100%"/>
    </style:style>
    <style:style style:name="ListLabel_20_47" style:display-name="ListLabel 47" style:family="text">
      <style:text-properties fo:language="it" fo:country="IT" style:language-asian="en" style:country-asian="US" style:language-complex="ar" style:country-complex="SA"/>
    </style:style>
    <style:style style:name="ListLabel_20_48" style:display-name="ListLabel 48" style:family="text">
      <style:text-properties fo:language="it" fo:country="IT" style:language-asian="en" style:country-asian="US" style:language-complex="ar" style:country-complex="SA"/>
    </style:style>
    <style:style style:name="ListLabel_20_49" style:display-name="ListLabel 49" style:family="text">
      <style:text-properties fo:language="it" fo:country="IT" style:language-asian="en" style:country-asian="US" style:language-complex="ar" style:country-complex="SA"/>
    </style:style>
    <style:style style:name="ListLabel_20_50" style:display-name="ListLabel 50" style:family="text">
      <style:text-properties fo:language="it" fo:country="IT" style:language-asian="en" style:country-asian="US" style:language-complex="ar" style:country-complex="SA"/>
    </style:style>
    <style:style style:name="ListLabel_20_51" style:display-name="ListLabel 51" style:family="text">
      <style:text-properties fo:language="it" fo:country="IT" style:language-asian="en" style:country-asian="US" style:language-complex="ar" style:country-complex="SA"/>
    </style:style>
    <style:style style:name="ListLabel_20_52" style:display-name="ListLabel 52" style:family="text">
      <style:text-properties fo:language="it" fo:country="IT" style:language-asian="en" style:country-asian="US" style:language-complex="ar" style:country-complex="SA"/>
    </style:style>
    <style:style style:name="ListLabel_20_53" style:display-name="ListLabel 53" style:family="text">
      <style:text-properties fo:language="it" fo:country="IT" style:language-asian="en" style:country-asian="US" style:language-complex="ar" style:country-complex="SA"/>
    </style:style>
    <style:style style:name="ListLabel_20_54" style:display-name="ListLabel 54" style:family="text">
      <style:text-properties fo:language="it" fo:country="IT" style:language-asian="en" style:country-asian="US" style:language-complex="ar" style:country-complex="SA"/>
    </style:style>
    <style:style style:name="ListLabel_20_55" style:display-name="ListLabel 55"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56" style:display-name="ListLabel 56" style:family="text">
      <style:text-properties fo:letter-spacing="-0.002cm" fo:language="it" fo:country="IT" style:language-asian="en" style:country-asian="US" style:language-complex="ar" style:country-complex="SA" style:text-scale="100%"/>
    </style:style>
    <style:style style:name="ListLabel_20_57" style:display-name="ListLabel 57" style:family="text">
      <style:text-properties fo:language="it" fo:country="IT" style:language-asian="en" style:country-asian="US" style:language-complex="ar" style:country-complex="SA"/>
    </style:style>
    <style:style style:name="ListLabel_20_58" style:display-name="ListLabel 58" style:family="text">
      <style:text-properties fo:language="it" fo:country="IT" style:language-asian="en" style:country-asian="US" style:language-complex="ar" style:country-complex="SA"/>
    </style:style>
    <style:style style:name="ListLabel_20_59" style:display-name="ListLabel 59" style:family="text">
      <style:text-properties fo:language="it" fo:country="IT" style:language-asian="en" style:country-asian="US" style:language-complex="ar" style:country-complex="SA"/>
    </style:style>
    <style:style style:name="ListLabel_20_60" style:display-name="ListLabel 60" style:family="text">
      <style:text-properties fo:language="it" fo:country="IT" style:language-asian="en" style:country-asian="US" style:language-complex="ar" style:country-complex="SA"/>
    </style:style>
    <style:style style:name="ListLabel_20_61" style:display-name="ListLabel 61" style:family="text">
      <style:text-properties fo:language="it" fo:country="IT" style:language-asian="en" style:country-asian="US" style:language-complex="ar" style:country-complex="SA"/>
    </style:style>
    <style:style style:name="ListLabel_20_62" style:display-name="ListLabel 62" style:family="text">
      <style:text-properties fo:language="it" fo:country="IT" style:language-asian="en" style:country-asian="US" style:language-complex="ar" style:country-complex="SA"/>
    </style:style>
    <style:style style:name="ListLabel_20_63" style:display-name="ListLabel 63" style:family="text">
      <style:text-properties fo:language="it" fo:country="IT" style:language-asian="en" style:country-asian="US" style:language-complex="ar" style:country-complex="SA"/>
    </style:style>
    <style:style style:name="ListLabel_20_64" style:display-name="ListLabel 64" style:family="text">
      <style:text-properties fo:font-size="10pt" fo:letter-spacing="normal" fo:language="it" fo:country="IT" fo:font-style="normal" fo:font-weight="normal" style:font-name-asian="Times New Roman1" style:font-family-asian="'Times New Roman'" style:font-family-generic-asian="system" style:font-pitch-asian="variable" style:font-size-asian="10pt" style:language-asian="en" style:country-asian="US" style:font-style-asian="normal" style:font-weight-asian="normal" style:font-name-complex="Times New Roman1" style:font-family-complex="'Times New Roman'" style:font-family-generic-complex="system" style:font-pitch-complex="variable" style:font-size-complex="10pt" style:language-complex="ar" style:country-complex="SA" style:font-style-complex="normal" style:font-weight-complex="normal" style:text-scale="100%"/>
    </style:style>
    <style:style style:name="ListLabel_20_65" style:display-name="ListLabel 65" style:family="text">
      <style:text-properties fo:language="it" fo:country="IT" style:language-asian="en" style:country-asian="US" style:language-complex="ar" style:country-complex="SA"/>
    </style:style>
    <style:style style:name="ListLabel_20_66" style:display-name="ListLabel 66" style:family="text">
      <style:text-properties fo:language="it" fo:country="IT" style:language-asian="en" style:country-asian="US" style:language-complex="ar" style:country-complex="SA"/>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fo:language="it" fo:country="IT" style:language-asian="en" style:country-asian="US" style:language-complex="ar" style:country-complex="SA"/>
    </style:style>
    <style:style style:name="ListLabel_20_71" style:display-name="ListLabel 71" style:family="text">
      <style:text-properties fo:language="it" fo:country="IT" style:language-asian="en" style:country-asian="US" style:language-complex="ar" style:country-complex="SA"/>
    </style:style>
    <style:style style:name="ListLabel_20_72" style:display-name="ListLabel 72" style:family="text">
      <style:text-properties fo:language="it" fo:country="IT" style:language-asian="en" style:country-asian="US" style:language-complex="ar" style:country-complex="SA"/>
    </style:style>
    <style:style style:name="ListLabel_20_73" style:display-name="ListLabel 73" style:family="text">
      <style:text-properties fo:font-size="11pt" fo:letter-spacing="normal"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74" style:display-name="ListLabel 74" style:family="text">
      <style:text-properties fo:language="it" fo:country="IT" style:language-asian="en" style:country-asian="US" style:language-complex="ar" style:country-complex="SA"/>
    </style:style>
    <style:style style:name="ListLabel_20_75" style:display-name="ListLabel 75" style:family="text">
      <style:text-properties fo:language="it" fo:country="IT" style:language-asian="en" style:country-asian="US" style:language-complex="ar" style:country-complex="SA"/>
    </style:style>
    <style:style style:name="ListLabel_20_76" style:display-name="ListLabel 76" style:family="text">
      <style:text-properties fo:language="it" fo:country="IT" style:language-asian="en" style:country-asian="US" style:language-complex="ar" style:country-complex="SA"/>
    </style:style>
    <style:style style:name="ListLabel_20_77" style:display-name="ListLabel 77" style:family="text">
      <style:text-properties fo:language="it" fo:country="IT" style:language-asian="en" style:country-asian="US" style:language-complex="ar" style:country-complex="SA"/>
    </style:style>
    <style:style style:name="ListLabel_20_78" style:display-name="ListLabel 78" style:family="text">
      <style:text-properties fo:language="it" fo:country="IT" style:language-asian="en" style:country-asian="US" style:language-complex="ar" style:country-complex="SA"/>
    </style:style>
    <style:style style:name="ListLabel_20_79" style:display-name="ListLabel 79" style:family="text">
      <style:text-properties fo:language="it" fo:country="IT" style:language-asian="en" style:country-asian="US" style:language-complex="ar" style:country-complex="SA"/>
    </style:style>
    <style:style style:name="ListLabel_20_80" style:display-name="ListLabel 80" style:family="text">
      <style:text-properties fo:language="it" fo:country="IT" style:language-asian="en" style:country-asian="US" style:language-complex="ar" style:country-complex="SA"/>
    </style:style>
    <style:style style:name="ListLabel_20_81" style:display-name="ListLabel 81" style:family="text">
      <style:text-properties fo:language="it" fo:country="IT" style:language-asian="en" style:country-asian="US" style:language-complex="ar" style:country-complex="SA"/>
    </style:style>
    <style:style style:name="ListLabel_20_82" style:display-name="ListLabel 82"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83" style:display-name="ListLabel 83"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84" style:display-name="ListLabel 84" style:family="text">
      <style:text-properties fo:letter-spacing="normal" fo:language="it" fo:country="IT" style:font-name-asian="Arial MT2" style:font-family-asian="'Arial MT'" style:font-family-generic-asian="system" style:font-pitch-asian="variable" style:language-asian="en" style:country-asian="US" style:font-name-complex="Arial MT2" style:font-family-complex="'Arial MT'" style:font-family-generic-complex="system" style:font-pitch-complex="variable" style:language-complex="ar" style:country-complex="SA" style:text-scale="101%"/>
    </style:style>
    <style:style style:name="ListLabel_20_85" style:display-name="ListLabel 85" style:family="text">
      <style:text-properties fo:language="it" fo:country="IT" style:language-asian="en" style:country-asian="US" style:language-complex="ar" style:country-complex="SA"/>
    </style:style>
    <style:style style:name="ListLabel_20_86" style:display-name="ListLabel 86" style:family="text">
      <style:text-properties fo:language="it" fo:country="IT" style:language-asian="en" style:country-asian="US" style:language-complex="ar" style:country-complex="SA"/>
    </style:style>
    <style:style style:name="ListLabel_20_87" style:display-name="ListLabel 87" style:family="text">
      <style:text-properties fo:language="it" fo:country="IT" style:language-asian="en" style:country-asian="US" style:language-complex="ar" style:country-complex="SA"/>
    </style:style>
    <style:style style:name="ListLabel_20_88" style:display-name="ListLabel 88" style:family="text">
      <style:text-properties fo:language="it" fo:country="IT" style:language-asian="en" style:country-asian="US" style:language-complex="ar" style:country-complex="SA"/>
    </style:style>
    <style:style style:name="ListLabel_20_89" style:display-name="ListLabel 89" style:family="text">
      <style:text-properties fo:language="it" fo:country="IT" style:language-asian="en" style:country-asian="US" style:language-complex="ar" style:country-complex="SA"/>
    </style:style>
    <style:style style:name="ListLabel_20_90" style:display-name="ListLabel 90" style:family="text">
      <style:text-properties fo:language="it" fo:country="IT" style:language-asian="en" style:country-asian="US" style:language-complex="ar" style:country-complex="SA"/>
    </style:style>
    <style:style style:name="ListLabel_20_91" style:display-name="ListLabel 91" style:family="text">
      <style:text-properties fo:font-size="11pt" fo:letter-spacing="-0.002cm"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92" style:display-name="ListLabel 92" style:family="text">
      <style:text-properties fo:font-size="11pt" fo:letter-spacing="normal" fo:language="it" fo:country="IT" fo:font-style="normal" fo:font-weight="normal" style:font-name-asian="Arial MT2" style:font-family-asian="'Arial MT'" style:font-family-generic-asian="system" style:font-pitch-asian="variable" style:font-size-asian="11pt" style:language-asian="en" style:country-asian="US" style:font-style-asian="normal" style:font-weight-asian="normal" style:font-name-complex="Arial MT2"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93" style:display-name="ListLabel 93" style:family="text">
      <style:text-properties fo:language="it" fo:country="IT" style:language-asian="en" style:country-asian="US" style:language-complex="ar" style:country-complex="SA"/>
    </style:style>
    <style:style style:name="ListLabel_20_94" style:display-name="ListLabel 94" style:family="text">
      <style:text-properties fo:language="it" fo:country="IT" style:language-asian="en" style:country-asian="US" style:language-complex="ar" style:country-complex="SA"/>
    </style:style>
    <style:style style:name="ListLabel_20_95" style:display-name="ListLabel 95" style:family="text">
      <style:text-properties fo:language="it" fo:country="IT" style:language-asian="en" style:country-asian="US" style:language-complex="ar" style:country-complex="SA"/>
    </style:style>
    <style:style style:name="ListLabel_20_96" style:display-name="ListLabel 96" style:family="text">
      <style:text-properties fo:language="it" fo:country="IT" style:language-asian="en" style:country-asian="US" style:language-complex="ar" style:country-complex="SA"/>
    </style:style>
    <style:style style:name="ListLabel_20_97" style:display-name="ListLabel 97" style:family="text">
      <style:text-properties fo:language="it" fo:country="IT" style:language-asian="en" style:country-asian="US" style:language-complex="ar" style:country-complex="SA"/>
    </style:style>
    <style:style style:name="ListLabel_20_98" style:display-name="ListLabel 98" style:family="text">
      <style:text-properties fo:language="it" fo:country="IT" style:language-asian="en" style:country-asian="US" style:language-complex="ar" style:country-complex="SA"/>
    </style:style>
    <style:style style:name="ListLabel_20_99" style:display-name="ListLabel 99" style:family="text">
      <style:text-properties fo:language="it" fo:country="IT" style:language-asian="en" style:country-asian="US" style:language-complex="ar" style:country-complex="SA"/>
    </style:style>
    <style:style style:name="ListLabel_20_100" style:display-name="ListLabel 100" style:family="text">
      <style:text-properties fo:letter-spacing="normal" fo:language="it" fo:country="IT" style:language-asian="en" style:country-asian="US" style:language-complex="ar" style:country-complex="SA" style:text-scale="100%"/>
    </style:style>
    <style:style style:name="ListLabel_20_101" style:display-name="ListLabel 101" style:family="text">
      <style:text-properties fo:language="it" fo:country="IT" style:language-asian="en" style:country-asian="US" style:language-complex="ar" style:country-complex="SA"/>
    </style:style>
    <style:style style:name="ListLabel_20_102" style:display-name="ListLabel 102" style:family="text">
      <style:text-properties fo:language="it" fo:country="IT" style:language-asian="en" style:country-asian="US" style:language-complex="ar" style:country-complex="SA"/>
    </style:style>
    <style:style style:name="ListLabel_20_103" style:display-name="ListLabel 103" style:family="text">
      <style:text-properties fo:language="it" fo:country="IT" style:language-asian="en" style:country-asian="US" style:language-complex="ar" style:country-complex="SA"/>
    </style:style>
    <style:style style:name="ListLabel_20_104" style:display-name="ListLabel 104" style:family="text">
      <style:text-properties fo:language="it" fo:country="IT" style:language-asian="en" style:country-asian="US" style:language-complex="ar" style:country-complex="SA"/>
    </style:style>
    <style:style style:name="ListLabel_20_105" style:display-name="ListLabel 105" style:family="text">
      <style:text-properties fo:language="it" fo:country="IT" style:language-asian="en" style:country-asian="US" style:language-complex="ar" style:country-complex="SA"/>
    </style:style>
    <style:style style:name="ListLabel_20_106" style:display-name="ListLabel 106" style:family="text">
      <style:text-properties fo:language="it" fo:country="IT" style:language-asian="en" style:country-asian="US" style:language-complex="ar" style:country-complex="SA"/>
    </style:style>
    <style:style style:name="ListLabel_20_107" style:display-name="ListLabel 107" style:family="text">
      <style:text-properties fo:language="it" fo:country="IT" style:language-asian="en" style:country-asian="US" style:language-complex="ar" style:country-complex="SA"/>
    </style:style>
    <style:style style:name="ListLabel_20_108" style:display-name="ListLabel 108" style:family="text">
      <style:text-properties fo:language="it" fo:country="IT" style:language-asian="en" style:country-asian="US" style:language-complex="ar" style:country-complex="SA"/>
    </style:style>
    <style:style style:name="ListLabel_20_109" style:display-name="ListLabel 109" style:family="text">
      <style:text-properties fo:letter-spacing="normal" fo:language="it" fo:country="IT" style:font-name-asian="Arial MT2" style:font-family-asian="'Arial MT'" style:font-family-generic-asian="system" style:font-pitch-asian="variable" style:language-asian="en" style:country-asian="US" style:font-name-complex="Arial MT2" style:font-family-complex="'Arial MT'" style:font-family-generic-complex="system" style:font-pitch-complex="variable" style:language-complex="ar" style:country-complex="SA" style:text-scale="101%"/>
    </style:style>
    <style:style style:name="ListLabel_20_110" style:display-name="ListLabel 110" style:family="text">
      <style:text-properties fo:language="it" fo:country="IT" style:language-asian="en" style:country-asian="US" style:language-complex="ar" style:country-complex="SA"/>
    </style:style>
    <style:style style:name="ListLabel_20_111" style:display-name="ListLabel 111" style:family="text">
      <style:text-properties fo:language="it" fo:country="IT" style:language-asian="en" style:country-asian="US" style:language-complex="ar" style:country-complex="SA"/>
    </style:style>
    <style:style style:name="ListLabel_20_112" style:display-name="ListLabel 112" style:family="text">
      <style:text-properties fo:language="it" fo:country="IT" style:language-asian="en" style:country-asian="US" style:language-complex="ar" style:country-complex="SA"/>
    </style:style>
    <style:style style:name="ListLabel_20_113" style:display-name="ListLabel 113" style:family="text">
      <style:text-properties fo:language="it" fo:country="IT" style:language-asian="en" style:country-asian="US" style:language-complex="ar" style:country-complex="SA"/>
    </style:style>
    <style:style style:name="ListLabel_20_114" style:display-name="ListLabel 114" style:family="text">
      <style:text-properties fo:language="it" fo:country="IT" style:language-asian="en" style:country-asian="US" style:language-complex="ar" style:country-complex="SA"/>
    </style:style>
    <style:style style:name="ListLabel_20_115" style:display-name="ListLabel 115" style:family="text">
      <style:text-properties fo:language="it" fo:country="IT" style:language-asian="en" style:country-asian="US" style:language-complex="ar" style:country-complex="SA"/>
    </style:style>
    <style:style style:name="ListLabel_20_116" style:display-name="ListLabel 116" style:family="text">
      <style:text-properties fo:language="it" fo:country="IT" style:language-asian="en" style:country-asian="US" style:language-complex="ar" style:country-complex="SA"/>
    </style:style>
    <style:style style:name="ListLabel_20_117" style:display-name="ListLabel 117"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 style:num-suffix="." style:num-format="i">
        <style:list-level-properties text:list-level-position-and-space-mode="label-alignment">
          <style:list-level-label-alignment text:label-followed-by="listtab" fo:text-indent="-0.325cm" fo:margin-left="0.263cm"/>
        </style:list-level-properties>
      </text:list-level-style-number>
      <text:list-level-style-number text:level="2" text:style-name="ListLabel_20_2" style:num-suffix="." style:num-format="1">
        <style:list-level-properties text:list-level-position-and-space-mode="label-alignment">
          <style:list-level-label-alignment text:label-followed-by="listtab" fo:text-indent="-0.445cm" fo:margin-left="0.965cm"/>
        </style:list-level-properties>
      </text:list-level-style-number>
      <text:list-level-style-bullet text:level="3" text:style-name="ListLabel_20_3" style:num-suffix="•" text:bullet-char="•">
        <style:list-level-properties text:list-level-position-and-space-mode="label-alignment">
          <style:list-level-label-alignment text:label-followed-by="listtab" fo:text-indent="-0.445cm" fo:margin-left="2.762cm"/>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445cm" fo:margin-left="4.574cm"/>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445cm" fo:margin-left="6.385cm"/>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445cm" fo:margin-left="8.197cm"/>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445cm" fo:margin-left="10.007cm"/>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445cm" fo:margin-left="11.818cm"/>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445cm" fo:margin-left="13.6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 style:num-suffix=")" style:num-format="1">
        <style:list-level-properties text:list-level-position-and-space-mode="label-alignment">
          <style:list-level-label-alignment text:label-followed-by="listtab" fo:text-indent="-0.459cm" fo:margin-left="0.065cm"/>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2.11cm" fo:margin-left="2.164cm"/>
        </style:list-level-properties>
      </text:list-level-style-number>
      <text:list-level-style-bullet text:level="3" text:style-name="ListLabel_20_12" style:num-suffix="•" text:bullet-char="•">
        <style:list-level-properties text:list-level-position-and-space-mode="label-alignment">
          <style:list-level-label-alignment text:label-followed-by="listtab" fo:text-indent="-2.11cm" fo:margin-left="3.829cm"/>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2.11cm" fo:margin-left="5.507cm"/>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2.11cm" fo:margin-left="7.184cm"/>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2.11cm" fo:margin-left="8.862cm"/>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2.11cm" fo:margin-left="10.541cm"/>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2.11cm" fo:margin-left="12.218cm"/>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2.11cm" fo:margin-left="13.89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9" style:num-suffix="." style:num-format="a" style:num-letter-sync="true">
        <style:list-level-properties text:list-level-position-and-space-mode="label-alignment">
          <style:list-level-label-alignment text:label-followed-by="listtab" fo:text-indent="-0.455cm" fo:margin-left="0.065cm"/>
        </style:list-level-properties>
      </text:list-level-style-number>
      <text:list-level-style-bullet text:level="2" text:style-name="ListLabel_20_20" style:num-suffix="•" text:bullet-char="•">
        <style:list-level-properties text:list-level-position-and-space-mode="label-alignment">
          <style:list-level-label-alignment text:label-followed-by="listtab" fo:text-indent="-0.455cm" fo:margin-left="1.789cm"/>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455cm" fo:margin-left="3.507cm"/>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455cm" fo:margin-left="5.225cm"/>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455cm" fo:margin-left="6.943cm"/>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455cm" fo:margin-left="8.661cm"/>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455cm" fo:margin-left="10.379cm"/>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455cm" fo:margin-left="12.097cm"/>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455cm" fo:margin-left="13.8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28" style:num-suffix=")" style:num-format="1">
        <style:list-level-properties text:list-level-position-and-space-mode="label-alignment">
          <style:list-level-label-alignment text:label-followed-by="listtab" fo:text-indent="-0.54cm" fo:margin-left="0.065cm"/>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1.249cm" fo:margin-left="0.065cm"/>
        </style:list-level-properties>
      </text:list-level-style-number>
      <text:list-level-style-bullet text:level="3" text:style-name="ListLabel_20_30" style:num-suffix="•" text:bullet-char="•">
        <style:list-level-properties text:list-level-position-and-space-mode="label-alignment">
          <style:list-level-label-alignment text:label-followed-by="listtab" fo:text-indent="-1.249cm" fo:margin-left="3.044cm"/>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1.249cm" fo:margin-left="4.821cm"/>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1.249cm" fo:margin-left="6.597cm"/>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1.249cm" fo:margin-left="8.373cm"/>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1.249cm" fo:margin-left="10.148cm"/>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1.249cm" fo:margin-left="11.924cm"/>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1.249cm" fo:margin-left="13.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37" style:num-suffix=")" style:num-format="1">
        <style:list-level-properties text:list-level-position-and-space-mode="label-alignment">
          <style:list-level-label-alignment text:label-followed-by="listtab" fo:text-indent="-0.487cm" fo:margin-left="0.065cm"/>
        </style:list-level-properties>
      </text:list-level-style-number>
      <text:list-level-style-number text:level="2" text:style-name="ListLabel_20_38" style:num-suffix=")" style:num-format="a" style:num-letter-sync="true">
        <style:list-level-properties text:list-level-position-and-space-mode="label-alignment">
          <style:list-level-label-alignment text:label-followed-by="listtab" fo:text-indent="-0.903cm" fo:margin-left="0.065cm"/>
        </style:list-level-properties>
      </text:list-level-style-number>
      <text:list-level-style-bullet text:level="3" text:style-name="ListLabel_20_39" style:num-suffix="•" text:bullet-char="•">
        <style:list-level-properties text:list-level-position-and-space-mode="label-alignment">
          <style:list-level-label-alignment text:label-followed-by="listtab" fo:text-indent="-0.903cm" fo:margin-left="4.304cm"/>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903cm" fo:margin-left="5.921cm"/>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903cm" fo:margin-left="7.541cm"/>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903cm" fo:margin-left="9.158cm"/>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903cm" fo:margin-left="10.777cm"/>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903cm" fo:margin-left="12.397cm"/>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903cm" fo:margin-left="14.01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6" style:num-suffix="" text:bullet-char="">
        <style:list-level-properties text:list-level-position-and-space-mode="label-alignment">
          <style:list-level-label-alignment text:label-followed-by="listtab" fo:text-indent="-0.642cm" fo:margin-left="2.605cm"/>
        </style:list-level-properties>
        <style:text-properties style:font-name="Symbol"/>
      </text:list-level-style-bullet>
      <text:list-level-style-bullet text:level="2" text:style-name="ListLabel_20_47" style:num-suffix="•" text:bullet-char="•">
        <style:list-level-properties text:list-level-position-and-space-mode="label-alignment">
          <style:list-level-label-alignment text:label-followed-by="listtab" fo:text-indent="-0.642cm" fo:margin-left="4.075cm"/>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642cm" fo:margin-left="5.539cm"/>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642cm" fo:margin-left="7.003cm"/>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642cm" fo:margin-left="8.467cm"/>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642cm" fo:margin-left="9.931cm"/>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642cm" fo:margin-left="11.395cm"/>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642cm" fo:margin-left="12.859cm"/>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642cm" fo:margin-left="14.32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style:num-suffix=")" style:num-format="1">
        <style:list-level-properties text:list-level-position-and-space-mode="label-alignment">
          <style:list-level-label-alignment text:label-followed-by="listtab" fo:text-indent="-0.635cm" fo:margin-left="0.065cm"/>
        </style:list-level-properties>
      </text:list-level-style-number>
      <text:list-level-style-number text:level="2" text:style-name="ListLabel_20_56" style:num-suffix=")" style:num-format="a" style:num-letter-sync="true">
        <style:list-level-properties text:list-level-position-and-space-mode="label-alignment">
          <style:list-level-label-alignment text:label-followed-by="listtab" fo:text-indent="-0.452cm" fo:margin-left="0.065cm"/>
        </style:list-level-properties>
      </text:list-level-style-number>
      <text:list-level-style-bullet text:level="3" text:style-name="ListLabel_20_57" style:num-suffix="•" text:bullet-char="•">
        <style:list-level-properties text:list-level-position-and-space-mode="label-alignment">
          <style:list-level-label-alignment text:label-followed-by="listtab" fo:text-indent="-0.452cm" fo:margin-left="3.507cm"/>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452cm" fo:margin-left="5.225cm"/>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452cm" fo:margin-left="6.943cm"/>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452cm" fo:margin-left="8.661cm"/>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452cm" fo:margin-left="10.379cm"/>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452cm" fo:margin-left="12.097cm"/>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452cm" fo:margin-left="13.8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4" style:num-suffix=")" style:num-format="a" style:num-letter-sync="true">
        <style:list-level-properties text:list-level-position-and-space-mode="label-alignment">
          <style:list-level-label-alignment text:label-followed-by="listtab" fo:text-indent="-0.635cm" fo:margin-left="2.605cm"/>
        </style:list-level-properties>
      </text:list-level-style-number>
      <text:list-level-style-bullet text:level="2" text:style-name="ListLabel_20_65" style:num-suffix="•" text:bullet-char="•">
        <style:list-level-properties text:list-level-position-and-space-mode="label-alignment">
          <style:list-level-label-alignment text:label-followed-by="listtab" fo:text-indent="-0.635cm" fo:margin-left="4.075cm"/>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635cm" fo:margin-left="5.539cm"/>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635cm" fo:margin-left="7.003cm"/>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635cm" fo:margin-left="8.467cm"/>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635cm" fo:margin-left="9.931cm"/>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635cm" fo:margin-left="11.395cm"/>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635cm" fo:margin-left="12.859cm"/>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635cm" fo:margin-left="14.32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73" style:num-suffix="-" text:bullet-char="-">
        <style:list-level-properties text:list-level-position-and-space-mode="label-alignment">
          <style:list-level-label-alignment text:label-followed-by="listtab" fo:text-indent="-0.24cm" fo:margin-left="0.065cm"/>
        </style:list-level-properties>
        <style:text-properties style:font-name="Arial MT"/>
      </text:list-level-style-bullet>
      <text:list-level-style-bullet text:level="2" text:style-name="ListLabel_20_74" style:num-suffix="•" text:bullet-char="•">
        <style:list-level-properties text:list-level-position-and-space-mode="label-alignment">
          <style:list-level-label-alignment text:label-followed-by="listtab" fo:text-indent="-0.24cm" fo:margin-left="1.789cm"/>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4cm" fo:margin-left="3.507cm"/>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4cm" fo:margin-left="5.225cm"/>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4cm" fo:margin-left="6.943cm"/>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4cm" fo:margin-left="8.661cm"/>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4cm" fo:margin-left="10.379cm"/>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4cm" fo:margin-left="12.097cm"/>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4cm" fo:margin-left="13.8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82" style:num-suffix=")" style:num-format="a" style:num-letter-sync="true">
        <style:list-level-properties text:list-level-position-and-space-mode="label-alignment">
          <style:list-level-label-alignment text:label-followed-by="listtab" fo:text-indent="-0.487cm" fo:margin-left="0.065cm"/>
        </style:list-level-properties>
      </text:list-level-style-number>
      <text:list-level-style-number text:level="2" text:style-name="ListLabel_20_83" style:num-suffix=")" style:num-format="1">
        <style:list-level-properties text:list-level-position-and-space-mode="label-alignment">
          <style:list-level-label-alignment text:label-followed-by="listtab" fo:text-indent="-0.547cm" fo:margin-left="0.065cm"/>
        </style:list-level-properties>
      </text:list-level-style-number>
      <text:list-level-style-bullet text:level="3" text:style-name="ListLabel_20_84" style:num-suffix="•" text:bullet-char="•">
        <style:list-level-properties text:list-level-position-and-space-mode="label-alignment">
          <style:list-level-label-alignment text:label-followed-by="listtab" fo:text-indent="-0.635cm" fo:margin-left="1.335cm"/>
        </style:list-level-properties>
        <style:text-properties style:font-name="Arial MT"/>
      </text:list-level-style-bullet>
      <text:list-level-style-bullet text:level="4" text:style-name="ListLabel_20_85" style:num-suffix="•" text:bullet-char="•">
        <style:list-level-properties text:list-level-position-and-space-mode="label-alignment">
          <style:list-level-label-alignment text:label-followed-by="listtab" fo:text-indent="-0.635cm" fo:margin-left="4.875cm"/>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635cm" fo:margin-left="6.645cm"/>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635cm" fo:margin-left="8.412cm"/>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635cm" fo:margin-left="10.179cm"/>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635cm" fo:margin-left="11.949cm"/>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635cm" fo:margin-left="13.71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91" style:num-suffix=")" style:num-format="a" style:num-letter-sync="true">
        <style:list-level-properties text:list-level-position-and-space-mode="label-alignment">
          <style:list-level-label-alignment text:label-followed-by="listtab" fo:text-indent="-0.487cm" fo:margin-left="0.065cm"/>
        </style:list-level-properties>
      </text:list-level-style-number>
      <text:list-level-style-bullet text:level="2" text:style-name="ListLabel_20_92" style:num-suffix="-" text:bullet-char="-">
        <style:list-level-properties text:list-level-position-and-space-mode="label-alignment">
          <style:list-level-label-alignment text:label-followed-by="listtab" fo:text-indent="-0.24cm" fo:margin-left="0.065cm"/>
        </style:list-level-properties>
        <style:text-properties style:font-name="Arial MT"/>
      </text:list-level-style-bullet>
      <text:list-level-style-bullet text:level="3" text:style-name="ListLabel_20_93" style:num-suffix="•" text:bullet-char="•">
        <style:list-level-properties text:list-level-position-and-space-mode="label-alignment">
          <style:list-level-label-alignment text:label-followed-by="listtab" fo:text-indent="-0.24cm" fo:margin-left="3.507cm"/>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4cm" fo:margin-left="5.225cm"/>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4cm" fo:margin-left="6.943cm"/>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4cm" fo:margin-left="8.661cm"/>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4cm" fo:margin-left="10.379cm"/>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4cm" fo:margin-left="12.097cm"/>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4cm" fo:margin-left="13.81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0" style:num-suffix=")" style:num-format="a" style:num-letter-sync="true">
        <style:list-level-properties text:list-level-position-and-space-mode="label-alignment">
          <style:list-level-label-alignment text:label-followed-by="listtab" fo:text-indent="-0.635cm" fo:margin-left="2.605cm"/>
        </style:list-level-properties>
      </text:list-level-style-number>
      <text:list-level-style-bullet text:level="2" text:style-name="ListLabel_20_101" style:num-suffix="•" text:bullet-char="•">
        <style:list-level-properties text:list-level-position-and-space-mode="label-alignment">
          <style:list-level-label-alignment text:label-followed-by="listtab" fo:text-indent="-0.635cm" fo:margin-left="4.075cm"/>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635cm" fo:margin-left="5.539cm"/>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635cm" fo:margin-left="7.003cm"/>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635cm" fo:margin-left="8.467cm"/>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635cm" fo:margin-left="9.931cm"/>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635cm" fo:margin-left="11.395cm"/>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635cm" fo:margin-left="12.859cm"/>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635cm" fo:margin-left="14.32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09" style:num-suffix="•" text:bullet-char="•">
        <style:list-level-properties text:list-level-position-and-space-mode="label-alignment">
          <style:list-level-label-alignment text:label-followed-by="listtab" fo:text-indent="-0.635cm" fo:margin-left="1.335cm"/>
        </style:list-level-properties>
        <style:text-properties style:font-name="Arial MT"/>
      </text:list-level-style-bullet>
      <text:list-level-style-bullet text:level="2" text:style-name="ListLabel_20_110" style:num-suffix="•" text:bullet-char="•">
        <style:list-level-properties text:list-level-position-and-space-mode="label-alignment">
          <style:list-level-label-alignment text:label-followed-by="listtab" fo:text-indent="-0.635cm" fo:margin-left="2.932cm"/>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635cm" fo:margin-left="4.523cm"/>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635cm" fo:margin-left="6.114cm"/>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635cm" fo:margin-left="7.705cm"/>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635cm" fo:margin-left="9.296cm"/>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635cm" fo:margin-left="10.887cm"/>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635cm" fo:margin-left="12.478cm"/>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635cm" fo:margin-left="14.069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5%"/>
      <style:text-properties fo:font-size="10pt" style:font-size-asian="10pt"/>
    </style:style>
    <style:style style:name="MP2" style:family="paragraph">
      <loext:graphic-properties draw:fill="none"/>
      <style:paragraph-properties fo:text-align="center"/>
      <style:text-properties fo:font-size="18pt"/>
    </style:style>
    <style:style style:name="MP3" style:family="paragraph" style:parent-style-name="Frame_20_contents">
      <style:paragraph-properties fo:margin-left="0.035cm" fo:margin-right="0cm" fo:margin-top="0.019cm" fo:margin-bottom="0cm" loext:contextual-spacing="false" fo:text-align="start" style:justify-single-word="false" fo:text-indent="0cm" style:auto-text-indent="false"/>
      <style:text-properties style:font-name="Times New Roman" fo:font-size="10pt" fo:letter-spacing="-0.009cm" style:font-size-asian="10pt"/>
    </style:style>
    <style:style style:name="Mfr1" style:family="graphic" style:parent-style-name="Frame">
      <style:graphic-properties fo:margin-left="0cm" fo:margin-right="0cm" style:run-through="background" style:wrap="run-through" style:number-wrapped-paragraphs="no-limit" style:vertical-pos="from-top" style:vertical-rel="page" style:horizontal-pos="from-left" style:horizontal-rel="page" draw:opacity="0%" fo:padding="0cm" fo:border="none" style:writing-mode="lr-tb" draw:wrap-influence-on-position="once-concurrent" loext:allow-overlap="true" draw:textarea-vertical-align="top"/>
    </style:style>
    <style:style style:name="Mgr1" style:family="graphic">
      <style:graphic-properties draw:stroke="none" svg:stroke-width="0cm" draw:fill="none" draw:textarea-vertical-align="top" draw:auto-grow-height="false" fo:min-height="0.464cm" fo:min-width="0.531cm" fo:padding-top="0cm" fo:padding-bottom="0cm" fo:padding-left="0cm" fo:padding-right="0cm" fo:wrap-option="wrap" fo:margin-left="0cm" fo:margin-right="0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1.976cm" fo:margin-bottom="1.344cm" fo:margin-left="1.998cm" fo:margin-right="1.75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9cm" fo:margin-left="0cm" fo:margin-right="0cm" fo:margin-top="0.249cm" style:dynamic-spacing="true"/>
      </style:footer-style>
    </style:page-layout>
    <style:page-layout style:name="Mpm2">
      <style:page-layout-properties fo:page-width="21.001cm" fo:page-height="29.7cm" style:num-format="1" style:print-orientation="portrait" fo:margin-top="1.976cm" fo:margin-bottom="1.693cm" fo:margin-left="1.998cm" fo:margin-right="1.75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716cm" fo:margin-bottom="1.344cm" fo:margin-left="1.998cm" fo:margin-right="1.75cm" style:writing-mode="lr-tb" style:layout-grid-color="#c0c0c0" style:layout-grid-lines="25291"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9cm" fo:margin-left="0cm" fo:margin-right="0cm" fo:margin-top="0.249cm" style:dynamic-spacing="true"/>
      </style:footer-style>
    </style:page-layout>
    <style:page-layout style:name="Mpm4">
      <style:page-layout-properties fo:page-width="21.001cm" fo:page-height="29.7cm" style:num-format="1" style:print-orientation="portrait" fo:margin-top="1.834cm" fo:margin-bottom="1.344cm" fo:margin-left="1.998cm" fo:margin-right="1.75cm" style:writing-mode="lr-tb" style:layout-grid-color="#c0c0c0" style:layout-grid-lines="26173"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9cm" fo:margin-left="0cm" fo:margin-right="0cm" fo:margin-top="0.249cm" style:dynamic-spacing="true"/>
      </style:footer-style>
    </style:page-layout>
    <style:page-layout style:name="Mpm5">
      <style:page-layout-properties fo:page-width="21.001cm" fo:page-height="29.7cm" style:num-format="1" style:print-orientation="portrait" fo:margin-top="2.293cm" fo:margin-bottom="1.344cm" fo:margin-left="1.998cm" fo:margin-right="1.75cm" style:writing-mode="lr-tb" style:layout-grid-color="#c0c0c0" style:layout-grid-lines="25714"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9cm" fo:margin-left="0cm" fo:margin-right="0cm" fo:margin-top="0.249cm" style:dynamic-spacing="true"/>
      </style:footer-style>
    </style:page-layout>
  </office:automatic-styles>
  <office:master-styles>
    <style:master-page style:name="Standard" style:page-layout-name="Mpm1">
      <style:footer>
        <text:p text:style-name="MP1"><draw:custom-shape text:anchor-type="paragraph" draw:z-index="1" draw:name="Textbox 1"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style:footer>
    </style:master-page>
    <style:master-page style:name="First_20_Page" style:display-name="First Page" style:page-layout-name="Mpm2" style:next-style-name="Standard"/>
    <style:master-page style:name="Converted1" style:page-layout-name="Mpm3">
      <style:footer>
        <text:p text:style-name="MP1"><draw:custom-shape text:anchor-type="paragraph" draw:z-index="9" draw:name="Textbox 1_0"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2" text:anchor-type="paragraph" svg:x="18.616cm" svg:y="27.968cm" svg:width="0.531cm" svg:height="0.464cm" draw:z-index="0"><draw:text-box><text:p text:style-name="MP3"><text:page-number text:select-page="current">2</text:page-number></text:p></draw:text-box></draw:frame></text:p>
      </style:footer>
    </style:master-page>
    <style:master-page style:name="Converted2" style:page-layout-name="Mpm4">
      <style:footer>
        <text:p text:style-name="MP1"><draw:custom-shape text:anchor-type="paragraph" draw:z-index="12" draw:name="Textbox 1_1"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3" text:anchor-type="paragraph" svg:x="18.616cm" svg:y="27.968cm" svg:width="0.531cm" svg:height="0.464cm" draw:z-index="4"><draw:text-box><text:p text:style-name="MP3"><text:page-number text:select-page="current">3</text:page-number></text:p></draw:text-box></draw:frame></text:p>
      </style:footer>
    </style:master-page>
    <style:master-page style:name="Converted3" style:page-layout-name="Mpm4">
      <style:footer>
        <text:p text:style-name="MP1"><draw:custom-shape text:anchor-type="paragraph" draw:z-index="15" draw:name="Textbox 1_2"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4" text:anchor-type="paragraph" svg:x="18.616cm" svg:y="27.968cm" svg:width="0.531cm" svg:height="0.464cm" draw:z-index="6"><draw:text-box><text:p text:style-name="MP3"><text:page-number text:select-page="current">4</text:page-number></text:p></draw:text-box></draw:frame></text:p>
      </style:footer>
    </style:master-page>
    <style:master-page style:name="Converted4" style:page-layout-name="Mpm4">
      <style:footer>
        <text:p text:style-name="MP1"><draw:custom-shape text:anchor-type="paragraph" draw:z-index="17" draw:name="Textbox 1_3"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5" text:anchor-type="paragraph" svg:x="18.616cm" svg:y="27.968cm" svg:width="0.531cm" svg:height="0.464cm" draw:z-index="8"><draw:text-box><text:p text:style-name="MP3"><text:page-number text:select-page="current">5</text:page-number></text:p></draw:text-box></draw:frame></text:p>
      </style:footer>
    </style:master-page>
    <style:master-page style:name="Converted5" style:page-layout-name="Mpm4">
      <style:footer>
        <text:p text:style-name="MP1"><draw:custom-shape text:anchor-type="paragraph" draw:z-index="19" draw:name="Textbox 1_4"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6" text:anchor-type="paragraph" svg:x="18.616cm" svg:y="27.968cm" svg:width="0.531cm" svg:height="0.464cm" draw:z-index="10"><draw:text-box><text:p text:style-name="MP3"><text:page-number text:select-page="current">6</text:page-number></text:p></draw:text-box></draw:frame></text:p>
      </style:footer>
    </style:master-page>
    <style:master-page style:name="Converted6" style:page-layout-name="Mpm4">
      <style:footer>
        <text:p text:style-name="MP1"><draw:custom-shape text:anchor-type="paragraph" draw:z-index="21" draw:name="Textbox 1_5"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7" text:anchor-type="paragraph" svg:x="18.616cm" svg:y="27.968cm" svg:width="0.531cm" svg:height="0.464cm" draw:z-index="11"><draw:text-box><text:p text:style-name="MP3"><text:page-number text:select-page="current">7</text:page-number></text:p></draw:text-box></draw:frame></text:p>
      </style:footer>
    </style:master-page>
    <style:master-page style:name="Converted7" style:page-layout-name="Mpm5">
      <style:footer>
        <text:p text:style-name="MP1"><draw:custom-shape text:anchor-type="paragraph" draw:z-index="23" draw:name="Textbox 1_6"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8" text:anchor-type="paragraph" svg:x="18.616cm" svg:y="27.968cm" svg:width="0.531cm" svg:height="0.464cm" draw:z-index="13"><draw:text-box><text:p text:style-name="MP3"><text:page-number text:select-page="current">8</text:page-number></text:p></draw:text-box></draw:frame></text:p>
      </style:footer>
    </style:master-page>
    <style:master-page style:name="Converted8" style:page-layout-name="Mpm4">
      <style:footer>
        <text:p text:style-name="MP1"><draw:custom-shape text:anchor-type="paragraph" draw:z-index="25" draw:name="Textbox 1_7"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9" text:anchor-type="paragraph" svg:x="18.616cm" svg:y="27.968cm" svg:width="0.531cm" svg:height="0.464cm" draw:z-index="14"><draw:text-box><text:p text:style-name="MP3"><text:page-number text:select-page="current">9</text:page-number></text:p></draw:text-box></draw:frame></text:p>
      </style:footer>
    </style:master-page>
    <style:master-page style:name="Converted9" style:page-layout-name="Mpm4">
      <style:footer>
        <text:p text:style-name="MP1"><draw:custom-shape text:anchor-type="paragraph" draw:z-index="27" draw:name="Textbox 1_8"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0" text:anchor-type="paragraph" svg:x="18.616cm" svg:y="27.968cm" svg:width="0.531cm" svg:height="0.464cm" draw:z-index="16"><draw:text-box><text:p text:style-name="MP3"><text:page-number text:select-page="current">10</text:page-number></text:p></draw:text-box></draw:frame></text:p>
      </style:footer>
    </style:master-page>
    <style:master-page style:name="Converted10" style:page-layout-name="Mpm4">
      <style:footer>
        <text:p text:style-name="MP1"><draw:custom-shape text:anchor-type="paragraph" draw:z-index="29" draw:name="Textbox 1_9"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1" text:anchor-type="paragraph" svg:x="18.616cm" svg:y="27.968cm" svg:width="0.531cm" svg:height="0.464cm" draw:z-index="18"><draw:text-box><text:p text:style-name="MP3"><text:page-number text:select-page="current">11</text:page-number></text:p></draw:text-box></draw:frame></text:p>
      </style:footer>
    </style:master-page>
    <style:master-page style:name="Converted11" style:page-layout-name="Mpm4">
      <style:footer>
        <text:p text:style-name="MP1"><draw:custom-shape text:anchor-type="paragraph" draw:z-index="30" draw:name="Textbox 1_10"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2" text:anchor-type="paragraph" svg:x="18.616cm" svg:y="27.968cm" svg:width="0.531cm" svg:height="0.464cm" draw:z-index="20"><draw:text-box><text:p text:style-name="MP3"><text:page-number text:select-page="current">12</text:page-number></text:p></draw:text-box></draw:frame></text:p>
      </style:footer>
    </style:master-page>
    <style:master-page style:name="Converted12" style:page-layout-name="Mpm4">
      <style:footer>
        <text:p text:style-name="MP1"><draw:custom-shape text:anchor-type="paragraph" draw:z-index="31" draw:name="Textbox 1_11"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3" text:anchor-type="paragraph" svg:x="18.616cm" svg:y="27.968cm" svg:width="0.531cm" svg:height="0.464cm" draw:z-index="22"><draw:text-box><text:p text:style-name="MP3"><text:page-number text:select-page="current">13</text:page-number></text:p></draw:text-box></draw:frame></text:p>
      </style:footer>
    </style:master-page>
    <style:master-page style:name="Converted13" style:page-layout-name="Mpm5">
      <style:footer>
        <text:p text:style-name="MP1"><draw:custom-shape text:anchor-type="paragraph" draw:z-index="32" draw:name="Textbox 1_12"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4" text:anchor-type="paragraph" svg:x="18.616cm" svg:y="27.968cm" svg:width="0.531cm" svg:height="0.464cm" draw:z-index="24"><draw:text-box><text:p text:style-name="MP3"><text:page-number text:select-page="current">14</text:page-number></text:p></draw:text-box></draw:frame></text:p>
      </style:footer>
    </style:master-page>
    <style:master-page style:name="Converted14" style:page-layout-name="Mpm4">
      <style:footer>
        <text:p text:style-name="MP1"><draw:custom-shape text:anchor-type="paragraph" draw:z-index="33" draw:name="Textbox 1_13"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5" text:anchor-type="paragraph" svg:x="18.616cm" svg:y="27.968cm" svg:width="0.531cm" svg:height="0.464cm" draw:z-index="26"><draw:text-box><text:p text:style-name="MP3"><text:page-number text:select-page="current">15</text:page-number></text:p></draw:text-box></draw:frame></text:p>
      </style:footer>
    </style:master-page>
    <style:master-page style:name="Converted15" style:page-layout-name="Mpm4">
      <style:footer>
        <text:p text:style-name="MP1"><draw:custom-shape text:anchor-type="paragraph" draw:z-index="34" draw:name="Textbox 1_14" draw:style-name="Mgr1" draw:text-style-name="MP2" svg:width="0.53cm" svg:height="0.463cm" svg:x="18.616cm" svg:y="27.968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Mfr1" draw:name="Cornice16" text:anchor-type="paragraph" svg:x="18.616cm" svg:y="27.968cm" svg:width="0.531cm" svg:height="0.464cm" draw:z-index="28"><draw:text-box><text:p text:style-name="MP3"><text:page-number text:select-page="current">16</text:page-number></text:p></draw:text-box></draw:frame></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Miria Chiarini</meta:initial-creator>
    <dc:title>PROVINCIA DI BOLOGNA</dc:title>
    <meta:creation-date>2025-04-24T11:50:25</meta:creation-date>
    <dc:date>2026-09-08T15:49:38.025000000</dc:date>
    <meta:editing-duration>PT4H6M13S</meta:editing-duration>
    <meta:generator>LibreOffice/6.4.4.2$Windows_X86_64 LibreOffice_project/3d775be2011f3886db32dfd395a6a6d1ca2630ff</meta:generator>
    <meta:editing-cycles>17</meta:editing-cycles>
    <meta:print-date>2026-09-08T15:42:20.461000000</meta:print-date>
    <meta:document-statistic meta:table-count="0" meta:image-count="1" meta:object-count="0" meta:page-count="16" meta:paragraph-count="283" meta:word-count="7713" meta:character-count="51120" meta:non-whitespace-character-count="43795"/>
    <meta:user-defined meta:name="AppVersion">12.0000</meta:user-defined>
    <meta:user-defined meta:name="Created" meta:value-type="date">2025-04-23T00:00:00</meta:user-defined>
    <meta:user-defined meta:name="Creator">Writer</meta:user-defined>
    <meta:user-defined meta:name="DocSecurity" meta:value-type="float">0</meta:user-defined>
    <meta:user-defined meta:name="HyperlinksChanged" meta:value-type="boolean">false</meta:user-defined>
    <meta:user-defined meta:name="LastSaved" meta:value-type="date">2025-04-23T00:00:00</meta:user-defined>
    <meta:user-defined meta:name="LinksUpToDate" meta:value-type="boolean">false</meta:user-defined>
    <meta:user-defined meta:name="Producer" meta:value-type="string">LibreOffice 6.4</meta:user-defined>
    <meta:user-defined meta:name="ScaleCrop" meta:value-type="boolean">false</meta:user-defined>
    <meta:user-defined meta:name="ShareDoc" meta:value-type="boolean">false</meta:user-defined>
    <meta:template xlink:type="simple" xlink:actuate="onRequest" xlink:title="Normal" xlink:href=""/>
  </office:meta>
</office:document-meta>
</file>